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497a866ce03b5af38b5c521e93d40e.png"/>
  <manifest:file-entry manifest:media-type="image/png" manifest:full-path="Pictures/8f846cc4f3ac728b575a2062167c6084.png"/>
  <manifest:file-entry manifest:media-type="image/png" manifest:full-path="Pictures/a837c6ece22dd351303f411204fbc28a.png"/>
  <manifest:file-entry manifest:media-type="image/png" manifest:full-path="Pictures/cbb71a84857950ab82ad67f2555da4b5.png"/>
  <manifest:file-entry manifest:media-type="image/png" manifest:full-path="Pictures/bab0b661caf0ea37b2171538d74713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puter_alienware"/><text:bookmark-start text:name="__RefHeading___alienwares_maintenance_1"/><text:bookmark-start text:name="alienwares_maintenance"/>AlienWares Maintenance<text:bookmark-end text:name="__RefHeading___alienwares_maintenance_1"/><text:bookmark-end text:name="alienwares_maintenance"/></text:h>
      <text:p text:style-name="Text_20_body">The Alienwares maintenance is done by the tech-team.</text:p>
      <text:h text:style-name="Heading_20_2" text:outline-level="2"><text:bookmark-start text:name="__RefHeading___incremental_backup_2"/><text:bookmark-start text:name="incremental_backup"/>Incremental Backup<text:bookmark-end text:name="__RefHeading___incremental_backup_2"/><text:bookmark-end text:name="incremental_backup"/></text:h>
      <text:p text:style-name="Text_20_body">All machines have an incremental Backup set for each Wednesday 12:00.</text:p>
      <text:p text:style-name="Text_20_body">Go To Einstellungen</text:p>
      <text:p text:style-name="Text_20_body"><draw:frame draw:style-name="media" draw:name="0" text:anchor-type="as-char" draw:z-index="0" svg:width="10.583333333333cm" svg:height="8.2227059148701cm"><draw:image xlink:href="Pictures/12497a866ce03b5af38b5c521e93d40e.png" xlink:type="simple" xlink:show="embed" xlink:actuate="onLoad"/></draw:frame></text:p>
      <text:p text:style-name="Text_20_body">→ Update und Sichern</text:p>
      <text:p text:style-name="Text_20_body"><draw:frame draw:style-name="media" draw:name="1" text:anchor-type="as-char" draw:z-index="1" svg:width="10.583333333333cm" svg:height="7.2539930555556cm"><draw:image xlink:href="Pictures/8f846cc4f3ac728b575a2062167c6084.png" xlink:type="simple" xlink:show="embed" xlink:actuate="onLoad"/></draw:frame></text:p>
      <text:p text:style-name="Text_20_body"><draw:frame draw:style-name="media" draw:name="2" text:anchor-type="as-char" draw:z-index="2" svg:width="10.583333333333cm" svg:height="3.5905759162304cm"><draw:image xlink:href="Pictures/a837c6ece22dd351303f411204fbc28a.png" xlink:type="simple" xlink:show="embed" xlink:actuate="onLoad"/></draw:frame></text:p>
      <text:p text:style-name="Text_20_body">→ setting up personal data backup</text:p>
      <text:p text:style-name="Text_20_body"><draw:frame draw:style-name="media" draw:name="3" text:anchor-type="as-char" draw:z-index="3" svg:width="10.583333333333cm" svg:height="5.1263020833333cm"><draw:image xlink:href="Pictures/cbb71a84857950ab82ad67f2555da4b5.png" xlink:type="simple" xlink:show="embed" xlink:actuate="onLoad"/></draw:frame></text:p>
      <text:p text:style-name="Text_20_body">→ setting up system backup</text:p>
      <text:p text:style-name="Text_20_body"><draw:frame draw:style-name="media" draw:name="4" text:anchor-type="as-char" draw:z-index="4" svg:width="10.583333333333cm" svg:height="6.3015267175573cm"><draw:image xlink:href="Pictures/bab0b661caf0ea37b2171538d74713f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12:56</meta:creation-date>
    <dc:creator>Generated</dc:creator>
    <dc:date>2026-08-23T15::12:56</dc:date>
    <dc:language>en-US</dc:language>
    <meta:editing-cycles>1</meta:editing-cycles>
    <meta:editing-duration>PT0S</meta:editing-duration>
    <dc:title>computer_alienware</dc:title>
  </office:meta>
</office:document-meta>
</file>