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er_01_assets"/><text:bookmark-start text:name="__RefHeading___filer_01_assets_1"/><text:bookmark-start text:name="filer_01_assets"/>filer_01_assets<text:bookmark-end text:name="__RefHeading___filer_01_assets_1"/><text:bookmark-end text:name="filer_01_assets"/></text:h>
      <text:p text:style-name="Text_20_body">Here we store all the coolest model, textures, materials etc we create and collect and make it available to everybody else.</text:p>
      <text:p text:style-name="Text_20_body">Please play fair:</text:p>
      <text:list text:style-name="List_20_1" text:continue-numbering="false">
        <text:list-item>
          <text:p text:style-name="LastListParagraph_List_20_1_Content_First"> Make sure you have the proper license to store the files here. If you have downloaded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31:51</meta:creation-date>
    <dc:creator>Generated</dc:creator>
    <dc:date>2026-08-23T15::31:51</dc:date>
    <dc:language>en-US</dc:language>
    <meta:editing-cycles>1</meta:editing-cycles>
    <meta:editing-duration>PT0S</meta:editing-duration>
    <dc:title>filer_01_assets</dc:title>
  </office:meta>
</office:document-meta>
</file>