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_computers"/><text:bookmark-start text:name="__RefHeading___computers_1"/><text:bookmark-start text:name="computers"/>Computers<text:bookmark-end text:name="__RefHeading___computers_1"/><text:bookmark-end text:name="computers"/></text:h>
      <text:p text:style-name="Text_20_body">Please make sure everything is <text:a xlink:type="simple" xlink:href="https://wiki.zhdk.ch/IASpace/doku.php?id=hardware_power" text:style-name="Internet_20_link" text:visited-style-name="Visited_20_Internet_20_Link">powered on</text:a>.</text:p>
      <text:p text:style-name="Text_20_body">After computer startup, press <text:span text:style-name="Emphasis">CTRL</text:span> + <text:span text:style-name="Emphasis">ALT</text:span>  + <text:span text:style-name="Emphasis">DEL</text:span> on keyboard simultaneously to get to the login screen.</text:p>
      <text:p text:style-name="Text_20_body">Enter username and password depending on the computer you are using (see the label on the computer):</text:p>
      <text:list text:style-name="List_20_1" text:continue-numbering="false">
        <text:list-item>
          <text:p text:style-name="List_20_1_Content_First"> User: SW-08682\innovationlab Password: innovationlab</text:p>
        </text:list-item>
        <text:list-item>
          <text:p text:style-name="List_20_1_Content_Last"> User: SW-08676\innovationlab Password: innovationlab</text:p>
        </text:list-item>
      </text:list>
      <text:p text:style-name="Text_20_body">(for the \ press the keys <text:span text:style-name="Emphasis">altgr + 7</text:span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4:51</meta:creation-date>
    <dc:creator>Generated</dc:creator>
    <dc:date>2026-08-23T15::14:51</dc:date>
    <dc:language>en-US</dc:language>
    <meta:editing-cycles>1</meta:editing-cycles>
    <meta:editing-duration>PT0S</meta:editing-duration>
    <dc:title>hardware_computers</dc:title>
  </office:meta>
</office:document-meta>
</file>