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cf9f043440c8728de5802f6fdb4102d.jpg"/>
  <manifest:file-entry manifest:media-type="image/jpeg" manifest:full-path="Pictures/4659d99f478903718eb32f159072e35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ardware_lights"/><text:bookmark-start text:name="__RefHeading___lights_1"/><text:bookmark-start text:name="lights"/>Lights<text:bookmark-end text:name="__RefHeading___lights_1"/><text:bookmark-end text:name="lights"/></text:h>
      <text:p text:style-name="Horizontal_20_Line"/>
      <text:p text:style-name="Text_20_body"><text:span text:style-name="Strong_20_Emphasis">PLEASE TURN OFF ALL LIGHTS WHEN YOU LEAVE THE ROOM.</text:span></text:p>
      <text:p text:style-name="Horizontal_20_Line"/>
      <text:h text:style-name="Heading_20_2" text:outline-level="2"><text:bookmark-start text:name="__RefHeading___room_lights_2"/><text:bookmark-start text:name="room_lights"/>Room Lights<text:bookmark-end text:name="__RefHeading___room_lights_2"/><text:bookmark-end text:name="room_lights"/></text:h>
      <text:p text:style-name="Text_20_body">Adjust the room lights at the touch panel near the WAK 4. You can turn on/off and dim the lights under the lamp symbol at the bottom row.</text:p>
      <text:p text:style-name="Text_20_body"><draw:frame draw:style-name="media" draw:name="0" text:anchor-type="as-char" draw:z-index="0" svg:width="10.583333333333cm" svg:height="7.9375cm"><draw:image xlink:href="Pictures/dcf9f043440c8728de5802f6fdb4102d.jpg" xlink:type="simple" xlink:show="embed" xlink:actuate="onLoad"/></draw:frame></text:p>
      <text:h text:style-name="Heading_20_3" text:outline-level="3"><text:bookmark-start text:name="__RefHeading___space_lights_3"/><text:bookmark-start text:name="space_lights"/>Space Lights<text:bookmark-end text:name="__RefHeading___space_lights_3"/><text:bookmark-end text:name="space_lights"/></text:h>
      <text:p text:style-name="Text_20_body">Turn on effect lights on the MoCap Space and HTC Space:</text:p>
      <text:list text:style-name="Numbering_20_1" text:continue-numbering="false">
        <text:list-item>
          <text:p text:style-name="Numbering_20_1_Content_First"> Plug in dimmers (please use sockets lowest row)</text:p>
        </text:list-item>
        <text:list-item>
          <text:p text:style-name="Numbering_20_1_Content_Last"> Dimm lights as needed</text:p>
        </text:list-item>
      </text:list>
      <text:p text:style-name="Text_20_body"><draw:frame draw:style-name="media" draw:name="1" text:anchor-type="as-char" draw:z-index="1" svg:width="10.583333333333cm" svg:height="14.111111111111cm"><draw:image xlink:href="Pictures/4659d99f478903718eb32f159072e353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15::24:24</meta:creation-date>
    <dc:creator>Generated</dc:creator>
    <dc:date>2026-08-23T15::24:24</dc:date>
    <dc:language>en-US</dc:language>
    <meta:editing-cycles>1</meta:editing-cycles>
    <meta:editing-duration>PT0S</meta:editing-duration>
    <dc:title>hardware_lights</dc:title>
  </office:meta>
</office:document-meta>
</file>