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4b3899dfccb2d243226c600b2faa0c2.jpg"/>
  <manifest:file-entry manifest:media-type="image/jpeg" manifest:full-path="Pictures/8379c809c456d75d85c5545a1973163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_power"/><text:bookmark-start text:name="__RefHeading___power_1"/><text:bookmark-start text:name="power"/>Power<text:bookmark-end text:name="__RefHeading___power_1"/><text:bookmark-end text:name="power"/></text:h>
      <text:p text:style-name="Horizontal_20_Line"/>
      <text:p text:style-name="Text_20_body"><text:span text:style-name="Strong_20_Emphasis">PLEASE TURN OFF ALL POWER WHEN YOU LEAVE THE ROOM.</text:span></text:p>
      <text:p text:style-name="Horizontal_20_Line"/>
      <text:p text:style-name="Text_20_body">Make sure all power cables at WAK boxes are plugged in the lowest socket row.</text:p>
      <text:p text:style-name="Text_20_body">WAK 1 &amp; 6 are in the lower level of the IASpace. WAK 7 &amp; 12 are in the middle level of the IASpace and WAK 13 &amp; 18 are in the upper level of the IASpace (some WAK may be behind the black curtains).</text:p>
      <text:p text:style-name="Text_20_body"><draw:frame draw:style-name="mediacenter" draw:name="0" text:anchor-type="paragraph" draw:z-index="0" svg:width="10.583333333333cm" svg:height="7.9375cm"><draw:image xlink:href="Pictures/a4b3899dfccb2d243226c600b2faa0c2.jpg" xlink:type="simple" xlink:show="embed" xlink:actuate="onLoad"/></draw:frame></text:p>
      <text:p text:style-name="Text_20_body">Turn on the computers by pressing the button with the “Alien”.</text:p>
      <text:p text:style-name="Text_20_body"><draw:frame draw:style-name="mediaright" draw:name="1" text:anchor-type="paragraph" draw:z-index="1" svg:width="10.583333333333cm" svg:height="14.111111111111cm"><draw:image xlink:href="Pictures/8379c809c456d75d85c5545a19731634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24:24</meta:creation-date>
    <dc:creator>Generated</dc:creator>
    <dc:date>2026-08-23T15::24:24</dc:date>
    <dc:language>en-US</dc:language>
    <meta:editing-cycles>1</meta:editing-cycles>
    <meta:editing-duration>PT0S</meta:editing-duration>
    <dc:title>hardware_power</dc:title>
  </office:meta>
</office:document-meta>
</file>