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tive"/><text:bookmark-start text:name="__RefHeading___motive2.x_1"/><text:bookmark-start text:name="motive2.x"/>Motive2.x<text:bookmark-end text:name="__RefHeading___motive2.x_1"/><text:bookmark-end text:name="motive2.x"/></text:h>
      <text:p text:style-name="Text_20_body"><text:a xlink:type="simple" xlink:href="https://v20.wiki.optitrack.com/index.php?title=Motive_Documentation" text:style-name="Internet_20_link" text:visited-style-name="Visited_20_Internet_20_Link">Official Documentation</text:a></text:p>
      <text:p text:style-name="Text_20_body"><text:a xlink:type="simple" xlink:href="https://wiki.zhdk.ch/IASpace/doku.php?id=motive_calibrating" text:style-name="Internet_20_link" text:visited-style-name="Visited_20_Internet_20_Link">Calibrating the System</text:a></text:p>
      <text:p text:style-name="Text_20_body"><text:a xlink:type="simple" xlink:href="https://wiki.zhdk.ch/IASpace/doku.php?id=motive_sessions" text:style-name="Internet_20_link" text:visited-style-name="Visited_20_Internet_20_Link">Setup Motive Sessio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32:09</meta:creation-date>
    <dc:creator>Generated</dc:creator>
    <dc:date>2026-08-23T15::32:09</dc:date>
    <dc:language>en-US</dc:language>
    <meta:editing-cycles>1</meta:editing-cycles>
    <meta:editing-duration>PT0S</meta:editing-duration>
    <dc:title>motive</dc:title>
  </office:meta>
</office:document-meta>
</file>