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d8ed19b657458dbe9eac35afb9b85ad.png"/>
  <manifest:file-entry manifest:media-type="image/png" manifest:full-path="Pictures/881fb716be62c51d5831fb9f81bb74a2.png"/>
  <manifest:file-entry manifest:media-type="image/png" manifest:full-path="Pictures/87f9d408994eb23305c0451a2062cc66.png"/>
  <manifest:file-entry manifest:media-type="image/png" manifest:full-path="Pictures/c4e2f9611d5fd278400c8c4f0dbdddc8.png"/>
  <manifest:file-entry manifest:media-type="image/png" manifest:full-path="Pictures/a930cc2cdc60ecdc1522cc0c2d3bafe3.png"/>
  <manifest:file-entry manifest:media-type="image/png" manifest:full-path="Pictures/724f9c780958626c36b80eb859d56436.png"/>
  <manifest:file-entry manifest:media-type="image/png" manifest:full-path="Pictures/22544a3d9a414001aa8bf0afd7d4d3c2.png"/>
  <manifest:file-entry manifest:media-type="image/png" manifest:full-path="Pictures/b4abbee4b2e0380752fa57a5e4a43428.png"/>
  <manifest:file-entry manifest:media-type="image/png" manifest:full-path="Pictures/651e45d821fecdf97446c925c094bf7d.png"/>
  <manifest:file-entry manifest:media-type="image/png" manifest:full-path="Pictures/61cdbc5e16a42924e0334599e5fe34c1.png"/>
  <manifest:file-entry manifest:media-type="image/png" manifest:full-path="Pictures/dc1f4eaf09f2b2aaf628d6399e0e5ac5.png"/>
  <manifest:file-entry manifest:media-type="image/png" manifest:full-path="Pictures/2e29be9e2c019464115994147d3e89d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tive_calibrating"/><text:bookmark-start text:name="__RefHeading___motive_calibrating_1"/><text:bookmark-start text:name="motive_calibrating"/>Motive_Calibrating<text:bookmark-end text:name="__RefHeading___motive_calibrating_1"/><text:bookmark-end text:name="motive_calibrating"/></text:h>
      <text:p text:style-name="Text_20_body">When you start motive you should see the following:</text:p>
      <text:p text:style-name="Text_20_body"><draw:frame draw:style-name="media" draw:name="0" text:anchor-type="as-char" draw:z-index="0" svg:width="10.583333333333cm" svg:height="6.6159628084811cm"><draw:image xlink:href="Pictures/cd8ed19b657458dbe9eac35afb9b85ad.png" xlink:type="simple" xlink:show="embed" xlink:actuate="onLoad"/></draw:frame></text:p>
      <text:p text:style-name="Text_20_body">if not, go to menu &gt; layout &gt; callibrate</text:p>
      <text:p text:style-name="Text_20_body">First you have to make sure no reflective objects are visible to the system. </text:p>
      <text:p text:style-name="Text_20_body">Ideally it should look like this:</text:p>
      <text:p text:style-name="Text_20_body"><draw:frame draw:style-name="media" draw:name="1" text:anchor-type="as-char" draw:z-index="1" svg:width="10.583333333333cm" svg:height="7.6372789115646cm"><draw:image xlink:href="Pictures/881fb716be62c51d5831fb9f81bb74a2.png" xlink:type="simple" xlink:show="embed" xlink:actuate="onLoad"/></draw:frame></text:p>
      <text:p text:style-name="Text_20_body">The only big refelections ara actually the cameras. everything else that reflects should be removed.</text:p>
      <text:p text:style-name="Text_20_body">Many shoes have actually reflective surfaces, so make sure to either tape them or take them off for the following processes.</text:p>
      <text:p text:style-name="Text_20_body">switch between the video modes to identify reflections:</text:p>
      <text:p text:style-name="Text_20_body"><draw:frame draw:style-name="media" draw:name="2" text:anchor-type="as-char" draw:z-index="2" svg:width="10.583333333333cm" svg:height="17.080875781948cm"><draw:image xlink:href="Pictures/87f9d408994eb23305c0451a2062cc66.png" xlink:type="simple" xlink:show="embed" xlink:actuate="onLoad"/></draw:frame></text:p>
      <text:p text:style-name="Text_20_body"><draw:frame draw:style-name="media" draw:name="3" text:anchor-type="as-char" draw:z-index="3" svg:width="10.583333333333cm" svg:height="6.008730656629cm"><draw:image xlink:href="Pictures/c4e2f9611d5fd278400c8c4f0dbdddc8.png" xlink:type="simple" xlink:show="embed" xlink:actuate="onLoad"/></draw:frame></text:p>
      <text:p text:style-name="Text_20_body">once all the refelctions are removed, clear the previsouly set masks (press “Clear Mask”):</text:p>
      <text:p text:style-name="Text_20_body"><draw:frame draw:style-name="media" draw:name="4" text:anchor-type="as-char" draw:z-index="4" svg:width="10.583333333333cm" svg:height="9.1942708333333cm"><draw:image xlink:href="Pictures/a930cc2cdc60ecdc1522cc0c2d3bafe3.png" xlink:type="simple" xlink:show="embed" xlink:actuate="onLoad"/></draw:frame></text:p>
      <text:p text:style-name="Text_20_body">switch back the video mode to tracking mode.</text:p>
      <text:p text:style-name="Text_20_body"><draw:frame draw:style-name="media" draw:name="5" text:anchor-type="as-char" draw:z-index="5" svg:width="10.583333333333cm" svg:height="17.080875781948cm"><draw:image xlink:href="Pictures/87f9d408994eb23305c0451a2062cc66.png" xlink:type="simple" xlink:show="embed" xlink:actuate="onLoad"/></draw:frame></text:p>
      <text:p text:style-name="Text_20_body">check the Tracking Parameters</text:p>
      <text:p text:style-name="Text_20_body"><draw:frame draw:style-name="media" draw:name="6" text:anchor-type="as-char" draw:z-index="6" svg:width="10.583333333333cm" svg:height="5.5895889186774cm"><draw:image xlink:href="Pictures/724f9c780958626c36b80eb859d56436.png" xlink:type="simple" xlink:show="embed" xlink:actuate="onLoad"/></draw:frame></text:p>
      <text:p text:style-name="Text_20_body">ideal settings are:</text:p>
      <text:list text:style-name="List_20_1" text:continue-numbering="false">
        <text:list-item>
          <text:p text:style-name="List_20_1_Content_First"> FPS: 100</text:p>
        </text:list-item>
        <text:list-item>
          <text:p text:style-name="List_20_1_Content"> EXP: 55</text:p>
        </text:list-item>
        <text:list-item>
          <text:p text:style-name="List_20_1_Content"> THR: 200</text:p>
        </text:list-item>
        <text:list-item>
          <text:p text:style-name="List_20_1_Content_Last"> LED: 15</text:p>
        </text:list-item>
      </text:list>
      <text:p text:style-name="Text_20_body">adjust this values until the reflections from the floor are acceptable.</text:p>
      <text:p text:style-name="Text_20_body">then set the masks again (press “Mask visible”). it is important that nobody is inside the space at this moment.</text:p>
      <text:p text:style-name="Text_20_body"><draw:frame draw:style-name="media" draw:name="7" text:anchor-type="as-char" draw:z-index="7" svg:width="10.583333333333cm" svg:height="9.1942708333333cm"><draw:image xlink:href="Pictures/a930cc2cdc60ecdc1522cc0c2d3bafe3.png" xlink:type="simple" xlink:show="embed" xlink:actuate="onLoad"/></draw:frame></text:p>
      <text:p text:style-name="Text_20_body">once the masks are set, the space is ready for wanding. make sure you are using the correct wand (500mm)</text:p>
      <text:p text:style-name="Text_20_body"><draw:frame draw:style-name="media" draw:name="8" text:anchor-type="as-char" draw:z-index="8" svg:width="10.583333333333cm" svg:height="9.1942708333333cm"><draw:image xlink:href="Pictures/22544a3d9a414001aa8bf0afd7d4d3c2.png" xlink:type="simple" xlink:show="embed" xlink:actuate="onLoad"/></draw:frame></text:p>
      <text:p text:style-name="Text_20_body">keep on wanding until each camera has at least 1500 Samples:</text:p>
      <text:p text:style-name="Text_20_body"><draw:frame draw:style-name="media" draw:name="9" text:anchor-type="as-char" draw:z-index="9" svg:width="10.583333333333cm" svg:height="4.2694918966272cm"><draw:image xlink:href="Pictures/b4abbee4b2e0380752fa57a5e4a43428.png" xlink:type="simple" xlink:show="embed" xlink:actuate="onLoad"/></draw:frame></text:p>
      <text:p text:style-name="Text_20_body">press calcualate:</text:p>
      <text:p text:style-name="Text_20_body"><draw:frame draw:style-name="media" draw:name="10" text:anchor-type="as-char" draw:z-index="10" svg:width="10.583333333333cm" svg:height="6.6878393051031cm"><draw:image xlink:href="Pictures/651e45d821fecdf97446c925c094bf7d.png" xlink:type="simple" xlink:show="embed" xlink:actuate="onLoad"/></draw:frame></text:p>
      <text:p text:style-name="Text_20_body">once the result looks like this:</text:p>
      <text:p text:style-name="Text_20_body"><draw:frame draw:style-name="media" draw:name="11" text:anchor-type="as-char" draw:z-index="11" svg:width="10.583333333333cm" svg:height="4.5732158398607cm"><draw:image xlink:href="Pictures/61cdbc5e16a42924e0334599e5fe34c1.png" xlink:type="simple" xlink:show="embed" xlink:actuate="onLoad"/></draw:frame></text:p>
      <text:p text:style-name="Text_20_body">confirm to apply:</text:p>
      <text:p text:style-name="Text_20_body"><draw:frame draw:style-name="media" draw:name="12" text:anchor-type="as-char" draw:z-index="12" svg:width="10.583333333333cm" svg:height="5.1716114019779cm"><draw:image xlink:href="Pictures/dc1f4eaf09f2b2aaf628d6399e0e5ac5.png" xlink:type="simple" xlink:show="embed" xlink:actuate="onLoad"/></draw:frame></text:p>
      <text:p text:style-name="Text_20_body">and as the last step set the ground plane. The ground plane L has a defect waterbalance, so please do not adjust the leveling screws, it should be ok the way it is now.</text:p>
      <text:p text:style-name="Text_20_body"><draw:frame draw:style-name="media" draw:name="13" text:anchor-type="as-char" draw:z-index="13" svg:width="10.583333333333cm" svg:height="5.6812372188139cm"><draw:image xlink:href="Pictures/2e29be9e2c019464115994147d3e89d2.png" xlink:type="simple" xlink:show="embed" xlink:actuate="onLoad"/></draw:frame></text:p>
      <text:p text:style-name="Text_20_body">the ground plane Z-Axis should point towards the computers. there are three markers on the trackingspace that indicate the position. If you plan to use the tracking system with projections, take special care to position the groundplane as precise as possible over the markers.</text:p>
      <text:p text:style-name="Text_20_body">save the callibration file inside <text:a xlink:type="simple" xlink:href="https://wiki.zhdk.ch/IASpace/doku.php?id=motive_sessions" text:style-name="Internet_20_link" text:visited-style-name="Visited_20_Internet_20_Link">your session folde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15::32:07</meta:creation-date>
    <dc:creator>Generated</dc:creator>
    <dc:date>2026-08-23T15::32:07</dc:date>
    <dc:language>en-US</dc:language>
    <meta:editing-cycles>1</meta:editing-cycles>
    <meta:editing-duration>PT0S</meta:editing-duration>
    <dc:title>motive_calibrating</dc:title>
  </office:meta>
</office:document-meta>
</file>