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0101e6a72bff3a2ebacf6c6c129cd51.png"/>
  <manifest:file-entry manifest:media-type="image/png" manifest:full-path="Pictures/82e5016127ce781984d52b6dda1b05a8.png"/>
  <manifest:file-entry manifest:media-type="image/png" manifest:full-path="Pictures/d74afedfe0623f823e463c85f2f62f18.png"/>
  <manifest:file-entry manifest:media-type="image/png" manifest:full-path="Pictures/a9252b0522a466f1f2ba434fe74492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ive_rigidbody"/><text:bookmark-start text:name="__RefHeading___setup_rigid_body_1"/><text:bookmark-start text:name="setup_rigid_body"/>Setup Rigid Body<text:bookmark-end text:name="__RefHeading___setup_rigid_body_1"/><text:bookmark-end text:name="setup_rigid_body"/></text:h>
      <text:h text:style-name="Heading_20_2" text:outline-level="2"><text:bookmark-start text:name="__RefHeading___marker_placement_2"/><text:bookmark-start text:name="marker_placement"/>Marker Placement<text:bookmark-end text:name="__RefHeading___marker_placement_2"/><text:bookmark-end text:name="marker_placement"/></text:h>
      <text:p text:style-name="Text_20_body">Setup a rigid body with markers or use one of the preconfigured ones. 
A rigid body should:</text:p>
      <text:list text:style-name="List_20_1" text:continue-numbering="false">
        <text:list-item>
          <text:p text:style-name="List_20_1_Content_First"> Have at <text:span text:style-name="Strong_20_Emphasis">least 3 reflectors</text:span></text:p>
        </text:list-item>
        <text:list-item>
          <text:p text:style-name="List_20_1_Content"> Reflectors should <text:span text:style-name="Strong_20_Emphasis">not</text:span> be placed symetrical</text:p>
        </text:list-item>
        <text:list-item>
          <text:p text:style-name="List_20_1_Content_Last"> Reflectors should <text:span text:style-name="Strong_20_Emphasis">not</text:span> be just in one line (i.e. like the wand)</text:p>
        </text:list-item>
      </text:list>
      <text:h text:style-name="Heading_20_2" text:outline-level="2"><text:bookmark-start text:name="__RefHeading___create_rigid_body_3"/><text:bookmark-start text:name="create_rigid_body"/>Create Rigid Body<text:bookmark-end text:name="__RefHeading___create_rigid_body_3"/><text:bookmark-end text:name="create_rigid_body"/></text:h>
      <text:p text:style-name="Text_20_body"><draw:frame draw:style-name="mediaright" draw:name="0" text:anchor-type="paragraph" draw:z-index="0" svg:width="7.9375cm" style:rel-width="100%" svg:height="5.4229484732824cm" style:rel-height="scale"><draw:image xlink:href="Pictures/70101e6a72bff3a2ebacf6c6c129cd51.png" xlink:type="simple" xlink:show="embed" xlink:actuate="onLoad"/></draw:frame>
<draw:frame draw:style-name="media" draw:name="1" text:anchor-type="as-char" draw:z-index="1" svg:width="7.9375cm" style:rel-width="100%" svg:height="6.1699054621849cm" style:rel-height="scale"><draw:image xlink:href="Pictures/82e5016127ce781984d52b6dda1b05a8.png" xlink:type="simple" xlink:show="embed" xlink:actuate="onLoad"/></draw:frame></text:p>
      <text:p text:style-name="Text_20_body">Place the rigid body on the center of the trackingspace so that all markers can be seen by the cameras.</text:p>
      <text:p text:style-name="Text_20_body">In Motive, go to <text:span text:style-name="Source_20_Text">Menu &gt; Layout &gt; Create</text:span>.</text:p>
      <text:p text:style-name="Text_20_body"><text:span text:style-name="Strong_20_Emphasis">Select all reflectors</text:span> of the rigid body in the perspective view and <text:span text:style-name="Source_20_Text">Right Click on the Markers &gt; Rigid Body &gt; Create from selected markers</text:span>.</text:p>
      <text:p text:style-name="Text_20_body"><draw:frame draw:style-name="media" draw:name="2" text:anchor-type="as-char" draw:z-index="2" svg:width="7.9375cm" style:rel-width="100%" svg:height="3.2231755780347cm" style:rel-height="scale"><draw:image xlink:href="Pictures/d74afedfe0623f823e463c85f2f62f18.png" xlink:type="simple" xlink:show="embed" xlink:actuate="onLoad"/></draw:frame></text:p>
      <text:p text:style-name="Text_20_body"><draw:frame draw:style-name="mediaright" draw:name="3" text:anchor-type="paragraph" draw:z-index="3" svg:width="7.9375cm" style:rel-width="100%" svg:height="15.661626344086cm" style:rel-height="scale"><draw:image xlink:href="Pictures/a9252b0522a466f1f2ba434fe7449224.png" xlink:type="simple" xlink:show="embed" xlink:actuate="onLoad"/></draw:frame></text:p>
      <text:p text:style-name="Text_20_body">Once created, give the body a <text:span text:style-name="Strong_20_Emphasis">unique name</text:span> and choose a <text:span text:style-name="Strong_20_Emphasis">unique Streaming ID</text:span>.</text:p>
      <text:p text:style-name="Text_20_body">Adjust some additional properties if necessary:</text:p>
      <text:list text:style-name="List_20_1" text:continue-numbering="false">
        <text:list-item>
          <text:p text:style-name="List_20_1_Content_First"> <text:span text:style-name="Strong_20_Emphasis">Smoothing</text:span>:  The higher the number, the smoother the movements - but also creates more latency</text:p>
        </text:list-item>
        <text:list-item>
          <text:p text:style-name="List_20_1_Content_Last"> <text:span text:style-name="Strong_20_Emphasis">Max Deflection</text:span>: The maximum distance, in millimeters, that a marker may deviate from its expected position before it is not considered as a part of the rigid body. Lower values creating a more accurate solve but with a higher risk of gaps in the data. Higher deflection settings can allow for more continuous data, but with the potential for less accuracy in the rigid body tracking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32:40</meta:creation-date>
    <dc:creator>Generated</dc:creator>
    <dc:date>2026-08-23T15::32:40</dc:date>
    <dc:language>en-US</dc:language>
    <meta:editing-cycles>1</meta:editing-cycles>
    <meta:editing-duration>PT0S</meta:editing-duration>
    <dc:title>motive_rigidbody</dc:title>
  </office:meta>
</office:document-meta>
</file>