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035d16c25dcb099f1eac02690cf7f8.png"/>
  <manifest:file-entry manifest:media-type="image/png" manifest:full-path="Pictures/7063f6e0b69745165c25a31644178896.png"/>
  <manifest:file-entry manifest:media-type="image/png" manifest:full-path="Pictures/4a66235a3a1a19da157b21b5dd7f39dc.png"/>
  <manifest:file-entry manifest:media-type="image/png" manifest:full-path="Pictures/d92e1f2cabb14980d1040e066131b203.png"/>
  <manifest:file-entry manifest:media-type="image/png" manifest:full-path="Pictures/dcc6c75ea15484eb2cc7aca8f31ddf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ive_sessions"/><text:bookmark-start text:name="__RefHeading___setup_new_session_inside_motive_1"/><text:bookmark-start text:name="setup_new_session_inside_motive"/>Setup New Session inside Motive<text:bookmark-end text:name="__RefHeading___setup_new_session_inside_motive_1"/><text:bookmark-end text:name="setup_new_session_inside_motive"/></text:h>
      <text:p text:style-name="Text_20_body">Before you start capturing you need to setup your session.</text:p>
      <text:p text:style-name="Text_20_body">first you have to open the data-pane:</text:p>
      <text:p text:style-name="Text_20_body"><draw:frame draw:style-name="media" draw:name="0" text:anchor-type="as-char" draw:z-index="0" svg:width="10.583333333333cm" svg:height="6.25cm"><draw:image xlink:href="Pictures/b3035d16c25dcb099f1eac02690cf7f8.png" xlink:type="simple" xlink:show="embed" xlink:actuate="onLoad"/></draw:frame></text:p>
      <text:p text:style-name="Text_20_body">then press the plus-icon to select a new session folder</text:p>
      <text:p text:style-name="Text_20_body"><draw:frame draw:style-name="media" draw:name="1" text:anchor-type="as-char" draw:z-index="1" svg:width="10.583333333333cm" svg:height="5.9028169014085cm"><draw:image xlink:href="Pictures/7063f6e0b69745165c25a31644178896.png" xlink:type="simple" xlink:show="embed" xlink:actuate="onLoad"/></draw:frame></text:p>
      <text:p text:style-name="Text_20_body">you need to create a new session inside your projetct on your filer:
<text:span text:style-name="Strong_20_Emphasis">
I:\Innolab\03_projects\180101_Pilot_DemoProject\01_capturing</text:span></text:p>
      <text:p text:style-name="Text_20_body">if necessary create a new folder with a distinctive name with a date,</text:p>
      <text:p text:style-name="Text_20_body"><text:span text:style-name="Strong_20_Emphasis">Session_180329</text:span></text:p>
      <text:p text:style-name="Text_20_body"><draw:frame draw:style-name="media" draw:name="2" text:anchor-type="as-char" draw:z-index="2" svg:width="10.583333333333cm" svg:height="7.4490925188136cm"><draw:image xlink:href="Pictures/4a66235a3a1a19da157b21b5dd7f39dc.png" xlink:type="simple" xlink:show="embed" xlink:actuate="onLoad"/></draw:frame></text:p>
      <text:p text:style-name="Text_20_body">then you need to remove all the other sessions from previous uses:</text:p>
      <text:p text:style-name="Text_20_body"><draw:frame draw:style-name="media" draw:name="3" text:anchor-type="as-char" draw:z-index="3" svg:width="10.583333333333cm" svg:height="6.524384469697cm"><draw:image xlink:href="Pictures/d92e1f2cabb14980d1040e066131b203.png" xlink:type="simple" xlink:show="embed" xlink:actuate="onLoad"/></draw:frame></text:p>
      <text:p text:style-name="Text_20_body"><text:span text:style-name="Strong_20_Emphasis">ATTENTION: PLEASE make sure you only REMOVE the folders. DO NOT DELETE THEM!!!</text:span></text:p>
      <text:p text:style-name="Text_20_body"><draw:frame draw:style-name="media" draw:name="4" text:anchor-type="as-char" draw:z-index="4" svg:width="10.583333333333cm" svg:height="4.1488203266788cm"><draw:image xlink:href="Pictures/dcc6c75ea15484eb2cc7aca8f31ddf66.png" xlink:type="simple" xlink:show="embed" xlink:actuate="onLoad"/></draw:frame></text:p>
      <text:p text:style-name="Text_20_body"><text:a xlink:type="simple" xlink:href="https://v20.wiki.optitrack.com/index.php?title=Data_Management_pane" text:style-name="Internet_20_link" text:visited-style-name="Visited_20_Internet_20_Link">https://v20.wiki.optitrack.com/index.php?title=Data_Management_pa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27:33</meta:creation-date>
    <dc:creator>Generated</dc:creator>
    <dc:date>2026-08-23T15::27:33</dc:date>
    <dc:language>en-US</dc:language>
    <meta:editing-cycles>1</meta:editing-cycles>
    <meta:editing-duration>PT0S</meta:editing-duration>
    <dc:title>motive_sessions</dc:title>
  </office:meta>
</office:document-meta>
</file>