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de08981749d13ab13bc9d9e5679477.png"/>
  <manifest:file-entry manifest:media-type="image/png" manifest:full-path="Pictures/d536cda01fae74faaeec6f3b6105bd8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tive_streaming"/><text:bookmark-start text:name="__RefHeading___stream_data_1"/><text:bookmark-start text:name="stream_data"/>Stream data<text:bookmark-end text:name="__RefHeading___stream_data_1"/><text:bookmark-end text:name="stream_data"/></text:h>
      <text:p text:style-name="Text_20_body">Open the streaming pane:</text:p>
      <text:p text:style-name="Text_20_body"><draw:frame draw:style-name="media" draw:name="0" text:anchor-type="as-char" draw:z-index="0" svg:width="10.583333333333cm" svg:height="1.0415934387815cm"><draw:image xlink:href="Pictures/fdde08981749d13ab13bc9d9e5679477.png" xlink:type="simple" xlink:show="embed" xlink:actuate="onLoad"/></draw:frame></text:p>
      <text:p text:style-name="Text_20_body">and switch on the Streaming Engine:</text:p>
      <text:p text:style-name="Text_20_body"><draw:frame draw:style-name="media" draw:name="1" text:anchor-type="as-char" draw:z-index="1" svg:width="10.583333333333cm" svg:height="20.595329905741cm"><draw:image xlink:href="Pictures/d536cda01fae74faaeec6f3b6105bd8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32:12</meta:creation-date>
    <dc:creator>Generated</dc:creator>
    <dc:date>2026-08-23T15::32:12</dc:date>
    <dc:language>en-US</dc:language>
    <meta:editing-cycles>1</meta:editing-cycles>
    <meta:editing-duration>PT0S</meta:editing-duration>
    <dc:title>motive_streaming</dc:title>
  </office:meta>
</office:document-meta>
</file>