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b514e790c994df5b385116395477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ive_takeexport"/><text:bookmark-start text:name="__RefHeading___export_animations_1"/><text:bookmark-start text:name="export_animations"/>Export animations<text:bookmark-end text:name="__RefHeading___export_animations_1"/><text:bookmark-end text:name="export_animations"/></text:h>
      <text:p text:style-name="Text_20_body">Select a take you want to export. right click &gt; </text:p>
      <text:p text:style-name="Text_20_body"><draw:frame draw:style-name="media" draw:name="0" text:anchor-type="as-char" draw:z-index="0" svg:width="10.583333333333cm" svg:height="12.351900972591cm"><draw:image xlink:href="Pictures/fdb514e790c994df5b385116395477ab.png" xlink:type="simple" xlink:show="embed" xlink:actuate="onLoad"/></draw:frame></text:p>
      <text:p text:style-name="Text_20_body"><draw:frame draw:style-name="media" draw:name="1" text:anchor-type="as-char" draw:z-index="1" svg:width="10.583333333333cm" svg:height="12.351900972591cm"><draw:image xlink:href="Pictures/fdb514e790c994df5b385116395477a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32:16</meta:creation-date>
    <dc:creator>Generated</dc:creator>
    <dc:date>2026-08-23T15::32:16</dc:date>
    <dc:language>en-US</dc:language>
    <meta:editing-cycles>1</meta:editing-cycles>
    <meta:editing-duration>PT0S</meta:editing-duration>
    <dc:title>motive_takeexport</dc:title>
  </office:meta>
</office:document-meta>
</file>