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3a8dfc6ebb93a7ca9fc13619ad7fa02.png"/>
  <manifest:file-entry manifest:media-type="image/png" manifest:full-path="Pictures/43910db7a5f8884ce521913d6c4b6c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ive_takerecoring"/><text:bookmark-start text:name="__RefHeading___record_animations_1"/><text:bookmark-start text:name="record_animations"/>Record animations<text:bookmark-end text:name="__RefHeading___record_animations_1"/><text:bookmark-end text:name="record_animations"/></text:h>
      <text:p text:style-name="Text_20_body">Motive &gt; Menu &gt; Layout &gt; Capture</text:p>
      <text:p text:style-name="Text_20_body"><draw:frame draw:style-name="media" draw:name="0" text:anchor-type="as-char" draw:z-index="0" svg:width="10.583333333333cm" svg:height="6.2650686121244cm"><draw:image xlink:href="Pictures/73a8dfc6ebb93a7ca9fc13619ad7fa02.png" xlink:type="simple" xlink:show="embed" xlink:actuate="onLoad"/></draw:frame></text:p>
      <text:p text:style-name="Text_20_body">Make sure <text:a xlink:type="simple" xlink:href="https://wiki.zhdk.ch/IASpace/doku.php?id=motive_sessions" text:style-name="Internet_20_link" text:visited-style-name="Visited_20_Internet_20_Link">your session folder you created</text:a> is active.</text:p>
      <text:p text:style-name="Text_20_body">Give a new Take - name</text:p>
      <text:p text:style-name="Text_20_body"><draw:frame draw:style-name="media" draw:name="1" text:anchor-type="as-char" draw:z-index="1" svg:width="10.583333333333cm" svg:height="0.4121464997682cm"><draw:image xlink:href="Pictures/43910db7a5f8884ce521913d6c4b6c46.png" xlink:type="simple" xlink:show="embed" xlink:actuate="onLoad"/></draw:frame></text:p>
      <text:p text:style-name="Text_20_body">and press record once read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3::38:37</meta:creation-date>
    <dc:creator>Generated</dc:creator>
    <dc:date>2026-08-23T13::38:37</dc:date>
    <dc:language>en-US</dc:language>
    <meta:editing-cycles>1</meta:editing-cycles>
    <meta:editing-duration>PT0S</meta:editing-duration>
    <dc:title>motive_takerecoring</dc:title>
  </office:meta>
</office:document-meta>
</file>