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tnetthree2osc"/>The NatNetThree2OSC software is located under </text:p>
      <text:p text:style-name="Text_20_body"><text:span text:style-name="Strong_20_Emphasis">D:\Software\NatNet2OSC\Motive2.x</text:span></text:p>
      <text:p text:style-name="Text_20_body">inside this folder is a batchfile called <text:span text:style-name="Strong_20_Emphasis">Motive2_to_App</text:span></text:p>
      <text:p text:style-name="Text_20_body">right-click - open and you can edit the startup parameters:</text:p>
      <text:p text:style-name="Text_20_body">D:\Software\NatNet2OSC\Motive2.x\NatNetThree2OSC 127.0.0.1 127.0.0.1 127.0.0.1 54321 55555 1</text:p>
      <text:list text:style-name="List_20_1" text:continue-numbering="false">
        <text:list-item>
          <text:p text:style-name="List_20_1_Content_First"> &lt;D:\Software\NatNet2OSC\Motive2.x\NatNetThree2OSC is the path to the NatNetThree2OSC.exe&gt;</text:p>
        </text:list-item>
        <text:list-item>
          <text:p text:style-name="List_20_1_Content"> &lt;NatNetLocal IP (127.0.0.1)&gt;</text:p>
        </text:list-item>
        <text:list-item>
          <text:p text:style-name="List_20_1_Content"> &lt;NatNetServer IP (127.0.0.1)&gt;</text:p>
        </text:list-item>
        <text:list-item>
          <text:p text:style-name="List_20_1_Content"> &lt;OscSendIP (127.0.0.1)&gt;</text:p>
        </text:list-item>
        <text:list-item>
          <text:p text:style-name="List_20_1_Content"> &lt;OscSendPort (54321)&gt;</text:p>
        </text:list-item>
        <text:list-item>
          <text:p text:style-name="List_20_1_Content"> &lt;OscListeningPort (55555)&gt;</text:p>
        </text:list-item>
        <text:list-item>
          <text:p text:style-name="List_20_1_Content_Last"> &lt;verbose [1]&gt;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4::32:01</meta:creation-date>
    <dc:creator>Generated</dc:creator>
    <dc:date>2026-08-23T14::32:01</dc:date>
    <dc:language>en-US</dc:language>
    <meta:editing-cycles>1</meta:editing-cycles>
    <meta:editing-duration>PT0S</meta:editing-duration>
    <dc:title>natnetthree2osc</dc:title>
  </office:meta>
</office:document-meta>
</file>