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1ffdf3eb6911f5256e5d874f63202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tnettwo2osc"/>The NatNetTwo2OSC software is located under </text:p>
      <text:p text:style-name="Text_20_body"><text:span text:style-name="Strong_20_Emphasis">D:\Software\NatNet2OSC\Motive1.x</text:span></text:p>
      <text:p text:style-name="Text_20_body">inside this folder is a batchfile called <text:span text:style-name="Strong_20_Emphasis">Motive2_to_App</text:span></text:p>
      <text:p text:style-name="Text_20_body"><draw:frame draw:style-name="media" draw:name="0" text:anchor-type="as-char" draw:z-index="0" svg:width="10.583333333333cm" svg:height="4.284107946027cm"><draw:image xlink:href="Pictures/ac1ffdf3eb6911f5256e5d874f632027.png" xlink:type="simple" xlink:show="embed" xlink:actuate="onLoad"/></draw:frame></text:p>
      <text:p text:style-name="Text_20_body">right-click - open and you can edit the startup parameters:</text:p>
      <text:p text:style-name="Text_20_body">D:\Software\NatNet2OSC\Motive1.x\NatNet2OSC 127.0.0.1 54321 239.255.42.99 0 0</text:p>
      <text:list text:style-name="List_20_1" text:continue-numbering="false">
        <text:list-item>
          <text:p text:style-name="List_20_1_Content_First"> &lt;D:\Software\NatNet2OSC\Motive1.x\NatNet2OSC&gt; is the path to the NatNet2OSC.exe</text:p>
        </text:list-item>
        <text:list-item>
          <text:p text:style-name="List_20_1_Content"> &lt;OscSendIP (127.0.0.1)&gt;</text:p>
        </text:list-item>
        <text:list-item>
          <text:p text:style-name="List_20_1_Content"> &lt;OscSendPort (54321)&gt;</text:p>
        </text:list-item>
        <text:list-item>
          <text:p text:style-name="List_20_1_Content"> &lt;Multicast IP (239.255.42.99)&gt;</text:p>
        </text:list-item>
        <text:list-item>
          <text:p text:style-name="List_20_1_Content_Last"> &lt;verbose [1]&gt;</text:p>
        </text:list-item>
      </text:list>
      <text:p text:style-name="Text_20_body">if you want to create another batchfile, simply copy this file and change the settings accordingl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4::32:27</meta:creation-date>
    <dc:creator>Generated</dc:creator>
    <dc:date>2026-08-23T14::32:27</dc:date>
    <dc:language>en-US</dc:language>
    <meta:editing-cycles>1</meta:editing-cycles>
    <meta:editing-duration>PT0S</meta:editing-duration>
    <dc:title>natnettwo2osc</dc:title>
  </office:meta>
</office:document-meta>
</file>