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uchdesigner"/><text:bookmark-start text:name="__RefHeading___touchdesigner_1"/><text:bookmark-start text:name="touchdesigner"/>Touchdesigner<text:bookmark-end text:name="__RefHeading___touchdesigner_1"/><text:bookmark-end text:name="touchdesigner"/></text:h>
      <text:h text:style-name="Heading_20_2" text:outline-level="2"><text:bookmark-start text:name="__RefHeading___op_create_dialog_2"/><text:bookmark-start text:name="op_create_dialog"/>OP Create Dialog<text:bookmark-end text:name="__RefHeading___op_create_dialog_2"/><text:bookmark-end text:name="op_create_dialog"/></text:h>
      <text:list text:style-name="List_20_1" text:continue-numbering="false">
        <text:list-item>
          <text:p text:style-name="List_20_1_Content_First"> TOP: 2D objects</text:p>
        </text:list-item>
        <text:list-item>
          <text:p text:style-name="List_20_1_Content"> CHOP: Channel Operators or signal generators</text:p>
        </text:list-item>
        <text:list-item>
          <text:p text:style-name="List_20_1_Content"> SOP: Surface Operators (3D)</text:p>
        </text:list-item>
        <text:list-item>
          <text:p text:style-name="List_20_1_Content"> MAT: Materials</text:p>
        </text:list-item>
        <text:list-item>
          <text:p text:style-name="List_20_1_Content_Last"> DAT: Data operators</text:p>
        </text:list-item>
      </text:list>
      <text:h text:style-name="Heading_20_2" text:outline-level="2"><text:bookmark-start text:name="__RefHeading___tipps_3"/><text:bookmark-start text:name="tipps"/>Tipps<text:bookmark-end text:name="__RefHeading___tipps_3"/><text:bookmark-end text:name="tipps"/></text:h>
      <text:list text:style-name="List_20_1" text:continue-numbering="false">
        <text:list-item>
          <text:p text:style-name="LastListParagraph_List_20_1_Content_First"> Output a value of a node to a CHOP&gt;Null n</text:p>
        </text:list-item>
      </text:list>
      <text:h text:style-name="Heading_20_2" text:outline-level="2"><text:bookmark-start text:name="__RefHeading___useful_shortcuts_4"/><text:bookmark-start text:name="useful_shortcuts"/>Useful Shortcuts<text:bookmark-end text:name="__RefHeading___useful_shortcuts_4"/><text:bookmark-end text:name="useful_shortcuts"/></text:h>
      <text:p text:style-name="Preformatted_20_Text">H<text:s text:c="11"/>Home (show all)<text:line-break/>SHIFT+H<text:s text:c="5"/>Home Object (focus selected object)<text:line-break/>TAB<text:s text:c="9"/>Show Operators<text:line-break/>P<text:s text:c="11"/>Show Property Editor<text:line-break/>A<text:s text:c="11"/>Activate N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16:44</meta:creation-date>
    <dc:creator>Generated</dc:creator>
    <dc:date>2026-08-23T15::16:44</dc:date>
    <dc:language>en-US</dc:language>
    <meta:editing-cycles>1</meta:editing-cycles>
    <meta:editing-duration>PT0S</meta:editing-duration>
    <dc:title>touchdesigner</dc:title>
  </office:meta>
</office:document-meta>
</file>