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34c8189a83a5b46a1caa031fe5874.png"/>
  <manifest:file-entry manifest:media-type="image/png" manifest:full-path="Pictures/3ad7686e270d180ddb4cfd5a3e118929.png"/>
  <manifest:file-entry manifest:media-type="image/png" manifest:full-path="Pictures/9e9135e76964a5e2a2e4041d3a923d12.png"/>
  <manifest:file-entry manifest:media-type="image/png" manifest:full-path="Pictures/f4581b1477da4c571a7d2ca63559c521.png"/>
  <manifest:file-entry manifest:media-type="image/png" manifest:full-path="Pictures/b719142960659666b96e593b8cdb6746.png"/>
  <manifest:file-entry manifest:media-type="image/png" manifest:full-path="Pictures/c1d220c57eead673e425f04de99bf7b8.png"/>
  <manifest:file-entry manifest:media-type="image/png" manifest:full-path="Pictures/ef5ba9ff4b1f63c3773b243dfa07db01.png"/>
  <manifest:file-entry manifest:media-type="image/png" manifest:full-path="Pictures/f09e2c6ecd48e17ab2fe2ec50272fe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ty"/><text:bookmark-start text:name="__RefHeading___unity_1"/><text:bookmark-start text:name="unity"/>Unity<text:bookmark-end text:name="__RefHeading___unity_1"/><text:bookmark-end text:name="unity"/></text:h>
      <text:h text:style-name="Heading_20_2" text:outline-level="2"><text:bookmark-start text:name="__RefHeading___create_open_project_2"/><text:bookmark-start text:name="create_open_project"/>Create/Open Project<text:bookmark-end text:name="__RefHeading___create_open_project_2"/><text:bookmark-end text:name="create_open_project"/></text:h>
      <text:p text:style-name="Text_20_body">Save new projects on the <text:a xlink:type="simple" xlink:href="https://wiki.zhdk.ch/IASpace/doku.php?id=filer" text:style-name="Internet_20_link" text:visited-style-name="Visited_20_Internet_20_Link">Innovationlab Filer</text:a> or on the <text:a xlink:type="simple" xlink:href="https://wiki.zhdk.ch/IASpace/doku.php?id=git" text:style-name="Internet_20_link" text:visited-style-name="Visited_20_Internet_20_Link">ZHdK GIT Server</text:a> in your project folder.</text:p>
      <text:h text:style-name="Heading_20_2" text:outline-level="2"><text:bookmark-start text:name="__RefHeading___import_a_character_3"/><text:bookmark-start text:name="import_a_character"/>Import a Character<text:bookmark-end text:name="__RefHeading___import_a_character_3"/><text:bookmark-end text:name="import_a_character"/></text:h>
      <text:list text:style-name="Numbering_20_1" text:continue-numbering="false">
        <text:list-item>
          <text:p text:style-name="Numbering_20_1_Content_First"> Drag and Drop FBX into project window</text:p>
        </text:list-item>
        <text:list-item>
          <text:p text:style-name="Numbering_20_1_Content_Last"> Select Character in project window and go to Inspector &gt; Rig &gt; Animation Type set to Humanoid</text:p>
        </text:list-item>
      </text:list>
      <text:p text:style-name="Text_20_body"><text:a xlink:type="simple" xlink:href="https://wiki.zhdk.ch/IASpace/doku.php?id=unity_importmayaadvancedskeleton" text:style-name="Internet_20_link" text:visited-style-name="Visited_20_Internet_20_Link">Import Advanced Sceleton Charater from Maya into Unity</text:a></text:p>
      <text:h text:style-name="Heading_20_2" text:outline-level="2"><text:bookmark-start text:name="__RefHeading___install_optitrack_unity_plugin_4"/><text:bookmark-start text:name="install_optitrack_unity_plugin"/>Install OptiTrack Unity Plugin<text:bookmark-end text:name="__RefHeading___install_optitrack_unity_plugin_4"/><text:bookmark-end text:name="install_optitrack_unity_plugin"/></text:h>
      <text:p text:style-name="Text_20_body">A full documentation about using the OptiTrack Unity Plugin can be found the OptiTrack page: <text:a xlink:type="simple" xlink:href="https://v20.wiki.optitrack.com/index.php?title=OptiTrack_Unity_Plugin" text:style-name="Internet_20_link" text:visited-style-name="Visited_20_Internet_20_Link">https://v20.wiki.optitrack.com/index.php?title=OptiTrack_Unity_Plugin</text:a></text:p>
      <text:list text:style-name="Numbering_20_1" text:continue-numbering="false">
        <text:list-item>
          <text:p text:style-name="Numbering_20_1_Content_First"> Download Plugin from Optitrack Website <text:a xlink:type="simple" xlink:href="http://optitrack.com/downloads/plugins.html" text:style-name="Internet_20_link" text:visited-style-name="Visited_20_Internet_20_Link">http://optitrack.com/downloads/plugins.html</text:a> or from the <text:a xlink:type="simple" xlink:href="https://wiki.zhdk.ch/IASpace/doku.php?id=filer" text:style-name="Internet_20_link" text:visited-style-name="Visited_20_Internet_20_Link">Innovationlab Filer</text:a>: Path 01_assets/06_plugins/Optitrack/</text:p>
        </text:list-item>
        <text:list-item>
          <text:p text:style-name="Numbering_20_1_Content_Last"> Install the Plugin in your unity project by doubleclicking the on the Plugin file or go to Asset &gt; Import Pacakge &gt; Import Custom Package… and select the Plugin package.</text:p>
        </text:list-item>
      </text:list>
      <text:p text:style-name="Text_20_body"><draw:frame draw:style-name="media" draw:name="0" text:anchor-type="as-char" draw:z-index="0" svg:width="9.2604166666667cm" style:rel-width="100%" svg:height="9.68375cm" style:rel-height="scale"><draw:image xlink:href="Pictures/9ec34c8189a83a5b46a1caa031fe5874.png" xlink:type="simple" xlink:show="embed" xlink:actuate="onLoad"/></draw:frame>
<draw:frame draw:style-name="media" draw:name="1" text:anchor-type="as-char" draw:z-index="1" svg:width="13.229166666667cm" svg:height="7.2474984365228cm"><draw:image xlink:href="Pictures/3ad7686e270d180ddb4cfd5a3e118929.png" xlink:type="simple" xlink:show="embed" xlink:actuate="onLoad"/></draw:frame></text:p>
      <text:h text:style-name="Heading_20_2" text:outline-level="2"><text:bookmark-start text:name="__RefHeading___add_optitrack_client_to_scene_5"/><text:bookmark-start text:name="add_optitrack_client_to_scene"/>Add OptiTrack Client to Scene<text:bookmark-end text:name="__RefHeading___add_optitrack_client_to_scene_5"/><text:bookmark-end text:name="add_optitrack_client_to_scene"/></text:h>
      <text:list text:style-name="Numbering_20_1" text:continue-numbering="false">
        <text:list-item>
          <text:p text:style-name="Numbering_20_1_Content_First"> Open Asset Folder OptiTrack/Prefabs/</text:p>
        </text:list-item>
        <text:list-item>
          <text:p text:style-name="Numbering_20_1_Content"> Drag &amp; Drop <text:span text:style-name="Emphasis">Client - OptiTrack</text:span> to the scene Hierarchy</text:p>
        </text:list-item>
        <text:list-item>
          <text:p text:style-name="Numbering_20_1_Content"> Select <text:span text:style-name="Emphasis">Client - OptiTrack</text:span> in Hierarchy and open Inspector window</text:p>
        </text:list-item>
        <text:list-item>
          <text:p text:style-name="Numbering_20_1_Content_Last"> Check oarameters of the <text:span text:style-name="Emphasis">Optitrack Streaming Client (Script)</text:span> Component</text:p>
        </text:list-item>
      </text:list>
      <text:p text:style-name="Text_20_body"><draw:frame draw:style-name="media" draw:name="2" text:anchor-type="as-char" draw:z-index="2" svg:width="7.9375cm" style:rel-width="100%" svg:height="10.205357142857cm" style:rel-height="scale"><draw:image xlink:href="Pictures/9e9135e76964a5e2a2e4041d3a923d12.png" xlink:type="simple" xlink:show="embed" xlink:actuate="onLoad"/></draw:frame></text:p>
      <text:p text:style-name="Text_20_body"><text:span text:style-name="Strong_20_Emphasis">Parameters (Motive &amp; Unity on same PC)</text:span></text:p>
      <text:p text:style-name="Preformatted_20_Text">Connection Type<text:s text:c="6"/>Multicast<text:line-break/>Local Address<text:s text:c="8"/>127.0.0.1<text:line-break/>Server Address<text:s text:c="7"/>127.0.0.1<text:line-break/>Server Command Port<text:s text:c="2"/>1510<text:line-break/>Server Data Port<text:s text:c="5"/>1510<text:line-break/>Bone Naming Conv.<text:s text:c="4"/>Motive</text:p>
      <text:p text:style-name="Text_20_body"><draw:frame draw:style-name="media" draw:name="3" text:anchor-type="as-char" draw:z-index="3" svg:width="10.583333333333cm" svg:height="10.705331412104cm"><draw:image xlink:href="Pictures/f4581b1477da4c571a7d2ca63559c521.png" xlink:type="simple" xlink:show="embed" xlink:actuate="onLoad"/></draw:frame></text:p>
      <text:p text:style-name="Text_20_body"><text:span text:style-name="Strong_20_Emphasis">Parameters (Motive on Mocap PC &amp; Unity on Beamer PC)</text:span></text:p>
      <text:p text:style-name="Preformatted_20_Text">Connection Type<text:s text:c="6"/>Multicast<text:line-break/>Local Address<text:s text:c="8"/>10.128.96.249<text:line-break/>Server Address<text:s text:c="7"/>10.128.96.244<text:line-break/>Server Command Port<text:s text:c="2"/>1510<text:line-break/>Server Data Port<text:s text:c="5"/>1510<text:line-break/>Bone Naming Conv.<text:s text:c="4"/>Motive</text:p>
      <text:p text:style-name="Text_20_body">Check <text:a xlink:type="simple" xlink:href="https://wiki.zhdk.ch/IASpace/doku.php?id=network" text:style-name="Internet_20_link" text:visited-style-name="Visited_20_Internet_20_Link">Network LAN IPs</text:a> for other combinations.</text:p>
      <text:h text:style-name="Heading_20_2" text:outline-level="2"><text:bookmark-start text:name="__RefHeading___add_motion_caputre_stream_for_a_rigid_body_6"/><text:bookmark-start text:name="add_motion_caputre_stream_for_a_rigid_body"/>Add Motion Caputre Stream for a Rigid Body<text:bookmark-end text:name="__RefHeading___add_motion_caputre_stream_for_a_rigid_body_6"/><text:bookmark-end text:name="add_motion_caputre_stream_for_a_rigid_body"/></text:h>
      <text:p text:style-name="Text_20_body">To add motion capture live data to a rigid body (e.g. camera), you need to add the <text:span text:style-name="Emphasis">Optitrack Rigid Body</text:span> Script as a Component to your object:</text:p>
      <text:list text:style-name="Numbering_20_1" text:continue-numbering="false">
        <text:list-item>
          <text:p text:style-name="Numbering_20_1_Content_First"> Open Asset Folder <text:span text:style-name="Emphasis">OptiTrack/Scripts</text:span>/</text:p>
        </text:list-item>
        <text:list-item>
          <text:p text:style-name="Numbering_20_1_Content"> Select Object in Hierarchy to you like to connection with motion capture data (e.g. camera)</text:p>
        </text:list-item>
        <text:list-item>
          <text:p text:style-name="Numbering_20_1_Content"> Drag &amp; Drop <text:span text:style-name="Emphasis">OptitrackRigidBody</text:span> to an object in Scene Hierarchy to connection object with motion capture data (e.g. Main Camera)</text:p>
        </text:list-item>
        <text:list-item>
          <text:p text:style-name="Numbering_20_1_Content"> Open Inspector of Object and show <text:span text:style-name="Emphasis">Optitrack Rigid Body (Script)</text:span></text:p>
        </text:list-item>
        <text:list-item>
          <text:p text:style-name="Numbering_20_1_Content"> Click on circle symbol next to Streaming Client and select <text:span text:style-name="Emphasis">Client - OptiTrack</text:span> client of the scene </text:p>
        </text:list-item>
        <text:list-item>
          <text:p text:style-name="Numbering_20_1_Content"> Set <text:span text:style-name="Emphasis">Rigid Body Id</text:span> to StreamingID of corresponding Motive Rigid Body</text:p>
        </text:list-item>
        <text:list-item>
          <text:p text:style-name="Numbering_20_1_Content_Last"> Run Play Mode</text:p>
        </text:list-item>
      </text:list>
      <text:p text:style-name="Text_20_body"><draw:frame draw:style-name="media" draw:name="4" text:anchor-type="as-char" draw:z-index="4" svg:width="10.583333333333cm" svg:height="5.9166666666667cm"><draw:image xlink:href="Pictures/b719142960659666b96e593b8cdb6746.png" xlink:type="simple" xlink:show="embed" xlink:actuate="onLoad"/></draw:frame>
<draw:frame draw:style-name="media" draw:name="5" text:anchor-type="as-char" draw:z-index="5" svg:width="3.96875cm" style:rel-width="100%" svg:height="5.4023953744493cm" style:rel-height="scale"><draw:image xlink:href="Pictures/c1d220c57eead673e425f04de99bf7b8.png" xlink:type="simple" xlink:show="embed" xlink:actuate="onLoad"/></draw:frame></text:p>
      <text:p text:style-name="Text_20_body"><draw:frame draw:style-name="media" draw:name="6" text:anchor-type="as-char" draw:z-index="6" svg:width="6.6145833333333cm" style:rel-width="100%" svg:height="5.4909521901709cm" style:rel-height="scale"><draw:image xlink:href="Pictures/ef5ba9ff4b1f63c3773b243dfa07db01.png" xlink:type="simple" xlink:show="embed" xlink:actuate="onLoad"/></draw:frame></text:p>
      <text:p text:style-name="Text_20_body"><draw:frame draw:style-name="media" draw:name="7" text:anchor-type="as-char" draw:z-index="7" svg:width="2.6458333333333cm" style:rel-width="100%" svg:height="0.71233974358974cm" style:rel-height="scale"><draw:image xlink:href="Pictures/f09e2c6ecd48e17ab2fe2ec50272fe01.png" xlink:type="simple" xlink:show="embed" xlink:actuate="onLoad"/></draw:frame></text:p>
      <text:h text:style-name="Heading_20_2" text:outline-level="2"><text:bookmark-start text:name="__RefHeading___add_motion_caputre_stream_for_a_character_7"/><text:bookmark-start text:name="add_motion_caputre_stream_for_a_character"/>Add Motion Caputre Stream for a Character<text:bookmark-end text:name="__RefHeading___add_motion_caputre_stream_for_a_character_7"/><text:bookmark-end text:name="add_motion_caputre_stream_for_a_character"/></text:h>
      <text:p text:style-name="Text_20_body">To add motion capture live data to a Character/Skeleton, you need to add the <text:span text:style-name="Emphasis">OptitrackSkeletonAnimator</text:span> Script as a Component to your character:</text:p>
      <text:list text:style-name="Numbering_20_1" text:continue-numbering="false">
        <text:list-item>
          <text:p text:style-name="Numbering_20_1_Content_First"> Open Asset Folder <text:span text:style-name="Emphasis">OptiTrack/Scripts</text:span>/</text:p>
        </text:list-item>
        <text:list-item>
          <text:p text:style-name="Numbering_20_1_Content"> Select Object in Hierarchy to you like to connection with motion capture data (e.g. camera)</text:p>
        </text:list-item>
        <text:list-item>
          <text:p text:style-name="Numbering_20_1_Content"> Drag &amp; Drop <text:span text:style-name="Emphasis">OptitrackRigidBody</text:span> to an object in Scene Hierarchy to connection object with motion capture data (e.g. Main Camera)</text:p>
        </text:list-item>
        <text:list-item>
          <text:p text:style-name="Numbering_20_1_Content"> Open Inspector of Object and show <text:span text:style-name="Emphasis">Optitrack Rigid Body (Script)</text:span></text:p>
        </text:list-item>
        <text:list-item>
          <text:p text:style-name="Numbering_20_1_Content"> Click on circle symbol next to Streaming Client and select <text:span text:style-name="Emphasis">Client - OptiTrack</text:span> client of the scene </text:p>
        </text:list-item>
        <text:list-item>
          <text:p text:style-name="Numbering_20_1_Content_Last"> Set <text:span text:style-name="Emphasis">Rigid Body Id</text:span> to StreamingID of corresponding Motive Rigid Body</text:p>
        </text:list-item>
      </text:list>
      <text:p text:style-name="Text_20_body">  – Run Play Mode</text:p>
      <text:p text:style-name="Text_20_body">Drag the OptitrackSkeletonAnimator to from the character by remove component</text:p>
      <text:p text:style-name="Text_20_body">Add Client Prefab to scene</text:p>
      <text:p text:style-name="Text_20_body">Set Skeleton Name to Motive Character Name</text:p>
      <text:h text:style-name="Heading_20_2" text:outline-level="2"><text:bookmark-start text:name="__RefHeading___enable_background_running_8"/><text:bookmark-start text:name="enable_background_running"/>Enable Background running<text:bookmark-end text:name="__RefHeading___enable_background_running_8"/><text:bookmark-end text:name="enable_background_running"/></text:h>
      <text:p text:style-name="Text_20_body">Run in Background in File &gt; Build Settings &gt; Player Settings activate</text:p>
      <text:h text:style-name="Heading_20_2" text:outline-level="2"><text:bookmark-start text:name="__RefHeading___useful_shortcuts_9"/><text:bookmark-start text:name="useful_shortcuts"/>Useful Shortcuts<text:bookmark-end text:name="__RefHeading___useful_shortcuts_9"/><text:bookmark-end text:name="useful_shortcuts"/></text:h>
      <text:p text:style-name="Preformatted_20_Text">Q<text:s text:c="11"/>Pan<text:line-break/>W<text:s text:c="11"/>Move<text:line-break/>E<text:s text:c="11"/>Rotate<text:line-break/>R<text:s text:c="11"/>Scale<text:line-break/>F<text:s text:c="11"/>Focus on active selection<text:line-break/>Ctrl+Alt+F<text:s text:c="2"/>Move to view</text:p>
      <text:h text:style-name="Heading_20_2" text:outline-level="2"><text:bookmark-start text:name="__RefHeading___animation_10"/><text:bookmark-start text:name="animation"/>Animation<text:bookmark-end text:name="__RefHeading___animation_10"/><text:bookmark-end text:name="animation"/></text:h>
      <text:p text:style-name="Text_20_body">Open Window &gt; Animation
Add Property to Animate
Press record
Change values to animate &gt; a keyframe will be added
Scrub in Timeline and change values again</text:p>
      <text:h text:style-name="Heading_20_2" text:outline-level="2"><text:bookmark-start text:name="__RefHeading___animator_11"/><text:bookmark-start text:name="animator"/>Animator<text:bookmark-end text:name="__RefHeading___animator_11"/><text:bookmark-end text:name="animator"/></text:h>
      <text:p text:style-name="Text_20_body">Use to create states. Each state has an animation. So there you can combine animations and connect it to conditions.
Window &gt; Animator</text:p>
      <text:p text:style-name="Text_20_body">Different Layers can be used to make different animations at the same time. The lower the layer the higher priority it h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5:54</meta:creation-date>
    <dc:creator>Generated</dc:creator>
    <dc:date>2026-08-23T15::15:54</dc:date>
    <dc:language>en-US</dc:language>
    <meta:editing-cycles>1</meta:editing-cycles>
    <meta:editing-duration>PT0S</meta:editing-duration>
    <dc:title>unity</dc:title>
  </office:meta>
</office:document-meta>
</file>