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ity_importmayaadvancedskeleton"/>Import settings:</text:p>
      <text:list text:style-name="List_20_1" text:continue-numbering="false">
        <text:list-item>
          <text:p text:style-name="List_20_1_Content_First"> Rig / Animation Type: Humanoid</text:p>
        </text:list-item>
        <text:list-item>
          <text:p text:style-name="List_20_1_Content"> Configure… Muscles &amp; Settings: Check “Use Translation DoF”, Apply, Done</text:p>
        </text:list-item>
        <text:list-item>
          <text:p text:style-name="List_20_1_Content"> Optional: Reduce game objects</text:p>
          <text:list text:style-name="List_20_1">
            <text:list-item>
              <text:p text:style-name="List_20_1_Content"> Check Rig / Optimize Game Objects</text:p>
            </text:list-item>
            <text:list-item>
              <text:p text:style-name="List_20_1_Content_Last"> Add desired Extra Teansforms to Expose (for example the Hand / Wrist bones to allow attaching another object)</text:p>
            </text:list-item>
          </text:list>
        </text:list-item>
      </text:list>
      <text:p text:style-name="Text_20_body">In the scene
Disable MocapGuy_EyeSpec
Disable MocapGuy_Teeth
Create a material (Standard shader)
Assign texture to materials albedo channel
Assign the material to the SkinnedMeshRenderer of the Body
Quick for hair material
Duplicate the material created before
Change the materials rendering mode to Transparent
Change Smoothnes and Metallic to 0
Apply this material to the hair, eyebrows and eyelashes
Position charter on ground (y axis)
Create a prefab from this by dragging the character from the Hierarchy into the Project window (assets folder or a subfol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24:02</meta:creation-date>
    <dc:creator>Generated</dc:creator>
    <dc:date>2026-08-23T15::24:02</dc:date>
    <dc:language>en-US</dc:language>
    <meta:editing-cycles>1</meta:editing-cycles>
    <meta:editing-duration>PT0S</meta:editing-duration>
    <dc:title>unity_importmayaadvancedskeleton</dc:title>
  </office:meta>
</office:document-meta>
</file>