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unst_kuenstliche_intelligenz"/>Z-Modul Kunst + Künstliche Intelligenz
Datum: Montag 31. August bis Freitag 11. September, 2020 
Ort: Projektraum: Galerie 1+2 (4.K13+5.K09)
Dozenten: </text:p>
      <text:p text:style-name="Text_20_body"><text:span text:style-name="Strong_20_Emphasis">Seeing Machines Seeing</text:span>
* !Mediengruppe Bitnik <text:a xlink:type="simple" xlink:href="https://wwwwwwwwwwwwwwwwwwwwww.bitnik.org/samesame/" text:style-name="Internet_20_link" text:visited-style-name="Visited_20_Internet_20_Link">SAME SAME. WATCHING ALGORITHMS - CABARET VOLTAIRE EDITION</text:a> 2015
* Mario Klingemann &amp; Simon Doury <text:a xlink:type="simple" xlink:href="https://experiments.withgoogle.com/x-degrees-of-separation" text:style-name="Internet_20_link" text:visited-style-name="Visited_20_Internet_20_Link">X Degrees of Separation</text:a>, 2018
* !Mediengruppe Bitnik! <text:a xlink:type="simple" xlink:href="https://wwwwwwwwwwwwwwwwwwwwww.bitnik.org/sor/" text:style-name="Internet_20_link" text:visited-style-name="Visited_20_Internet_20_Link">Dada. State of the Reference</text:a>, 2017</text:p>
      <text:p text:style-name="Text_20_body"><text:span text:style-name="Strong_20_Emphasis">Boundaries between human and the non-human</text:span></text:p>
      <text:p text:style-name="Text_20_body">Latour, Bruno. 1989. “The Moral Dilemmas of a Safety-Belt.” Translated by Lydia Davis. Traduction Inédite En Anglais. <text:a xlink:type="simple" xlink:href="https://courses.ischool.berkeley.edu/i290-tpl/s11/w/images/6/69/The_Moral_Dilemmas_of_a_Safety-belt.pdf" text:style-name="Internet_20_link" text:visited-style-name="Visited_20_Internet_20_Link">https://courses.ischool.berkeley.edu/i290-tpl/s11/w/images/6/69/The_Moral_Dilemmas_of_a_Safety-belt.pdf</text:a></text:p>
      <text:p text:style-name="Text_20_body">Dvorsky, George. 2013. “Freakishly Realistic Telemarketing Robots Are Denying They’re Robots.” Io9.Gizmodo.Com (Dec. 12). 2013. <text:a xlink:type="simple" xlink:href="https://io9.gizmodo.com/freakishly-realistic-telemarketing-robots-are-denying-t-1481050295" text:style-name="Internet_20_link" text:visited-style-name="Visited_20_Internet_20_Link">https://io9.gizmodo.com/freakishly-realistic-telemarketing-robots-are-denying-t-1481050295</text:a>.</text:p>
      <text:p text:style-name="Text_20_body">Dvorsky, George. 2013. “Robot-Denying Telemarketing Robot May Not Actually Be a Robot.” Io9.Gizmodo.Com (Dec. 18). 2013. <text:a xlink:type="simple" xlink:href="https://io9.gizmodo.com/robot-denying-telemarketing-robot-may-not-actually-be-a-1485617146" text:style-name="Internet_20_link" text:visited-style-name="Visited_20_Internet_20_Link">https://io9.gizmodo.com/robot-denying-telemarketing-robot-may-not-actually-be-a-1485617146</text:a>.</text:p>
      <text:p text:style-name="Text_20_body">MTurk: “artificial artificial intelligence“ (Jeff Bezos)</text:p>
      <text:p text:style-name="Text_20_body">Hitlin, Paul. 2016. “Research in the Crowdsourcing Age, a Case Study.” Pew Research Center (July). <text:a xlink:type="simple" xlink:href="http://www.pewinternet.org/2016/07/11/research-in-the-crowdsourcing-age-a-case-study/" text:style-name="Internet_20_link" text:visited-style-name="Visited_20_Internet_20_Link">http://www.pewinternet.org/2016/07/11/research-in-the-crowdsourcing-age-a-case-study/</text:a>.</text:p>
      <text:p text:style-name="Text_20_body">Crockett, Zachary. 2019. “How Much Money Can You Make on Amazon Mechanical Turk?” The Hustle (July 13). 2019. <text:a xlink:type="simple" xlink:href="https://thehustle.co/making-money-on-amazon-mechanical-turk/" text:style-name="Internet_20_link" text:visited-style-name="Visited_20_Internet_20_Link">https://thehustle.co/making-money-on-amazon-mechanical-turk/</text:a>.</text:p>
      <text:p text:style-name="Text_20_body"><text:span text:style-name="Strong_20_Emphasis">Authorship, Copyright and AI</text:span></text:p>
      <text:p text:style-name="Text_20_body">Portrait of Edmond Belamy, 2018 by Obvious (Pierre Fautrel, Hugo Caselles-Dupré and Gauthier Vernier)
Sold for $432,500 at Christie’s (Oct 25), (selling estimate: 10'000)</text:p>
      <text:list text:style-name="List_20_1" text:continue-numbering="false">
        <text:list-item>
          <text:p text:style-name="List_20_1_Content_First"> Vincent, James. 2018. “How Three French Students Used Borrowed Code to Put the First AI Portrait in Christie’s.” The Verge. (October 23). <text:a xlink:type="simple" xlink:href="https://www.theverge.com/2018/10/23/18013190/ai-art-portrait-auction-christies-belamy-obvious-robbie-barrat-gans" text:style-name="Internet_20_link" text:visited-style-name="Visited_20_Internet_20_Link">https://www.theverge.com/2018/10/23/18013190/ai-art-portrait-auction-christies-belamy-obvious-robbie-barrat-gans</text:a>.</text:p>
        </text:list-item>
        <text:list-item>
          <text:p text:style-name="List_20_1_Content"> Christie’s. 2018. “The First Piece of AI-Generated Art to Come to Auction | Christie’s.” Christies.Com (Dec. 12). 2018. <text:a xlink:type="simple" xlink:href="https://www.christies.com/features/A-collaboration-between-two-artists-one-human-one-a-machine-9332-1.aspx" text:style-name="Internet_20_link" text:visited-style-name="Visited_20_Internet_20_Link">https://www.christies.com/features/A-collaboration-between-two-artists-one-human-one-a-machine-9332-1.aspx</text:a>.</text:p>
        </text:list-item>
        <text:list-item>
          <text:p text:style-name="List_20_1_Content"> Boddington, Ruby. 2020. “‘These Are Important Visual Moments’: Artist Robbie Barrat Pushes, Tests and Breaks AI in His Works.” It’s Nice That (February 24). 2020. <text:a xlink:type="simple" xlink:href="https://www.itsnicethat.com/features/ones-to-watch-2020-robbie-barrat-digital-240220" text:style-name="Internet_20_link" text:visited-style-name="Visited_20_Internet_20_Link">https://www.itsnicethat.com/features/ones-to-watch-2020-robbie-barrat-digital-240220</text:a>.</text:p>
        </text:list-item>
        <text:list-item/>
      </text:list>
      <text:p text:style-name="Text_20_body">Cornelia Sollfrank: Net.Art Generator, 1997-
Smart Artists make the machine do the work
<text:a xlink:type="simple" xlink:href="http://net.art-generator.com" text:style-name="Internet_20_link" text:visited-style-name="Visited_20_Internet_20_Link">http://net.art-generator.com</text:a></text:p>
      <text:list text:style-name="List_20_1" text:continue-numbering="false">
        <text:list-item>
          <text:p text:style-name="LastListParagraph_List_20_1_Content_First"> Legal Perspective, Plug-in Basel, </text:p>
        </text:list-item>
      </text:list>
      <text:p text:style-name="Text_20_body">Generative, Adversarial Networks (GAN)</text:p>
      <text:p text:style-name="Text_20_body">Machine Learning for Artists
<text:a xlink:type="simple" xlink:href="https://ml4a.github.io/" text:style-name="Internet_20_link" text:visited-style-name="Visited_20_Internet_20_Link">https://ml4a.github.io/</text:a></text:p>
      <text:p text:style-name="Text_20_body">[<text:a xlink:type="simple" xlink:href="https://twitter.com/fchollet/status/885378870848901120" text:style-name="Internet_20_link" text:visited-style-name="Visited_20_Internet_20_Link">https://twitter.com/fchollet/status/885378870848901120</text:a>||Ganism]</text:p>
      <text:p text:style-name="Text_20_body">Code by  Robbie Barrat, available <text:a xlink:type="simple" xlink:href="https://github.com/robbiebarrat" text:style-name="Internet_20_link" text:visited-style-name="Visited_20_Internet_20_Link">|Github</text:a> under BSD Licen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4:05</meta:creation-date>
    <dc:creator>Generated</dc:creator>
    <dc:date>2026-08-12T18::14:05</dc:date>
    <dc:language>en-US</dc:language>
    <meta:editing-cycles>1</meta:editing-cycles>
    <meta:editing-duration>PT0S</meta:editing-duration>
    <dc:title>kunst_kuenstliche_intelligenz</dc:title>
  </office:meta>
</office:document-meta>
</file>