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64f93fcec9a30fa6b74c9de5a9f1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ybernetik_neoliberalismus"/><text:bookmark-start text:name="__RefHeading___kyb_neo_1"/><text:bookmark-start text:name="kyb_neo"/>kyb_neo<text:bookmark-end text:name="__RefHeading___kyb_neo_1"/><text:bookmark-end text:name="kyb_neo"/></text:h>
      <text:p text:style-name="Text_20_body"><text:span text:style-name="sub"><text:a xlink:type="simple" xlink:href="https://wiki.zhdk.ch/fs/lib/exe/fetch.php?media=kyb_neo.odt" text:style-name="Internet_20_link" text:visited-style-name="Visited_20_Internet_20_Link">Original file</text:a></text:span></text:p>
      <text:h text:style-name="Heading_20_1" text:outline-level="1"><text:bookmark-start text:name="__RefHeading___theoriekybernetik_und_neo-liberalismus_2"/><text:bookmark-start text:name="theoriekybernetik_und_neo-liberalismus"/>Theorie: Kybernetik und Neo-Liberalismus<text:bookmark-end text:name="__RefHeading___theoriekybernetik_und_neo-liberalismus_2"/><text:bookmark-end text:name="theoriekybernetik_und_neo-liberalismus"/></text:h>
      <text:p text:style-name="Text_20_body">Aus Felix Stalder</text:p>
      <text:p text:style-name="Text_20_body">“Wie kommt es, dass uns jeden Tag mehr Freiheit versprochen wird, und wir dennoch immer enger kontrolliert werden?” Mit dieser Frage eröffnet der Britische Filmemacher Adam Curtis seinen dreiteiligen Dokumentarfilm “The Trap. What happened to our dream of freedom?” (BBC, 2007). Auf der Suche an einer Antwort taucht Curtis tief ein in die Geschichte der Kybernetik und verortet ihre Schlüsselbegriffe – Selbstorganisation, Information, Feedback – im militärischen Kontext des Kalten Kriegs (1945-1989). Aber auch die neo-liberale Ökonomie verwendet diese Begriffe und konzipiert den Markt als gigantischen Informationsprozessor für dessen optimales Funktionieren Transparenz und möglichst viele Preisignale notwendig sind. </text:p>
      <text:p text:style-name="Text_20_body">Was bedeuten diese beiden Konzepte, die immer noch die Gegenwart prägen? Und wie hängen sie zusammen? Und jetzt, wo sie sich scheinbar in der Krise befinden, welche Ideen für Alternativen gibt es? </text:p>
      <text:p text:style-name="Text_20_body">In diesem Theoriemodul werden wir gemeinsam Filme anschauen, Texte lesen und künstlerische Arbeiten diskutieren, welche die Theorie der Kybernetik und ihre Präsenz in unserem Alltag zugänglich machen. </text:p>
      <text:p text:style-name="Text_20_body"><text:line-break/><text:span text:style-name="Strong_20_Emphasis">Bewertung:</text:span> Präsenz (mind 80%), aktive Teilnahme am Unterricht (Eigenständiges Lesen der Unterlagen, Diskussion in der Klasse), Verfassen einen Textes (mind 2 Personen gemeinsam, Thema nach Absprache). </text:p>
      <text:p text:style-name="Text_20_body"><text:line-break/><text:a xlink:type="simple" xlink:href="http://pad.vmk.zhdk.ch/p/kyb_neo" text:style-name="Internet_20_link" text:visited-style-name="Visited_20_Internet_20_Link">Pad zur Koordination</text:a></text:p>
      <text:p text:style-name="Text_20_body"><text:line-break/><text:span text:style-name="Strong_20_Emphasis">Zeit:</text:span> 13:30–17:00 </text:p>
      <text:p text:style-name="Text_20_body"><text:span text:style-name="Strong_20_Emphasis">Ort:</text:span> Projektraum BA Medien &amp; Kunst ZT 6.K02 </text:p>
      <text:p text:style-name="Text_20_body"><text:span text:style-name="Strong_20_Emphasis">26.09.2016</text:span></text:p>
      <text:p text:style-name="Text_20_body">(Ort, einmalig, Raum 4.T06) </text:p>
      <text:p text:style-name="Text_20_body"><text:span text:style-name="Strong_20_Emphasis">Einfaches kybernetisches Schema</text:span></text:p>
      <text:p text:style-name="Text_20_body"><draw:frame draw:style-name="media" draw:name="0" text:anchor-type="as-char" draw:z-index="0" svg:width="19.84375cm" style:rel-width="100%" svg:height="4.3128052503053cm" style:rel-height="scale"><draw:image xlink:href="Pictures/0e64f93fcec9a30fa6b74c9de5a9f1f6.png" xlink:type="simple" xlink:show="embed" xlink:actuate="onLoad"/></draw:frame></text:p>
      <text:p text:style-name="Text_20_body">Rid, Thomas (2016): <text:a xlink:type="simple" xlink:href="https://www.zhdk.ch/index.php?id=111589" text:style-name="Internet_20_link" text:visited-style-name="Visited_20_Internet_20_Link">Maschinendämmerung: eine kurze Geschichte der Kybernetik</text:a>, Berlin: Propyläen. S. 65-88 </text:p>
      <text:p text:style-name="Text_20_body">Adam Curtis: The Trap, What happend to our dream of freedom, 2006, Teil 1 </text:p>
      <text:p text:style-name="Text_20_body">Project Cybersyn (Chile, 1970-1973). </text:p>
      <text:p text:style-name="Text_20_body"><text:a xlink:type="simple" xlink:href="http://pinupmagazine.org/wordpress/wp-content/uploads/2016/02/04-Cybersyn.jpg" text:style-name="Internet_20_link" text:visited-style-name="Visited_20_Internet_20_Link">Kontrollraum, Santiago de Chile, 1973</text:a><text:line-break/><text:a xlink:type="simple" xlink:href="http://informatics.indiana.edu/edenm/EdenMedinaJLASAugust2006.pdf" text:style-name="Internet_20_link" text:visited-style-name="Visited_20_Internet_20_Link">Designing Freedom, Regulating a Nation: Socialist Cybernetics in Allende’s Chile</text:a> (Eden Medina, 2006). </text:p>
      <text:p text:style-name="Text_20_body"><text:line-break/><text:span text:style-name="Strong_20_Emphasis">10.10.2016</text:span></text:p>
      <text:p text:style-name="Text_20_body">Wiener, Norbert (1952): <text:a xlink:type="simple" xlink:href="https://www.zhdk.ch/index.php?id=111591" text:style-name="Internet_20_link" text:visited-style-name="Visited_20_Internet_20_Link">Mensch und Menschmaschine. Kapitel: Was ist Kybernetik?</text:a> Frankfurt am Main: Metzner S.13-28) </text:p>
      <text:p text:style-name="Text_20_body">Hayek, Friedrich A. (1945): “<text:a xlink:type="simple" xlink:href="https://www.zhdk.ch/index.php?id=111587" text:style-name="Internet_20_link" text:visited-style-name="Visited_20_Internet_20_Link">Die Verwertung von Wissen in der Gesellschaft</text:a>” (1945), englische Originalfassung </text:p>
      <text:p text:style-name="Text_20_body">„<text:a xlink:type="simple" xlink:href="http://www.econlib.org/library/Essays/hykKnw1.html" text:style-name="Internet_20_link" text:visited-style-name="Visited_20_Internet_20_Link">The Use of Knowledge in Society</text:a>“American Economic Review. XXXV, No. 4. S. 519–30. (Ins. I, II, III, V, VI) </text:p>
      <text:p text:style-name="Text_20_body">Adam Curtis: The Trap, What happend to our dream of freedom, 2006, Teil 2 </text:p>
      <text:p text:style-name="Text_20_body"><text:line-break/><text:span text:style-name="Strong_20_Emphasis">24.10.2016</text:span></text:p>
      <text:p text:style-name="Text_20_body">Foucault, Michel,(2014): Die Geburt der Biopolitik: Vorlesung am Collège de France, 1978 - 1979 Frankfurt am Main: Suhrkamp. <text:a xlink:type="simple" xlink:href="https://www.zhdk.ch/index.php?id=111581" text:style-name="Internet_20_link" text:visited-style-name="Visited_20_Internet_20_Link">Vorlesung 4</text:a> (31.1.1979, insb. S. 116-124) </text:p>
      <text:p text:style-name="Text_20_body">Adam Curtis: The Trap, What happend to our dream of freedom, 2006, Teil 3 </text:p>
      <text:p text:style-name="Text_20_body"><text:line-break/><text:span text:style-name="Strong_20_Emphasis">07.11.2016</text:span></text:p>
      <text:p text:style-name="Text_20_body">Foucault, Michel,(2014). <text:a xlink:type="simple" xlink:href="https://www.zhdk.ch/index.php?id=111583" text:style-name="Internet_20_link" text:visited-style-name="Visited_20_Internet_20_Link">Vorlesung 5</text:a> (7.2.1979, insb. S. 148-150 &amp; 165-174) </text:p>
      <text:p text:style-name="Text_20_body">Foucault, Michel,(2014). <text:a xlink:type="simple" xlink:href="https://www.zhdk.ch/index.php?id=111585" text:style-name="Internet_20_link" text:visited-style-name="Visited_20_Internet_20_Link">Vorlesung 6</text:a> (14.2.1979, insb. S. 185-191 &amp; 196-208) </text:p>
      <text:p text:style-name="Text_20_body"><text:line-break/>Harvey, David (2007): Kleine Geschichte des Neoliberalismus, Zürich: Rotpunktverl. </text:p>
      <text:p text:style-name="Text_20_body"><text:a xlink:type="simple" xlink:href="http://mrzine.monthlyreview.org/2006/lilley190606.html" text:style-name="Internet_20_link" text:visited-style-name="Visited_20_Internet_20_Link">On Neoliberalism: An Interview with David Harvey</text:a> (MrZine, 2006/06) </text:p>
      <text:p text:style-name="Text_20_body"><text:a xlink:type="simple" xlink:href="https://www.jacobinmag.com/2016/07/david-harvey-neoliberalism-capitalism-labor-crisis-resistance" text:style-name="Internet_20_link" text:visited-style-name="Visited_20_Internet_20_Link">Neoliberalism Is a Political Project</text:a> (Interview, Jacobin Magazine, /2016/07) </text:p>
      <text:p text:style-name="Text_20_body"><text:a xlink:type="simple" xlink:href="https://www.youtube.com/watch?v=wb6rhHyJJ_4" text:style-name="Internet_20_link" text:visited-style-name="Visited_20_Internet_20_Link">David Harvey on Post Neo- Liberalism ? Trump, infrastructure,sharing economy, smart city: interview by Evgeny Morozov</text:a>, 15.11.2016 </text:p>
      <text:p text:style-name="Text_20_body"><text:line-break/><text:span text:style-name="Strong_20_Emphasis">21.11.2016</text:span></text:p>
      <text:p text:style-name="Text_20_body">(ausgefallen) </text:p>
      <text:p text:style-name="Text_20_body"><text:line-break/><text:span text:style-name="Strong_20_Emphasis">12.12.2016</text:span></text:p>
      <text:p text:style-name="Text_20_body">Von Foerster, Heinz (2003): „<text:a xlink:type="simple" xlink:href="http://faculty.stevenson.edu/jlombardi/pdf%27s/cybernetics/cybernetics_cybernetics_hvf.pdf" text:style-name="Internet_20_link" text:visited-style-name="Visited_20_Internet_20_Link">Cybernetics of Cybernetics</text:a>“, Understanding understanding: essays on cybernetics and cognition, New York: Springer, S. 283–286. </text:p>
      <text:p text:style-name="Text_20_body">Lutz Dambeck. Interview mit Heinz v. Förster <text:a xlink:type="simple" xlink:href="https://www.youtube.com/watch?v=ANpjg7mfDq4" text:style-name="Internet_20_link" text:visited-style-name="Visited_20_Internet_20_Link">Teil 1</text:a><text:a xlink:type="simple" xlink:href="https://www.youtube.com/watch?v=t0MbjFqX3mE" text:style-name="Internet_20_link" text:visited-style-name="Visited_20_Internet_20_Link">Teil 2</text:a>, 2003 </text:p>
      <text:p text:style-name="Text_20_body"><text:a xlink:type="simple" xlink:href="https://www.heise.de/tp/features/Wir-sehen-nicht-dass-wir-nicht-sehen-3446178.html" text:style-name="Internet_20_link" text:visited-style-name="Visited_20_Internet_20_Link">Wir sehen nicht, daß wir nicht sehen</text:a> Interview mit Heinz von Förster, von Bernhard Pörkse, Telepolis, 15. April 1998 </text:p>
      <text:p text:style-name="Text_20_body">Personalisierung </text:p>
      <text:p text:style-name="Text_20_body"><text:a xlink:type="simple" xlink:href="https://www.ted.com/talks/eli_pariser_beware_online_filter_bubbles" text:style-name="Internet_20_link" text:visited-style-name="Visited_20_Internet_20_Link">Eli Pariser: Beware of Filter Bubbles</text:a> Ted Talk, 2011 </text:p>
      <text:p text:style-name="Text_20_body"><text:line-break/><text:span text:style-name="Strong_20_Emphasis">09.01.2017</text:span></text:p>
      <text:p text:style-name="Text_20_body">Neoliberalismus und Kulturwirtschaft </text:p>
      <text:p text:style-name="Text_20_body">Moulier Boutang, Yann (2007): <text:a xlink:type="simple" xlink:href="http://transversal.at/books/kritikderkreativitaet/attachment_download/pdffile" text:style-name="Internet_20_link" text:visited-style-name="Visited_20_Internet_20_Link">„Die Hochzeitsnacht des kognitiven Kapitalismus und der Kunst. Kunst in der Ökonomie der Innovation“, in: Wuggenig, Ulf und Gerald Raunig (Hrsg.): Kritik der Kreativität</text:a>, Wien: Turia + Kant, S. 207–218. </text:p>
      <text:p text:style-name="Text_20_body">Weckerle, Christoph (2016): Von der Kreativwirtschaft zu den Creative Economies : Kreativwirtschaftsbericht Schweiz 2016, , hg. von. Roman Page, Simon Grand und Zürcher Hochschule der Künste. Departement Kulturanalysen und Vermittlung, Zürich : Zürcher Hochschule der Künste, Departement Kulturanalysen und Vermittlung. </text:p>
      <text:p text:style-name="Text_20_body">Stefano Harney “<text:a xlink:type="simple" xlink:href="http://future-nonstop.org/c/f0c540494f23df09730d6b52b377a3d6" text:style-name="Internet_20_link" text:visited-style-name="Visited_20_Internet_20_Link">Algorithmic Institutions</text:a>” Interview, 2015, 28 Min. </text:p>
      <text:p text:style-name="Text_20_body">Von „<text:a xlink:type="simple" xlink:href="http://fs.vmk.zhdk.ch/Theorie:_Kybernetik_und_Neo-Liberalismus" text:style-name="Internet_20_link" text:visited-style-name="Visited_20_Internet_20_Link">http://fs.vmk.zhdk.ch/Theorie:_Kybernetik_und_Neo-Liberalism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03:06</meta:creation-date>
    <dc:creator>Generated</dc:creator>
    <dc:date>2026-08-12T18::03:06</dc:date>
    <dc:language>en-US</dc:language>
    <meta:editing-cycles>1</meta:editing-cycles>
    <meta:editing-duration>PT0S</meta:editing-duration>
    <dc:title>kybernetik_neoliberalismus</dc:title>
  </office:meta>
</office:document-meta>
</file>