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d8d077f924af847ac348265ed6eeb6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4.2333333333333cm" style:rel-width="100%" svg:height="4.2333333333333cm" style:rel-height="scale"><draw:image xlink:href="Pictures/9d8d077f924af847ac348265ed6eeb6b.png" xlink:type="simple" xlink:show="embed" xlink:actuate="onLoad"/></draw:frame></text:p>
      <text:p text:style-name="Text_20_body"><text:span text:style-name="Strong_20_Emphasis"><text:a xlink:type="simple" xlink:href="https://wiki.zhdk.ch/fs/doku.php?id=how_to_edit_his_wiki" text:style-name="Internet_20_link" text:visited-style-name="Visited_20_Internet_20_Link">How to edit his Wiki</text:a></text:span></text:p>
      <text:p text:style-name="Text_20_body"><text:bookmark text:name="start"/>Sprechstunden nach Vereinbarung felix.stalder AT zhdk.ch</text:p>
      <text:h text:style-name="Heading_20_3" text:outline-level="3"><text:bookmark-start text:name="__RefHeading___post-_digital_culture_1"/><text:bookmark-start text:name="post-_digital_culture"/>(Post-)Digital Culture<text:bookmark-end text:name="__RefHeading___post-_digital_culture_1"/><text:bookmark-end text:name="post-_digital_culture"/></text:h>
      <text:p text:style-name="Text_20_body">“</text:p>
      <text:h text:style-name="Heading_20_4" text:outline-level="4"><text:bookmark-start text:name="__RefHeading___technology_is_the_active_human_interface_with_the_material_world_2"/><text:bookmark-start text:name="technology_is_the_active_human_interface_with_the_material_world"/>Technology is the active human interface with the material world<text:bookmark-end text:name="__RefHeading___technology_is_the_active_human_interface_with_the_material_world_2"/><text:bookmark-end text:name="technology_is_the_active_human_interface_with_the_material_world"/></text:h>
      <text:p text:style-name="Text_20_body">Its technology is how a society copes with physical reality: how people get and keep and cook food, how they clothe themselves, what their power sources are (animal? human? water? wind? electricity? other?) what they build with and what they build, their medicine — and so on and on. Perhaps very ethereal people aren’t interested in these mundane, bodily matters, but I’m fascinated by them, and I think most of my readers are too.” (Ursula K. Le Guin, <text:a xlink:type="simple" xlink:href="https://www.ursulakleguin.com/a-rant-about-technology" text:style-name="Internet_20_link" text:visited-style-name="Visited_20_Internet_20_Link">A Rant About Technology</text:a>, 2005)</text:p>
      <text:p text:style-name="Text_20_body">Our current interfaces are failing us, presenting a distorted image of the world and generating distructive relations. This is, in part, a failure of imagination and aesthetics for being in the world differently.</text:p>
      <text:h text:style-name="Heading_20_3" text:outline-level="3"><text:bookmark-start text:name="__RefHeading___forschungsprojekte_3"/><text:bookmark-start text:name="forschungsprojekte"/>Forschungsprojekte<text:bookmark-end text:name="__RefHeading___forschungsprojekte_3"/><text:bookmark-end text:name="forschungsprojekte"/></text:h>
      <text:p text:style-name="Text_20_body"><text:a xlink:type="simple" xlink:href="https://latentspaces.zhdk.ch" text:style-name="Internet_20_link" text:visited-style-name="Visited_20_Internet_20_Link">Latent Spaces: Performing Ambiguous Data</text:a> (2021-2024)</text:p>
      <text:p text:style-name="Text_20_body"><text:a xlink:type="simple" xlink:href="http://creatingcommons.zhdk.ch" text:style-name="Internet_20_link" text:visited-style-name="Visited_20_Internet_20_Link">Creating Commons</text:a> (2017-2020)</text:p>
      <text:h text:style-name="Heading_20_3" text:outline-level="3"><text:bookmark-start text:name="__RefHeading___unterrichtsmodule_4"/><text:bookmark-start text:name="unterrichtsmodule"/>Unterrichtsmodule<text:bookmark-end text:name="__RefHeading___unterrichtsmodule_4"/><text:bookmark-end text:name="unterrichtsmodule"/></text:h>
      <text:h text:style-name="Heading_20_3" text:outline-level="3"><text:bookmark-start text:name="__RefHeading___ma_fine_arts_major_artificial_studies_5"/><text:bookmark-start text:name="ma_fine_arts_major_artificial_studies"/>MA Fine Arts, Major Artificial Studies<text:bookmark-end text:name="__RefHeading___ma_fine_arts_major_artificial_studies_5"/><text:bookmark-end text:name="ma_fine_arts_major_artificial_studies"/></text:h>
      <text:h text:style-name="Heading_20_4" text:outline-level="4"><text:bookmark-start text:name="__RefHeading___hs_2025_26_6"/><text:bookmark-start text:name="hs_2025_26"/>HS 2025/26<text:bookmark-end text:name="__RefHeading___hs_2025_26_6"/><text:bookmark-end text:name="hs_2025_26"/></text:h>
      <text:list text:style-name="List_20_1" text:continue-numbering="false">
        <text:list-item>
          <text:p text:style-name="LastListParagraph_List_20_1_Content_First"> <text:a xlink:type="simple" xlink:href="https://wiki.zhdk.ch/fs/doku.php?id=art_and_the_techno-politics_of_ai" text:style-name="Internet_20_link" text:visited-style-name="Visited_20_Internet_20_Link">Art and the Techno-Politics of AI</text:a></text:p>
        </text:list-item>
      </text:list>
      <text:h text:style-name="Heading_20_3" text:outline-level="3"><text:bookmark-start text:name="__RefHeading___ba_fine_arts_7"/><text:bookmark-start text:name="ba_fine_arts"/>BA Fine Arts<text:bookmark-end text:name="__RefHeading___ba_fine_arts_7"/><text:bookmark-end text:name="ba_fine_arts"/></text:h>
      <text:h text:style-name="Heading_20_4" text:outline-level="4"><text:bookmark-start text:name="__RefHeading___fs_2025_8"/><text:bookmark-start text:name="fs_2025"/>FS 2025<text:bookmark-end text:name="__RefHeading___fs_2025_8"/><text:bookmark-end text:name="fs_2025"/></text:h>
      <text:list text:style-name="List_20_1" text:continue-numbering="false">
        <text:list-item>
          <text:p text:style-name="List_20_1_Content_First"> <text:a xlink:type="simple" xlink:href="https://wiki.zhdk.ch/fs/doku.php?id=art_copyright" text:style-name="Internet_20_link" text:visited-style-name="Visited_20_Internet_20_Link">Art &amp; Copyright</text:a>, Module Minor “Exhibiting and publishing” </text:p>
        </text:list-item>
        <text:list-item>
          <text:p text:style-name="List_20_1_Content"> <text:a xlink:type="simple" xlink:href="https://wiki.zhdk.ch/fs/doku.php?id=art_ai" text:style-name="Internet_20_link" text:visited-style-name="Visited_20_Internet_20_Link">Art &amp; AI</text:a>, joint module with ETH Computer Science</text:p>
        </text:list-item>
        <text:list-item>
          <text:p text:style-name="List_20_1_Content_Last"> <text:a xlink:type="simple" xlink:href="https://wiki.zhdk.ch/fs/doku.php?id=posthuman_photography" text:style-name="Internet_20_link" text:visited-style-name="Visited_20_Internet_20_Link">Posthuman Photography</text:a>, Theory Module</text:p>
        </text:list-item>
      </text:list>
      <text:h text:style-name="Heading_20_4" text:outline-level="4"><text:bookmark-start text:name="__RefHeading___hs_2024_9"/><text:bookmark-start text:name="hs_2024"/>HS 2024<text:bookmark-end text:name="__RefHeading___hs_2024_9"/><text:bookmark-end text:name="hs_2024"/></text:h>
      <text:list text:style-name="List_20_1" text:continue-numbering="false">
        <text:list-item>
          <text:p text:style-name="List_20_1_Content_First"> <text:a xlink:type="simple" xlink:href="https://wiki.zhdk.ch/fs/doku.php?id=art_and_the_paradoxes_of_copyright" text:style-name="Internet_20_link" text:visited-style-name="Visited_20_Internet_20_Link">Art and The Paradoxes of Copyright</text:a>, Theory Module</text:p>
        </text:list-item>
        <text:list-item>
          <text:p text:style-name="List_20_1_Content"> <text:a xlink:type="simple" xlink:href="https://wiki.zhdk.ch/fs/doku.php?id=commoning_as_practice_of_creation_and_publication_commoning_als_arbeits-_und_publikationspraxis" text:style-name="Internet_20_link" text:visited-style-name="Visited_20_Internet_20_Link">Commoning as Practice of Creation and Publication, Commoning als Arbeits- und Publikationspraxis</text:a>. Context/Minor Module</text:p>
        </text:list-item>
        <text:list-item>
          <text:p text:style-name="List_20_1_Content_Last"> <text:a xlink:type="simple" xlink:href="https://wiki.zhdk.ch/fs/doku.php?id=kritik_der_digitalitaet_soziologische_perspektiven" text:style-name="Internet_20_link" text:visited-style-name="Visited_20_Internet_20_Link">Kritik der Digitalität, Soziologische Perspektiven</text:a>. Module Minor Critical Thinking</text:p>
        </text:list-item>
      </text:list>
      <text:h text:style-name="Heading_20_4" text:outline-level="4"><text:bookmark-start text:name="__RefHeading___fs_2024_10"/><text:bookmark-start text:name="fs_2024"/>FS 2024<text:bookmark-end text:name="__RefHeading___fs_2024_10"/><text:bookmark-end text:name="fs_2024"/></text:h>
      <text:list text:style-name="List_20_1" text:continue-numbering="false">
        <text:list-item>
          <text:p text:style-name="List_20_1_Content_First"> <text:a xlink:type="simple" xlink:href="https://wiki.zhdk.ch/fs/doku.php?id=what_kind_of_ai_do_we_want._generative_ai_and_normalization" text:style-name="Internet_20_link" text:visited-style-name="Visited_20_Internet_20_Link">What kind of AI do we want. Generative AI and normalization.</text:a></text:p>
        </text:list-item>
        <text:list-item>
          <text:p text:style-name="List_20_1_Content_Last"> <text:a xlink:type="simple" xlink:href="https://wiki.zhdk.ch/fs/doku.php?id=post-human_photography_and_the_question_of_the_real" text:style-name="Internet_20_link" text:visited-style-name="Visited_20_Internet_20_Link">Post-Human Photography and the Question of the Real.</text:a></text:p>
        </text:list-item>
      </text:list>
      <text:h text:style-name="Heading_20_4" text:outline-level="4"><text:bookmark-start text:name="__RefHeading___hs_2023_11"/><text:bookmark-start text:name="hs_2023"/>HS 2023<text:bookmark-end text:name="__RefHeading___hs_2023_11"/><text:bookmark-end text:name="hs_2023"/></text:h>
      <text:p text:style-name="Text_20_body">Sabbatical</text:p>
      <text:h text:style-name="Heading_20_4" text:outline-level="4"><text:bookmark-start text:name="__RefHeading___fs_2023_12"/><text:bookmark-start text:name="fs_2023"/>FS 2023<text:bookmark-end text:name="__RefHeading___fs_2023_12"/><text:bookmark-end text:name="fs_2023"/></text:h>
      <text:list text:style-name="List_20_1" text:continue-numbering="false">
        <text:list-item>
          <text:p text:style-name="List_20_1_Content_First"> <text:a xlink:type="simple" xlink:href="https://wiki.zhdk.ch/fs/doku.php?id=z-modul:kunst_kuenstliche_intelligenz" text:style-name="Internet_20_link" text:visited-style-name="Visited_20_Internet_20_Link"> Kunst + Künstliche Intelligenz</text:a>, Z-Modul</text:p>
        </text:list-item>
        <text:list-item>
          <text:p text:style-name="List_20_1_Content_Last"> <text:a xlink:type="simple" xlink:href="https://wiki.zhdk.ch/fs/doku.php?id=what_kind_of_ai_do_we_want._the_case_of_generative_ai" text:style-name="Internet_20_link" text:visited-style-name="Visited_20_Internet_20_Link">What kind of AI do we want. The Case of Generative AI.</text:a> Bringing artistic and technological practices together, Digital Theory Module</text:p>
        </text:list-item>
      </text:list>
      <text:h text:style-name="Heading_20_4" text:outline-level="4"><text:bookmark-start text:name="__RefHeading___hs_2022_13"/><text:bookmark-start text:name="hs_2022"/>HS 2022<text:bookmark-end text:name="__RefHeading___hs_2022_13"/><text:bookmark-end text:name="hs_2022"/></text:h>
      <text:list text:style-name="List_20_1" text:continue-numbering="false">
        <text:list-item>
          <text:p text:style-name="List_20_1_Content_First"> <text:a xlink:type="simple" xlink:href="https://wiki.zhdk.ch/fs/doku.php?id=post_digitales_kuratieren" text:style-name="Internet_20_link" text:visited-style-name="Visited_20_Internet_20_Link">(post)digitales Kuratieren</text:a>, Theorie Modul</text:p>
        </text:list-item>
        <text:list-item>
          <text:p text:style-name="List_20_1_Content_Last"> <text:a xlink:type="simple" xlink:href="https://wiki.zhdk.ch/fs/doku.php?id=the_paradoxes_of_copyright" text:style-name="Internet_20_link" text:visited-style-name="Visited_20_Internet_20_Link">The Paradoxes of Copyright</text:a>, Theory Module</text:p>
        </text:list-item>
      </text:list>
      <text:h text:style-name="Heading_20_4" text:outline-level="4"><text:bookmark-start text:name="__RefHeading___fs_20222_14"/><text:bookmark-start text:name="fs_20222"/>FS 20222<text:bookmark-end text:name="__RefHeading___fs_20222_14"/><text:bookmark-end text:name="fs_20222"/></text:h>
      <text:list text:style-name="List_20_1" text:continue-numbering="false">
        <text:list-item>
          <text:p text:style-name="List_20_1_Content_First"> <text:a xlink:type="simple" xlink:href="https://wiki.zhdk.ch/fs/doku.php?id=what_kind_of_ai_do_we_want" text:style-name="Internet_20_link" text:visited-style-name="Visited_20_Internet_20_Link">What kind of AI do we want</text:a>? Bringing artistic and technological practices together, Digital Theory Module</text:p>
        </text:list-item>
        <text:list-item>
          <text:p text:style-name="List_20_1_Content_Last"> <text:a xlink:type="simple" xlink:href="https://wiki.zhdk.ch/fs/doku.php?id=art_post-human_photography._how_to_account_for_the_real" text:style-name="Internet_20_link" text:visited-style-name="Visited_20_Internet_20_Link">Art &amp; Post-Human Photography. How to account for the real?</text:a> Digital Theory Module</text:p>
        </text:list-item>
      </text:list>
      <text:h text:style-name="Heading_20_4" text:outline-level="4"><text:bookmark-start text:name="__RefHeading___hs_2021_15"/><text:bookmark-start text:name="hs_2021"/>HS 2021<text:bookmark-end text:name="__RefHeading___hs_2021_15"/><text:bookmark-end text:name="hs_2021"/></text:h>
      <text:list text:style-name="List_20_1" text:continue-numbering="false">
        <text:list-item>
          <text:p text:style-name="List_20_1_Content_First"> <text:a xlink:type="simple" xlink:href="https://wiki.zhdk.ch/fs/doku.php?id=art_artifical_intelligence" text:style-name="Internet_20_link" text:visited-style-name="Visited_20_Internet_20_Link">Art + Artifical Intelligence</text:a>, Z-Modul</text:p>
        </text:list-item>
        <text:list-item>
          <text:p text:style-name="List_20_1_Content"> <text:a xlink:type="simple" xlink:href="https://wiki.zhdk.ch/fs/doku.php?id=art_post-human_photography" text:style-name="Internet_20_link" text:visited-style-name="Visited_20_Internet_20_Link">Art &amp; Post-Human Photography</text:a>, Digital Theory Module</text:p>
        </text:list-item>
        <text:list-item>
          <text:p text:style-name="List_20_1_Content_Last"> <text:a xlink:type="simple" xlink:href="https://wiki.zhdk.ch/fs/doku.php?id=art_the_paradoxes_of_copyright" text:style-name="Internet_20_link" text:visited-style-name="Visited_20_Internet_20_Link">Art + The Paradoxes of Copyright</text:a>, Digital Theory Module</text:p>
        </text:list-item>
      </text:list>
      <text:h text:style-name="Heading_20_4" text:outline-level="4"><text:bookmark-start text:name="__RefHeading___fs_2021_16"/><text:bookmark-start text:name="fs_2021"/>FS 2021<text:bookmark-end text:name="__RefHeading___fs_2021_16"/><text:bookmark-end text:name="fs_2021"/></text:h>
      <text:list text:style-name="List_20_1" text:continue-numbering="false">
        <text:list-item>
          <text:p text:style-name="List_20_1_Content_First"> <text:a xlink:type="simple" xlink:href="https://wiki.zhdk.ch/fs/doku.php?id=art_and_ai._machine_visions" text:style-name="Internet_20_link" text:visited-style-name="Visited_20_Internet_20_Link">Art and AI. Machine Visions</text:a>,  Digital Theory, Module</text:p>
        </text:list-item>
        <text:list-item>
          <text:p text:style-name="List_20_1_Content_Last"> <text:a xlink:type="simple" xlink:href="https://wiki.zhdk.ch/fs/doku.php?id=art_and_appropriation" text:style-name="Internet_20_link" text:visited-style-name="Visited_20_Internet_20_Link">Art and Appropriation</text:a>, Digital Theory, Module</text:p>
        </text:list-item>
      </text:list>
      <text:h text:style-name="Heading_20_4" text:outline-level="4"><text:bookmark-start text:name="__RefHeading___hs_2020_21_17"/><text:bookmark-start text:name="hs_2020_21"/>HS 2020/21<text:bookmark-end text:name="__RefHeading___hs_2020_21_17"/><text:bookmark-end text:name="hs_2020_21"/></text:h>
      <text:list text:style-name="List_20_1" text:continue-numbering="false">
        <text:list-item>
          <text:p text:style-name="List_20_1_Content_First"> <text:a xlink:type="simple" xlink:href="https://wiki.zhdk.ch/fs/doku.php?id=kunst_kuenstliche_intelligenz" text:style-name="Internet_20_link" text:visited-style-name="Visited_20_Internet_20_Link">Kunst + Künstliche Intelligenz</text:a>, Z-Modul</text:p>
        </text:list-item>
        <text:list-item>
          <text:p text:style-name="List_20_1_Content"> <text:a xlink:type="simple" xlink:href="https://wiki.zhdk.ch/fs/doku.php?id=digitale_ausstellungsformate" text:style-name="Internet_20_link" text:visited-style-name="Visited_20_Internet_20_Link">Digitale Ausstellungsformate</text:a>, Theorie Modul</text:p>
        </text:list-item>
        <text:list-item>
          <text:p text:style-name="List_20_1_Content_Last"> <text:a xlink:type="simple" xlink:href="https://wiki.zhdk.ch/fs/doku.php?id=unlearning_copyright_2020" text:style-name="Internet_20_link" text:visited-style-name="Visited_20_Internet_20_Link">Unlearning Copyright, 2020</text:a>, theory module</text:p>
        </text:list-item>
      </text:list>
      <text:h text:style-name="Heading_20_4" text:outline-level="4"><text:bookmark-start text:name="__RefHeading___fs_2020_18"/><text:bookmark-start text:name="fs_2020"/>FS 2020<text:bookmark-end text:name="__RefHeading___fs_2020_18"/><text:bookmark-end text:name="fs_2020"/></text:h>
      <text:list text:style-name="List_20_1" text:continue-numbering="false">
        <text:list-item>
          <text:p text:style-name="List_20_1_Content_First"> <text:a xlink:type="simple" xlink:href="https://wiki.zhdk.ch/fs/doku.php?id=art_and_ai_--_how_machines_think_and_see_ii" text:style-name="Internet_20_link" text:visited-style-name="Visited_20_Internet_20_Link">Art and AI -- How Machines Think (and See), II</text:a>, Digital Theory, Module</text:p>
        </text:list-item>
        <text:list-item>
          <text:p text:style-name="List_20_1_Content_Last"> <text:a xlink:type="simple" xlink:href="https://wiki.zhdk.ch/fs/doku.php?id=praxis_2._semester" text:style-name="Internet_20_link" text:visited-style-name="Visited_20_Internet_20_Link">Praxis, 2. Semester</text:a>, Praxismodul</text:p>
        </text:list-item>
      </text:list>
      <text:h text:style-name="Heading_20_4" text:outline-level="4"><text:bookmark-start text:name="__RefHeading___hs_2019_20_19"/><text:bookmark-start text:name="hs_2019_20"/>HS 2019/20<text:bookmark-end text:name="__RefHeading___hs_2019_20_19"/><text:bookmark-end text:name="hs_2019_20"/></text:h>
      <text:list text:style-name="List_20_1" text:continue-numbering="false">
        <text:list-item>
          <text:p text:style-name="List_20_1_Content_First"> <text:a xlink:type="simple" xlink:href="https://wiki.zhdk.ch/fs/doku.php?id=cybernetics_--_how_machines_think_i" text:style-name="Internet_20_link" text:visited-style-name="Visited_20_Internet_20_Link">Cybernetics -- How Machines Think, I</text:a>, Digital Theory, Module</text:p>
        </text:list-item>
        <text:list-item>
          <text:p text:style-name="List_20_1_Content_Last"> <text:a xlink:type="simple" xlink:href="https://wiki.zhdk.ch/fs/doku.php?id=james_bridle_--_how_an_artists_acts" text:style-name="Internet_20_link" text:visited-style-name="Visited_20_Internet_20_Link">James Bridle -- How an Artists acts</text:a>, Digital Theory, Module</text:p>
        </text:list-item>
      </text:list>
      <text:h text:style-name="Heading_20_4" text:outline-level="4"><text:bookmark-start text:name="__RefHeading___fs_2019_20"/><text:bookmark-start text:name="fs_2019"/>FS 2019<text:bookmark-end text:name="__RefHeading___fs_2019_20"/><text:bookmark-end text:name="fs_2019"/></text:h>
      <text:list text:style-name="List_20_1" text:continue-numbering="false">
        <text:list-item>
          <text:p text:style-name="List_20_1_Content_First"> <text:a xlink:type="simple" xlink:href="https://wiki.zhdk.ch/fs/doku.php?id=commoning_as_artistic_practice" text:style-name="Internet_20_link" text:visited-style-name="Visited_20_Internet_20_Link">Commoning as artistic practice</text:a>, Digital Theory, Module</text:p>
        </text:list-item>
        <text:list-item>
          <text:p text:style-name="List_20_1_Content_Last"> <text:a xlink:type="simple" xlink:href="https://intern.zhdk.ch/?vorlesungsverzeichnis&amp;semester_id=151058&amp;search=stalder&amp;course_id=198745" text:style-name="Internet_20_link" text:visited-style-name="Visited_20_Internet_20_Link">Praxis FS 2019</text:a></text:p>
        </text:list-item>
      </text:list>
      <text:h text:style-name="Heading_20_4" text:outline-level="4"><text:bookmark-start text:name="__RefHeading___hs_2018_19_21"/><text:bookmark-start text:name="hs_2018_19"/>HS 2018/19<text:bookmark-end text:name="__RefHeading___hs_2018_19_21"/><text:bookmark-end text:name="hs_2018_19"/></text:h>
      <text:list text:style-name="List_20_1" text:continue-numbering="false">
        <text:list-item>
          <text:p text:style-name="List_20_1_Content_First"> <text:a xlink:type="simple" xlink:href="https://wiki.zhdk.ch/fs/doku.php?id=painted_by_numbers" text:style-name="Internet_20_link" text:visited-style-name="Visited_20_Internet_20_Link">Painted by Numbers</text:a>: Leben in Quantifizierten Welten. Digitale Theorie, Modul</text:p>
        </text:list-item>
        <text:list-item>
          <text:p text:style-name="List_20_1_Content_Last"> <text:a xlink:type="simple" xlink:href="https://intern.zhdk.ch/?vorlesungsverzeichnis&amp;semester_id=151057&amp;search=Stalder&amp;course_id=192479" text:style-name="Internet_20_link" text:visited-style-name="Visited_20_Internet_20_Link">Praxis GS18/19</text:a></text:p>
        </text:list-item>
      </text:list>
      <text:h text:style-name="Heading_20_4" text:outline-level="4"><text:bookmark-start text:name="__RefHeading___fs_2018_22"/><text:bookmark-start text:name="fs_2018"/>FS 2018<text:bookmark-end text:name="__RefHeading___fs_2018_22"/><text:bookmark-end text:name="fs_2018"/></text:h>
      <text:list text:style-name="List_20_1" text:continue-numbering="false">
        <text:list-item>
          <text:p text:style-name="List_20_1_Content_First"> <text:a xlink:type="simple" xlink:href="https://wiki.zhdk.ch/fs/doku.php?id=appropriation_in_art_and_culture" text:style-name="Internet_20_link" text:visited-style-name="Visited_20_Internet_20_Link">Appropriation in Art and Culture</text:a> Digital Theory, Module </text:p>
        </text:list-item>
        <text:list-item>
          <text:p text:style-name="List_20_1_Content_Last"> <text:a xlink:type="simple" xlink:href="https://wiki.zhdk.ch/fs/doku.php?id=praxis_gs18" text:style-name="Internet_20_link" text:visited-style-name="Visited_20_Internet_20_Link">Praxis GS18</text:a> Praxismodul Grundstudium</text:p>
        </text:list-item>
      </text:list>
      <text:h text:style-name="Heading_20_4" text:outline-level="4"><text:bookmark-start text:name="__RefHeading___hs_2017_18_23"/><text:bookmark-start text:name="hs_2017_18"/>HS 2017/18<text:bookmark-end text:name="__RefHeading___hs_2017_18_23"/><text:bookmark-end text:name="hs_2017_18"/></text:h>
      <text:list text:style-name="List_20_1" text:continue-numbering="false">
        <text:list-item>
          <text:p text:style-name="List_20_1_Content_First"> <text:a xlink:type="simple" xlink:href="https://wiki.zhdk.ch/fs/doku.php?id=unlearning_copyright" text:style-name="Internet_20_link" text:visited-style-name="Visited_20_Internet_20_Link">Unlearning Copyright</text:a> Digital Theory, Module </text:p>
        </text:list-item>
        <text:list-item>
          <text:p text:style-name="List_20_1_Content_Last"> <text:a xlink:type="simple" xlink:href="https://wiki.zhdk.ch/fs/doku.php?id=praxis_gs17" text:style-name="Internet_20_link" text:visited-style-name="Visited_20_Internet_20_Link">Praxis GS17</text:a> Praxismodul Grundstudium</text:p>
        </text:list-item>
      </text:list>
      <text:h text:style-name="Heading_20_4" text:outline-level="4"><text:bookmark-start text:name="__RefHeading___fs_2017_24"/><text:bookmark-start text:name="fs_2017"/>FS 2017<text:bookmark-end text:name="__RefHeading___fs_2017_24"/><text:bookmark-end text:name="fs_2017"/></text:h>
      <text:list text:style-name="List_20_1" text:continue-numbering="false">
        <text:list-item>
          <text:p text:style-name="LastListParagraph_List_20_1_Content_First"> <text:a xlink:type="simple" xlink:href="https://wiki.zhdk.ch/fs/doku.php?id=distributed_agency" text:style-name="Internet_20_link" text:visited-style-name="Visited_20_Internet_20_Link">Distributed Agency</text:a> Praxis Modul, FS 2017</text:p>
        </text:list-item>
      </text:list>
      <text:h text:style-name="Heading_20_4" text:outline-level="4"><text:bookmark-start text:name="__RefHeading___hs_2016_17_25"/><text:bookmark-start text:name="hs_2016_17"/>HS 2016/17<text:bookmark-end text:name="__RefHeading___hs_2016_17_25"/><text:bookmark-end text:name="hs_2016_17"/></text:h>
      <text:list text:style-name="List_20_1" text:continue-numbering="false">
        <text:list-item>
          <text:p text:style-name="LastListParagraph_List_20_1_Content_First"> <text:a xlink:type="simple" xlink:href="https://wiki.zhdk.ch/fs/doku.php?id=kybernetik_neoliberalismus" text:style-name="Internet_20_link" text:visited-style-name="Visited_20_Internet_20_Link">Kybernetik &amp; Neoliberalismus</text:a> Digitale Theorie, Modul</text:p>
        </text:list-item>
      </text:list>
      <text:h text:style-name="Heading_20_4" text:outline-level="4"><text:bookmark-start text:name="__RefHeading___aeltere_module_26"/><text:bookmark-start text:name="aeltere_module"/>Ältere Module<text:bookmark-end text:name="__RefHeading___aeltere_module_26"/><text:bookmark-end text:name="aeltere_module"/></text:h>
      <text:p text:style-name="Text_20_body"><text:a xlink:type="simple" xlink:href="https://fs.vmk.zhdk.ch" text:style-name="Internet_20_link" text:visited-style-name="Visited_20_Internet_20_Link">https://fs.vmk.zhdk.ch</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02::59:04</meta:creation-date>
    <dc:creator>Generated</dc:creator>
    <dc:date>2026-08-12T02::59:04</dc:date>
    <dc:language>en-US</dc:language>
    <meta:editing-cycles>1</meta:editing-cycles>
    <meta:editing-duration>PT0S</meta:editing-duration>
    <dc:title>start</dc:title>
  </office:meta>
</office:document-meta>
</file>