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5f683dd33ed38e8fc345c9af3f26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kind_of_ai_do_we_want"/><text:bookmark-start text:name="__RefHeading___what_kind_of_ai_do_we_want_bringing_artistic_and_technological_practices_together_1"/><text:bookmark-start text:name="what_kind_of_ai_do_we_want_bringing_artistic_and_technological_practices_together"/>What kind of AI do we want? Bringing artistic and technological practices together.<text:bookmark-end text:name="__RefHeading___what_kind_of_ai_do_we_want_bringing_artistic_and_technological_practices_together_1"/><text:bookmark-end text:name="what_kind_of_ai_do_we_want_bringing_artistic_and_technological_practices_together"/></text:h>
      <text:p text:style-name="Text_20_body">In this seminar, we look at “artificial intelligence” (AI) as a historical-material practice. That is, we understand AI as shaped by the concrete conditions of its development and use. We will address the current discourse within our democratically shaped society around bias in AI, trustworthy AI, and look at decolonial as well as indigenous approaches to AI.</text:p>
      <text:p text:style-name="Text_20_body">The is a joint module by ZHdK (Felix Stalder) and by ETH Zurich (Nora al-Badri / Adrian Notz)</text:p>
      <text:p text:style-name="Text_20_body"><text:span text:style-name="Strong_20_Emphasis">Date: </text:span>March 14-18, 2022</text:p>
      <text:p text:style-name="Text_20_body"><text:span text:style-name="Strong_20_Emphasis">Time: </text:span>10:00-13:00 / 14:00-17:00 Uhr</text:p>
      <text:p text:style-name="Text_20_body"><text:span text:style-name="Strong_20_Emphasis">Location: Monday-Wednesday</text:span></text:p>
      <text:list text:style-name="List_20_1" text:continue-numbering="false">
        <text:list-item>
          <text:p text:style-name="List_20_1_Content_First"> ETH, Room ML H37.1  <text:a xlink:type="simple" xlink:href="http://www.rauminfo.ethz.ch/Rauminfo/grundrissplan.gif?gebaeude=ML&amp;geschoss=H&amp;raumNr=37.1&amp;lang=en" text:style-name="Internet_20_link" text:visited-style-name="Visited_20_Internet_20_Link">Map</text:a></text:p>
        </text:list-item>
        <text:list-item>
          <text:p text:style-name="List_20_1_Content"> ETH MaschinenLabor </text:p>
        </text:list-item>
        <text:list-item>
          <text:p text:style-name="List_20_1_Content_Last"> Sonneneggstrasse 3, 8092 Zürich</text:p>
        </text:list-item>
      </text:list>
      <text:p text:style-name="Text_20_body"><text:span text:style-name="Strong_20_Emphasis">Location: Thursday-Friday</text:span></text:p>
      <text:list text:style-name="List_20_1" text:continue-numbering="false">
        <text:list-item>
          <text:p text:style-name="List_20_1_Content_First"> ZHDK, Room ZT 6.K04</text:p>
        </text:list-item>
        <text:list-item>
          <text:p text:style-name="List_20_1_Content"> Zürcher Hochschule der Künste Toni-Areal,</text:p>
        </text:list-item>
        <text:list-item>
          <text:p text:style-name="List_20_1_Content_Last"> Pfingstweidstrasse 96, 8031 Zürich</text:p>
        </text:list-item>
      </text:list>
      <text:p text:style-name="Text_20_body"><text:span text:style-name="Strong_20_Emphasis">Course requirements:</text:span></text:p>
      <text:list text:style-name="List_20_1" text:continue-numbering="false">
        <text:list-item>
          <text:p text:style-name="List_20_1_Content_First"> Presence in class (at least 80% of the time)</text:p>
        </text:list-item>
        <text:list-item>
          <text:p text:style-name="List_20_1_Content"> Active contribution to discussions in class</text:p>
        </text:list-item>
        <text:list-item>
          <text:p text:style-name="List_20_1_Content_Last"> Active participation in group work and group presentations</text:p>
        </text:list-item>
      </text:list>
      <text:h text:style-name="Heading_20_3" text:outline-level="3"><text:bookmark-start text:name="__RefHeading___monday_14.03_2"/><text:bookmark-start text:name="monday_14.03"/>Monday, 14.03.<text:bookmark-end text:name="__RefHeading___monday_14.03_2"/><text:bookmark-end text:name="monday_14.03"/></text:h>
      <text:h text:style-name="Heading_20_4" text:outline-level="4"><text:bookmark-start text:name="__RefHeading___morningart_science_3"/><text:bookmark-start text:name="morningart_science"/>Morning: art &amp; science<text:bookmark-end text:name="__RefHeading___morningart_science_3"/><text:bookmark-end text:name="morningart_science"/></text:h>
      <text:p text:style-name="Text_20_body">Introduction to the seminar</text:p>
      <text:p text:style-name="Text_20_body">Introduction: Art and Science</text:p>
      <text:p text:style-name="Text_20_body">Guest: <text:a xlink:type="simple" xlink:href="http://www.porsandrao.com/bio" text:style-name="Internet_20_link" text:visited-style-name="Visited_20_Internet_20_Link">Aparna Rao</text:a>, artist Bangalore; <text:a xlink:type="simple" xlink:href="https://asl.ethz.ch/research/rauc.html" text:style-name="Internet_20_link" text:visited-style-name="Visited_20_Internet_20_Link">Robotics Aesthetics &amp; Usability Center (RAUC)</text:a>, ETH</text:p>
      <text:p text:style-name="Text_20_body">Further Reading</text:p>
      <text:list text:style-name="List_20_1" text:continue-numbering="false">
        <text:list-item>
          <text:p text:style-name="LastListParagraph_List_20_1_Content_First"> <text:a xlink:type="simple" xlink:href="https://www.kunstforum.de/band/2021-277-leonardo-im-labor-kunst-und-wissenschaft/" text:style-name="Internet_20_link" text:visited-style-name="Visited_20_Internet_20_Link">Leonardo im Labor</text:a>, KUNSTFORUM International, Band 277 (October 2021)</text:p>
        </text:list-item>
      </text:list>
      <text:h text:style-name="Heading_20_4" text:outline-level="4"><text:bookmark-start text:name="__RefHeading___afternoonbias_in_ai_4"/><text:bookmark-start text:name="afternoonbias_in_ai"/>Afternoon: Bias in AI<text:bookmark-end text:name="__RefHeading___afternoonbias_in_ai_4"/><text:bookmark-end text:name="afternoonbias_in_ai"/></text:h>
      <text:p text:style-name="Text_20_body"><text:span text:style-name="Strong_20_Emphasis">Avoidable and unavoidable biases in AI</text:span></text:p>
      <text:p text:style-name="Text_20_body"><draw:frame draw:style-name="media" draw:name="0" text:anchor-type="as-char" draw:z-index="0" svg:width="5.2916666666667cm" style:rel-width="100%" svg:height="2.9692412576195cm" style:rel-height="scale"><draw:image xlink:href="Pictures/cb5f683dd33ed38e8fc345c9af3f26ae.png" xlink:type="simple" xlink:show="embed" xlink:actuate="onLoad"/></draw:frame></text:p>
      <text:p text:style-name="Text_20_body"><text:span text:style-name="Strong_20_Emphasis">Agonistic Machine Learning</text:span></text:p>
      <text:p text:style-name="Text_20_body"><text:a xlink:type="simple" xlink:href="https://pad.vmk.zhdk.ch/bias_in_data" text:style-name="Internet_20_link" text:visited-style-name="Visited_20_Internet_20_Link">Pad for group exercise</text:a></text:p>
      <text:h text:style-name="Heading_20_5" text:outline-level="5"><text:bookmark-start text:name="__RefHeading___videos_artistic_works_5"/><text:bookmark-start text:name="videos_artistic_works"/>Videos/Artistic Works<text:bookmark-end text:name="__RefHeading___videos_artistic_works_5"/><text:bookmark-end text:name="videos_artistic_works"/></text:h>
      <text:p text:style-name="Text_20_body"><text:a xlink:type="simple" xlink:href="https://youtu.be/zS9U3Gc832Y?t=1" text:style-name="Internet_20_link" text:visited-style-name="Visited_20_Internet_20_Link">Amazon Go</text:a> - SNL, 13.03.2022</text:p>
      <text:p text:style-name="Text_20_body"><text:span text:style-name="Strong_20_Emphasis">Bias In Data</text:span></text:p>
      <text:list text:style-name="List_20_1" text:continue-numbering="false">
        <text:list-item>
          <text:p text:style-name="List_20_1_Content_First"> Roth, Lorna. 2009. “<text:a xlink:type="simple" xlink:href="https://cjc-online.ca/index.php/journal/article/view/2196" text:style-name="Internet_20_link" text:visited-style-name="Visited_20_Internet_20_Link">Looking at Shirley, the Ultimate Norm: Colour Balance, Image Technologies, and Cognitive Equity.</text:a>” Canadian Journal of Communication 34 (1). (<text:a xlink:type="simple" xlink:href="https://www.youtube.com/watch?v=d16LNHIEJzs" text:style-name="Internet_20_link" text:visited-style-name="Visited_20_Internet_20_Link">Vox, 2015</text:a>, 4:39)</text:p>
        </text:list-item>
        <text:list-item>
          <text:p text:style-name="List_20_1_Content"> <text:a xlink:type="simple" xlink:href="https://www.youtube.com/watch?v=YJjv_OeiHmo" text:style-name="Internet_20_link" text:visited-style-name="Visited_20_Internet_20_Link">The racist soap dispenser @ Facebook</text:a>, 2017</text:p>
        </text:list-item>
        <text:list-item>
          <text:p text:style-name="List_20_1_Content_Last"> !Mediengruppe Bitnik! <text:a xlink:type="simple" xlink:href="https://wwwwwwwwwwwwwwwwwwwwww.bitnik.org/sor/" text:style-name="Internet_20_link" text:visited-style-name="Visited_20_Internet_20_Link">Dada. State of the Reference,</text:a> 2017</text:p>
        </text:list-item>
      </text:list>
      <text:p text:style-name="Text_20_body"><text:span text:style-name="Strong_20_Emphasis">Bias in Labelling</text:span></text:p>
      <text:list text:style-name="List_20_1" text:continue-numbering="false">
        <text:list-item>
          <text:p text:style-name="List_20_1_Content_First"> Trevor Paglen <text:a xlink:type="simple" xlink:href="https://www.wired.com/story/viral-app-labels-you-isnt-what-you-think/" text:style-name="Internet_20_link" text:visited-style-name="Visited_20_Internet_20_Link">“Imagenet Roulette”</text:a> Twitter <text:a xlink:type="simple" xlink:href="https://twitter.com/search?q=%23ImagenetRoulette" text:style-name="Internet_20_link" text:visited-style-name="Visited_20_Internet_20_Link">#imagenetroulette</text:a> </text:p>
        </text:list-item>
        <text:list-item>
          <text:p text:style-name="List_20_1_Content"> <text:a xlink:type="simple" xlink:href="https://excavating.ai" text:style-name="Internet_20_link" text:visited-style-name="Visited_20_Internet_20_Link">https://excavating.ai</text:a> (Talk @ HKW, 2019)</text:p>
        </text:list-item>
        <text:list-item>
          <text:p text:style-name="List_20_1_Content"> Kate Crawford, Trevor Paglen: <text:a xlink:type="simple" xlink:href="https://www.hkw.de/en/app/mediathek/video/69622" text:style-name="Internet_20_link" text:visited-style-name="Visited_20_Internet_20_Link">Datafication of Science</text:a>, HKW 2019</text:p>
        </text:list-item>
        <text:list-item>
          <text:p text:style-name="List_20_1_Content_Last"> Lyons, Michael J. 2021. <text:a xlink:type="simple" xlink:href="http://arxiv.org/abs/2107.13998" text:style-name="Internet_20_link" text:visited-style-name="Visited_20_Internet_20_Link">“‘Excavating AI’ Re-Excavated: Debunking a Fallacious Account of the JAFFE Dataset.”</text:a> ArXiv:2107.13998 [Cs], July.</text:p>
        </text:list-item>
      </text:list>
      <text:p text:style-name="Text_20_body"><text:span text:style-name="Strong_20_Emphasis">Bias in Institutional Interest</text:span></text:p>
      <text:list text:style-name="List_20_1" text:continue-numbering="false">
        <text:list-item>
          <text:p text:style-name="LastListParagraph_List_20_1_Content_First"> <text:a xlink:type="simple" xlink:href="https://whitecollar.thenewinquiry.com" text:style-name="Internet_20_link" text:visited-style-name="Visited_20_Internet_20_Link">White Collar Crime Risk Zone</text:a> </text:p>
        </text:list-item>
      </text:list>
      <text:p text:style-name="Text_20_body"><text:span text:style-name="Strong_20_Emphasis">Bias in Modelling</text:span></text:p>
      <text:list text:style-name="List_20_1" text:continue-numbering="false">
        <text:list-item>
          <text:p text:style-name="LastListParagraph_List_20_1_Content_First"> Buolamwini, Joy. 2018. <text:a xlink:type="simple" xlink:href="https://www.youtube.com/watch?v=QxuyfWoVV98" text:style-name="Internet_20_link" text:visited-style-name="Visited_20_Internet_20_Link">AI, Ain't I A Woman?</text:a> (3:30)</text:p>
        </text:list-item>
      </text:list>
      <text:h text:style-name="Heading_20_5" text:outline-level="5"><text:bookmark-start text:name="__RefHeading___literature_6"/><text:bookmark-start text:name="literature"/>Literature<text:bookmark-end text:name="__RefHeading___literature_6"/><text:bookmark-end text:name="literature"/></text:h>
      <text:list text:style-name="List_20_1" text:continue-numbering="false">
        <text:list-item>
          <text:p text:style-name="List_20_1_Content_First"> Angwin, J., Larson, J., Mattu, S., &amp; Kirchner, L. (2016). <text:a xlink:type="simple" xlink:href="https://www.propublica.org/article/machine-bias-risk-assessments-in-criminal-sentencing" text:style-name="Internet_20_link" text:visited-style-name="Visited_20_Internet_20_Link">Machine bias</text:a>. Pro Publica</text:p>
        </text:list-item>
        <text:list-item>
          <text:p text:style-name="List_20_1_Content"> Benjamin, Ruha. 2019. Race after Technology: Abolitionist Tools for the New Jim Code. Medford, MA: Polity.</text:p>
        </text:list-item>
        <text:list-item>
          <text:p text:style-name="List_20_1_Content"> Crooks, Roderic, and Morgan Currie. 2021. “<text:a xlink:type="simple" xlink:href="https://doi.org/10.1080/01972243.2021.1920081" text:style-name="Internet_20_link" text:visited-style-name="Visited_20_Internet_20_Link">Numbers Will Not Save Us: Agonistic Data Practices</text:a>.” The Information Society 37 (4): 201–13.</text:p>
        </text:list-item>
        <text:list-item>
          <text:p text:style-name="List_20_1_Content"> Dastin, Jeffrey. 2018. “<text:a xlink:type="simple" xlink:href="https://www.reuters.com/article/us-amazon-com-jobs-automation-insight-idUSKCN1MK08G" text:style-name="Internet_20_link" text:visited-style-name="Visited_20_Internet_20_Link">Amazon Scraps Secret AI Recruiting Tool That Showed Bias against Women</text:a>.” Reuters. October 10, 2018.</text:p>
        </text:list-item>
        <text:list-item>
          <text:p text:style-name="List_20_1_Content"> <text:a xlink:type="simple" xlink:href="https://www.netflix.com/at/title/81328723" text:style-name="Internet_20_link" text:visited-style-name="Visited_20_Internet_20_Link">Coded Bias</text:a>. 2020. 85:00 Netflix  </text:p>
        </text:list-item>
        <text:list-item>
          <text:p text:style-name="List_20_1_Content"> Gandy, Jr., Oscar H. 2020. “<text:a xlink:type="simple" xlink:href="https://logicmag.io/commons/panopticons-and-leviathans-oscar-h-gandy-jr-on-algorithmic-life" text:style-name="Internet_20_link" text:visited-style-name="Visited_20_Internet_20_Link">Panopticons and Leviathans: Oscar H. Gandy, Jr. on Algorithmic Life</text:a>.” Logic Magazine. 2020. </text:p>
        </text:list-item>
        <text:list-item>
          <text:p text:style-name="List_20_1_Content"> Hildebrandt, Mireille. 2019. “<text:a xlink:type="simple" xlink:href="https://doi.org/10.1515/til-2019-0004" text:style-name="Internet_20_link" text:visited-style-name="Visited_20_Internet_20_Link">Privacy as Protection of the Incomputable Self: From Agnostic to Agonistic Machine Learning</text:a>.” Theoretical Inquiries in Law 20 (1): 83–121.</text:p>
        </text:list-item>
        <text:list-item>
          <text:p text:style-name="List_20_1_Content"> Hooker, Sara. 2021. “<text:a xlink:type="simple" xlink:href="https://doi.org/10.1016/j.patter.2021.100241" text:style-name="Internet_20_link" text:visited-style-name="Visited_20_Internet_20_Link">Moving beyond ‘Algorithmic Bias Is a Data Problem</text:a>.’” Patterns 2 (4): 100241</text:p>
        </text:list-item>
        <text:list-item>
          <text:p text:style-name="List_20_1_Content"> Khan, Nora introduction in: Reas, Casey: Making Pictures with Generative Adversarial Networks, Anteism Books, 2019</text:p>
        </text:list-item>
        <text:list-item>
          <text:p text:style-name="List_20_1_Content"> Kogan, Gene <text:a xlink:type="simple" xlink:href="https://medium.com/@genekogan/machine-learning-for-artists-e93d20fdb097" text:style-name="Internet_20_link" text:visited-style-name="Visited_20_Internet_20_Link">Machine Learning for Artists</text:a>, 2017. see also <text:a xlink:type="simple" xlink:href="https://wiki.zhdk.ch/fs/doku.php?id=https:ml4a.github.io" text:style-name="Internet_20_link" text:visited-style-name="Visited_20_Internet_20_Link">ml4a.github.io</text:a></text:p>
        </text:list-item>
        <text:list-item>
          <text:p text:style-name="List_20_1_Content"> Lyons, Michael J. “<text:a xlink:type="simple" xlink:href="https://deepai.org/publication/excavating-ai-re-excavated-debunking-a-fallacious-account-of-the-jaffe-dataset" text:style-name="Internet_20_link" text:visited-style-name="Visited_20_Internet_20_Link">Excavating AI" Re-excavated: Debunking a Fallacious Account of the JAFFE Dataset</text:a>, 2021 deepai.org</text:p>
        </text:list-item>
        <text:list-item>
          <text:p text:style-name="List_20_1_Content"> Noble, Safiya Umoja. 2018. Algorithms of Oppression: How Search Engines Reinforce Racism. New York: New York University Press.</text:p>
        </text:list-item>
        <text:list-item>
          <text:p text:style-name="List_20_1_Content"> O’Neil, Cathy. 2016. Weapons of Math Destruction: How Big Data Increases Inequality and Threatens Democracy. London: Allen Lane, Penguin Random House.</text:p>
        </text:list-item>
        <text:list-item>
          <text:p text:style-name="List_20_1_Content_Last"> Reas, Casey: Making Pictures with Generative Adversarial Networks, Anteism Books, 2019</text:p>
        </text:list-item>
      </text:list>
      <text:h text:style-name="Heading_20_3" text:outline-level="3"><text:bookmark-start text:name="__RefHeading___tuesday_15.03_7"/><text:bookmark-start text:name="tuesday_15.03"/>Tuesday 15.03.<text:bookmark-end text:name="__RefHeading___tuesday_15.03_7"/><text:bookmark-end text:name="tuesday_15.03"/></text:h>
      <text:h text:style-name="Heading_20_4" text:outline-level="4"><text:bookmark-start text:name="__RefHeading___morningdigital_colonialism_8"/><text:bookmark-start text:name="morningdigital_colonialism"/>Morning: Digital Colonialism<text:bookmark-end text:name="__RefHeading___morningdigital_colonialism_8"/><text:bookmark-end text:name="morningdigital_colonialism"/></text:h>
      <text:p text:style-name="Text_20_body"><text:span text:style-name="Strong_20_Emphasis">Readings in Class</text:span></text:p>
      <text:list text:style-name="List_20_1" text:continue-numbering="false">
        <text:list-item>
          <text:p text:style-name="List_20_1_Content_First"> Shankar, Shreya, Yoni Halpern, Eric Breck, James Atwood, Jimbo Wilson, and D. Sculley. 2017. “<text:a xlink:type="simple" xlink:href="http://arxiv.org/abs/1711.08536" text:style-name="Internet_20_link" text:visited-style-name="Visited_20_Internet_20_Link">No Classification without Representation: Assessing Geodiversity Issues in Open Data Sets for the Developing World</text:a>.” Presented at NIPS 2017 Workshop on Machine Learning for the Developing World</text:p>
        </text:list-item>
        <text:list-item>
          <text:p text:style-name="List_20_1_Content"> Scheuerman, Morgan Klaus, Madeleine Pape, and Alex Hanna. 2021. “<text:a xlink:type="simple" xlink:href="https://doi.org/10.1177/20539517211053712" text:style-name="Internet_20_link" text:visited-style-name="Visited_20_Internet_20_Link">Auto-Essentialization: Gender in Automated Facial Analysis as Extended Colonial Project</text:a>.” Big Data &amp; Society 8 (2): 205395172110537.</text:p>
        </text:list-item>
        <text:list-item>
          <text:p text:style-name="List_20_1_Content_Last"> Chun, Wendy Hui Kyong. 2021. Discriminating Data: Correlation, Neighborhoods, and the New Politics of Recognition. Cambridge, Massachusetts: The MIT Press. P 52-66 <text:a xlink:type="simple" xlink:href="https://wiki.zhdk.ch/fs/lib/exe/fetch.php?media=wendy_hui_kyong_chun_-_discriminating_data-mit_press_2021_p.52-66.pdf" text:style-name="Internet_20_link" text:visited-style-name="Visited_20_Internet_20_Link">PDF</text:a></text:p>
        </text:list-item>
      </text:list>
      <text:p text:style-name="Text_20_body"><text:span text:style-name="Strong_20_Emphasis">Videos, artistic work </text:span></text:p>
      <text:list text:style-name="List_20_1" text:continue-numbering="false">
        <text:list-item>
          <text:p text:style-name="List_20_1_Content_First"> knowbotiq: <text:a xlink:type="simple" xlink:href="https://vimeo.com/682434539?embedded=true&amp;owner=32068464&amp;source=vimeo_logo" text:style-name="Internet_20_link" text:visited-style-name="Visited_20_Internet_20_Link">Mercurybodies - remote sensations</text:a> (2022), video 12 min</text:p>
        </text:list-item>
        <text:list-item>
          <text:p text:style-name="List_20_1_Content"> <text:a xlink:type="simple" xlink:href="https://www.nora-al-badri.de" text:style-name="Internet_20_link" text:visited-style-name="Visited_20_Internet_20_Link">Nora Al-Badri</text:a>, “<text:a xlink:type="simple" xlink:href="https://aksioma.org/the.other.nefertiti" text:style-name="Internet_20_link" text:visited-style-name="Visited_20_Internet_20_Link">The Other Nefertiti”</text:a>/“Nefertiti Bot” / “Babylonian Vision”</text:p>
        </text:list-item>
        <text:list-item>
          <text:p text:style-name="List_20_1_Content"> Karim Ben Khelifa, <text:a xlink:type="simple" xlink:href="https://www.youtube.com/watch?v=_OQDDlRP3m4" text:style-name="Internet_20_link" text:visited-style-name="Visited_20_Internet_20_Link">Seven Grams:🇨🇩 Is our hunger for technology dooming DR Congo?</text:a> | The Stream, Al Jazeera English. 25 Min</text:p>
        </text:list-item>
        <text:list-item>
          <text:p text:style-name="List_20_1_Content_Last"> Raoul Peck. 2016 “I am not Your Negro”. video, 93 min.</text:p>
        </text:list-item>
      </text:list>
      <text:p text:style-name="Text_20_body"><text:span text:style-name="Strong_20_Emphasis">Further Reading</text:span></text:p>
      <text:list text:style-name="List_20_1" text:continue-numbering="false">
        <text:list-item>
          <text:p text:style-name="List_20_1_Content_First"> Chun, Wendy Hui Kyong. 2021. Discriminating Data: Correlation, Neighborhoods, and the New Politics of Recognition. Cambridge, Massachusetts: The MIT Press.</text:p>
        </text:list-item>
        <text:list-item>
          <text:p text:style-name="List_20_1_Content"> Mohamed, Shakir, Marie-Therese Png, and William Isaac. 2020. “Decolonial AI: Decolonial Theory as Sociotechnical Foresight in Artificial Intelligence.” Philosophy &amp; Technology 33 (4): 659–84. <text:a xlink:type="simple" xlink:href="https://doi.org/10.1007/s13347-020-00405-8" text:style-name="Internet_20_link" text:visited-style-name="Visited_20_Internet_20_Link">https://doi.org/10.1007/s13347-020-00405-8</text:a></text:p>
        </text:list-item>
        <text:list-item>
          <text:p text:style-name="List_20_1_Content"> Mejias, Ulises A., and Nick Couldry. 2019. “<text:a xlink:type="simple" xlink:href="https://doi.org/10.14763/2019.4.1428" text:style-name="Internet_20_link" text:visited-style-name="Visited_20_Internet_20_Link">Datafication</text:a>.” Internet Policy Review 8 (4). </text:p>
        </text:list-item>
        <text:list-item>
          <text:p text:style-name="List_20_1_Content"> Arun, Chinmayi. 2020. “<text:a xlink:type="simple" xlink:href="https://papers.ssrn.com/sol3/papers.cfm?abstract_id=3403010" text:style-name="Internet_20_link" text:visited-style-name="Visited_20_Internet_20_Link">AI and the Global South: Designing for Other Worlds</text:a>.” In The Oxford Handbook of Ethics of AI, edited by Markus Dirk Dubber, Frank Pasquale, and Sunit Das. Oxford Handbooks Series. New York, NY: Oxford University Press. </text:p>
        </text:list-item>
        <text:list-item>
          <text:p text:style-name="List_20_1_Content_Last"> María do Mar Castro Varela / Nikita Dhawan. 2015. “Postkoloniale Theorie. Eine kritische Einführung”, Transcript Verlag.</text:p>
        </text:list-item>
      </text:list>
      <text:list text:style-name="List_20_1" text:continue-numbering="false">
        <text:list-item>
          <text:p text:style-name="LastListParagraph_List_20_1_Content_First"> AI-Myths: <text:a xlink:type="simple" xlink:href="https://www.aimyths.org/ethics-guidelines-will-save-us" text:style-name="Internet_20_link" text:visited-style-name="Visited_20_Internet_20_Link">Ethics guidelines will save us</text:a> (2020)</text:p>
        </text:list-item>
      </text:list>
      <text:h text:style-name="Heading_20_4" text:outline-level="4"><text:bookmark-start text:name="__RefHeading___afternoontrustworthy_ai_9"/><text:bookmark-start text:name="afternoontrustworthy_ai"/>Afternoon: Trustworthy AI<text:bookmark-end text:name="__RefHeading___afternoontrustworthy_ai_9"/><text:bookmark-end text:name="afternoontrustworthy_ai"/></text:h>
      <text:p text:style-name="Text_20_body">Introduction by <text:a xlink:type="simple" xlink:href="https://im.ethz.ch/people/ailic.html" text:style-name="Internet_20_link" text:visited-style-name="Visited_20_Internet_20_Link">Prof. Dr. Alexander Ilic</text:a>, Head of ETH AI Center</text:p>
      <text:p text:style-name="Text_20_body">Lecture:<text:a xlink:type="simple" xlink:href="https://www.cs.cmu.edu/~hheidari" text:style-name="Internet_20_link" text:visited-style-name="Visited_20_Internet_20_Link"> Hoda Heidari</text:a>, ETH alum and now faculty member at CMU</text:p>
      <text:p text:style-name="Text_20_body">Further Reading</text:p>
      <text:list text:style-name="List_20_1" text:continue-numbering="false">
        <text:list-item>
          <text:p text:style-name="List_20_1_Content_First"> High-Level Expert Group on AI. <text:a xlink:type="simple" xlink:href="https://digital-strategy.ec.europa.eu/en/library/ethics-guidelines-trustworthy-ai" text:style-name="Internet_20_link" text:visited-style-name="Visited_20_Internet_20_Link">Ethics guidelines for trustworthy AI</text:a>. April 2019</text:p>
        </text:list-item>
        <text:list-item>
          <text:p text:style-name="List_20_1_Content"> Li, Bo, Peng Qi, Bo Liu, Shuai Di, Jingen Liu, Jiquan Pei, Jinfeng Yi, and Bowen Zhou. 2021. “<text:a xlink:type="simple" xlink:href="https://doi.org/10.48550/ARXIV.2110.01167" text:style-name="Internet_20_link" text:visited-style-name="Visited_20_Internet_20_Link">Trustworthy AI: From Principles to Practices</text:a>.” </text:p>
        </text:list-item>
        <text:list-item>
          <text:p text:style-name="List_20_1_Content"> Liu, Haochen, Yiqi Wang, Wenqi Fan, Xiaorui Liu, Yaxin Li, Shaili Jain, Yunhao Liu, Anil K. Jain, and Jiliang Tang. 2021. “<text:a xlink:type="simple" xlink:href="https://doi.org/10.48550/ARXIV.2107.06641" text:style-name="Internet_20_link" text:visited-style-name="Visited_20_Internet_20_Link">Trustworthy AI: A Computational Perspective</text:a>.” (comprehensive survey of six crucial dimensions ”(i) Safety &amp; Robustness, (ii) Non-discrimination &amp; Fairness, (iii) Explainability, (iv) Privacy, (v) Accountability &amp; Auditability, and (vi) Environmental Well-Being)</text:p>
        </text:list-item>
        <text:list-item>
          <text:p text:style-name="List_20_1_Content"> Singh, Richa, Mayank Vatsa, and Nalini Ratha. 2020. “<text:a xlink:type="simple" xlink:href="https://doi.org/10.48550/ARXIV.2011.02272" text:style-name="Internet_20_link" text:visited-style-name="Visited_20_Internet_20_Link">Trustworthy AI</text:a>.” </text:p>
        </text:list-item>
        <text:list-item>
          <text:p text:style-name="List_20_1_Content_Last"> Yaghini, Mohammad, Andreas Krause, and Hoda Heidari. 2021. “<text:a xlink:type="simple" xlink:href="http://arxiv.org/abs/1911.03020" text:style-name="Internet_20_link" text:visited-style-name="Visited_20_Internet_20_Link">A Human-in-the-Loop Framework to Construct Context-Aware Mathematical Notions of Outcome Fairness</text:a>.” ArXiv:1911.03020 [Cs], May.</text:p>
        </text:list-item>
      </text:list>
      <text:h text:style-name="Heading_20_3" text:outline-level="3"><text:bookmark-start text:name="__RefHeading___wednesday_16.03_10"/><text:bookmark-start text:name="wednesday_16.03"/>Wednesday 16.03.<text:bookmark-end text:name="__RefHeading___wednesday_16.03_10"/><text:bookmark-end text:name="wednesday_16.03"/></text:h>
      <text:h text:style-name="Heading_20_4" text:outline-level="4"><text:bookmark-start text:name="__RefHeading___morning_11"/><text:bookmark-start text:name="morning"/>Morning<text:bookmark-end text:name="__RefHeading___morning_11"/><text:bookmark-end text:name="morning"/></text:h>
      <text:p text:style-name="Text_20_body"><text:span text:style-name="Strong_20_Emphasis">Trustworth AI</text:span></text:p>
      <text:p text:style-name="Text_20_body">Lecture: <text:a xlink:type="simple" xlink:href="https://el-assady.com/" text:style-name="Internet_20_link" text:visited-style-name="Visited_20_Internet_20_Link">Menna El-Assady</text:a>, research fellow AI Center, ETH Zurich <text:a xlink:type="simple" xlink:href="https://wiki.zhdk.ch/fs/lib/exe/fetch.php?media=2022-03-16_el-assady_trustworthy-ai.pdf" text:style-name="Internet_20_link" text:visited-style-name="Visited_20_Internet_20_Link">Presenation slides</text:a></text:p>
      <text:list text:style-name="List_20_1" text:continue-numbering="false">
        <text:list-item>
          <text:p text:style-name="List_20_1_Content_First"> Sperrle, Fabian, Mennatallah El-Assady, Grace Guo, Duen Horng Chau, Alex Endert, and Daniel Keim. 2020. “<text:a xlink:type="simple" xlink:href="https://doi.org/10.48550/ARXIV.2009.06433" text:style-name="Internet_20_link" text:visited-style-name="Visited_20_Internet_20_Link">Should We Trust (X)AI? Design Dimensions for Structured Experimental Evaluations</text:a>.”</text:p>
        </text:list-item>
        <text:list-item>
          <text:p text:style-name="List_20_1_Content"> <text:a xlink:type="simple" xlink:href="https://stereoset.mit.edu" text:style-name="Internet_20_link" text:visited-style-name="Visited_20_Internet_20_Link">StereoSet. A Measure of Bias in Language Models</text:a></text:p>
        </text:list-item>
        <text:list-item>
          <text:p text:style-name="List_20_1_Content"> <text:a xlink:type="simple" xlink:href="https://becominghuman.ai/7-types-of-data-bias-in-machine-learning-2198cf1bccfd" text:style-name="Internet_20_link" text:visited-style-name="Visited_20_Internet_20_Link">7 Types of Data Bias in Machine Learning</text:a>. Lionbridge AI, Aug 11, 2020</text:p>
        </text:list-item>
        <text:list-item>
          <text:p text:style-name="List_20_1_Content"> <text:a xlink:type="simple" xlink:href="https://research.aimultiple.com/ai-bias/" text:style-name="Internet_20_link" text:visited-style-name="Visited_20_Internet_20_Link">Bias in AI: What it is, Types, Examples &amp; 6 Ways to Fix it in 2022</text:a></text:p>
        </text:list-item>
        <text:list-item>
          <text:p text:style-name="List_20_1_Content"> Beck, Christin, Hannah Booth, Mennatallah El-Assady, and Miriam Butt. 2020. “<text:a xlink:type="simple" xlink:href="https://aclanthology.org/2020.law-1.6" text:style-name="Internet_20_link" text:visited-style-name="Visited_20_Internet_20_Link">Representation Problems in Linguistic Annotations: Ambiguity, Variation, Uncertainty, Error and Bias</text:a>.” In Proceedings of the 14th Linguistic Annotation Workshop, 60–73. Barcelona, Spain: Association for Computational Linguistics.</text:p>
        </text:list-item>
        <text:list-item>
          <text:p text:style-name="List_20_1_Content"> <text:a xlink:type="simple" xlink:href="https://lotteringtamara.github.io/runawaymodels/" text:style-name="Internet_20_link" text:visited-style-name="Visited_20_Internet_20_Link">Runaway Models: Hey Siri, Tell me a story!</text:a></text:p>
        </text:list-item>
        <text:list-item>
          <text:p text:style-name="List_20_1_Content_Last"> <text:a xlink:type="simple" xlink:href="https://explainer.ai" text:style-name="Internet_20_link" text:visited-style-name="Visited_20_Internet_20_Link">https://explainer.ai</text:a></text:p>
        </text:list-item>
      </text:list>
      <text:p text:style-name="Text_20_body">Art/Design Project:</text:p>
      <text:list text:style-name="List_20_1" text:continue-numbering="false">
        <text:list-item>
          <text:p text:style-name="LastListParagraph_List_20_1_Content_First"> By Kate Crawford and Vladan Joler. (2018). <text:a xlink:type="simple" xlink:href="https://anatomyof.ai" text:style-name="Internet_20_link" text:visited-style-name="Visited_20_Internet_20_Link">Anatomy of an AI System. The Amazon Echo as an anatomical map of human labor, data and planetary resources</text:a></text:p>
        </text:list-item>
      </text:list>
      <text:p text:style-name="Text_20_body"><text:span text:style-name="Strong_20_Emphasis">Indigenous (perspectives on) AI</text:span></text:p>
      <text:p text:style-name="Text_20_body">Introduction: Possibilities and limits of making available indigenous knowledge/experience for non-indigenous people</text:p>
      <text:p text:style-name="Text_20_body"><text:span text:style-name="Strong_20_Emphasis">Readings in Class</text:span></text:p>
      <text:list text:style-name="List_20_1" text:continue-numbering="false">
        <text:list-item>
          <text:p text:style-name="LastListParagraph_List_20_1_Content_First"> Lewis, Jason Edward, Noelani Arista, Archer Pechawis, and Suzanne Kite. 2018. “<text:a xlink:type="simple" xlink:href="https://doi.org/10.21428/bfafd97b" text:style-name="Internet_20_link" text:visited-style-name="Visited_20_Internet_20_Link">Making Kin with the Machines</text:a>.” Journal of Design and Science, July.</text:p>
        </text:list-item>
      </text:list>
      <text:list text:style-name="Numbering_20_1" text:continue-numbering="false">
        <text:list-item>
          <text:p text:style-name="Numbering_20_1_Content_First"> Introduction &amp; Hāloa : the long breath, I = Author 2</text:p>
        </text:list-item>
        <text:list-item>
          <text:p text:style-name="Numbering_20_1_Content"> Introduction &amp; wahkohtawin: kinship within and beyond the immediate family, the state of being related to others, I = Author 3</text:p>
        </text:list-item>
        <text:list-item>
          <text:p text:style-name="Numbering_20_1_Content_Last"> Introduction &amp; wakȟáŋ: that which cannot be understood, I = Author 4 </text:p>
        </text:list-item>
      </text:list>
      <text:list text:style-name="List_20_1" text:continue-numbering="false">
        <text:list-item>
          <text:p text:style-name="List_20_1_Content_First"> <text:a xlink:type="simple" xlink:href="https://spectrum.library.concordia.ca/id/eprint/986506/7/Indigenous_Protocol_and_AI_2020.pdf" text:style-name="Internet_20_link" text:visited-style-name="Visited_20_Internet_20_Link">Indigenous Protocol and Artificial Intelligence</text:a> Guidelines for Indigenous-centred AI Design v.1 (p.20-22)</text:p>
        </text:list-item>
        <text:list-item>
          <text:p text:style-name="List_20_1_Content_Last"> <text:a xlink:type="simple" xlink:href="https://spectrum.library.concordia.ca/id/eprint/986506/7/Indigenous_Protocol_and_AI_2020.pdf" text:style-name="Internet_20_link" text:visited-style-name="Visited_20_Internet_20_Link">Indigenous Protocol and Artificial Intelligence</text:a> How to Build Anything Ethically. Suzanne Kite in discussion with Corey Stover, Melita Stover Janis, and Scott Benesiinaabandan (p.75-84)</text:p>
        </text:list-item>
      </text:list>
      <text:p text:style-name="Text_20_body"><text:span text:style-name="Strong_20_Emphasis">Further Reading:</text:span></text:p>
      <text:list text:style-name="List_20_1" text:continue-numbering="false">
        <text:list-item>
          <text:p text:style-name="List_20_1_Content_First"> Cipolle, Alex V. 2022. “<text:a xlink:type="simple" xlink:href="https://www.nytimes.com/2022/03/22/technology/ai-data-indigenous-ivow.html." text:style-name="Internet_20_link" text:visited-style-name="Visited_20_Internet_20_Link">How Native Americans Are Trying to Debug A.I.’s Biases</text:a>.” The New York Times, March 22, 2022, sec. Technology. </text:p>
        </text:list-item>
        <text:list-item>
          <text:p text:style-name="List_20_1_Content"> Joichi Ito, “<text:a xlink:type="simple" xlink:href="https://jods.mitpress.mit.edu/pub/resisting-reduction" text:style-name="Internet_20_link" text:visited-style-name="Visited_20_Internet_20_Link">Resisting Reduction: A Manifesto,</text:a>” Journal of Design and Science 3 (November 2017) (See, Lewis et al, above)</text:p>
        </text:list-item>
        <text:list-item>
          <text:p text:style-name="List_20_1_Content"> Lewis, J. E. (2019). <text:a xlink:type="simple" xlink:href="https://www.obxlabs.net/wp-content/uploads/2019/08/Lewis-Jason-Edward.-An-Orderly-Assemblage-of-Biases-Troubling-the-Monocultural-Stack.-2019.pdf" text:style-name="Internet_20_link" text:visited-style-name="Visited_20_Internet_20_Link">An orderly assemblage of biases: Troubling the monocultural stack</text:a>. In Schweitzer, I. (Ed.), Afterlives of Indigenous archives (pp.219–31). Lebanon, MA: New England Press.</text:p>
        </text:list-item>
        <text:list-item>
          <text:p text:style-name="List_20_1_Content"> Lozano-Hemmer, R. (1996). <text:a xlink:type="simple" xlink:href="https://www.heise.de/tp/features/FLOATING-TROUT-SPACE-native-art-in-cyberspace-3441019.html" text:style-name="Internet_20_link" text:visited-style-name="Visited_20_Internet_20_Link">FLOATING TROUT SPACE - native art in cyberspace</text:a>. Telepolis.</text:p>
        </text:list-item>
        <text:list-item>
          <text:p text:style-name="List_20_1_Content"> Research Data Alliance International Indigenous Data Sovereignty Interest Group. (September 2019). “<text:a xlink:type="simple" xlink:href="https://www.gida-global.org/care" text:style-name="Internet_20_link" text:visited-style-name="Visited_20_Internet_20_Link">CARE Principles for Indigenous Data Governance.</text:a>” The Global Indigenous Data Alliance</text:p>
        </text:list-item>
        <text:list-item>
          <text:p text:style-name="List_20_1_Content_Last"> Taiuru, K. (2020). <text:a xlink:type="simple" xlink:href="http://www.taiuru.maori.nz/tiritiethicalguide/" text:style-name="Internet_20_link" text:visited-style-name="Visited_20_Internet_20_Link">Treaty of Waitangi/Te Tiriti and Māori Ethics Guidelines for: AI, Algorithms, Data and IOT</text:a>. (Sections 5 (Introduction) - 9.4. Data is a Taonga – Te Ao Māori Perspective &amp; 13.3 (i) Māori Data Sovereignty Guidelines)</text:p>
        </text:list-item>
      </text:list>
      <text:h text:style-name="Heading_20_4" text:outline-level="4"><text:bookmark-start text:name="__RefHeading___afternoonindigenous_ai_12"/><text:bookmark-start text:name="afternoonindigenous_ai"/>Afternoon: Indigenous AI<text:bookmark-end text:name="__RefHeading___afternoonindigenous_ai_12"/><text:bookmark-end text:name="afternoonindigenous_ai"/></text:h>
      <text:p text:style-name="Text_20_body">Guest: <text:a xlink:type="simple" xlink:href="https://www.tiararoxanne.com/about.html" text:style-name="Internet_20_link" text:visited-style-name="Visited_20_Internet_20_Link">Tiara Roxanne</text:a>, Postdoctoral Fellow at Data &amp; Society in NYC, Indigenous Mestiza scholar and artist based in Berlin.</text:p>
      <text:list text:style-name="List_20_1" text:continue-numbering="false">
        <text:list-item>
          <text:p text:style-name="LastListParagraph_List_20_1_Content_First"> Mimi Onuoha and Mother Cyborg. 2020. <text:a xlink:type="simple" xlink:href="https://alliedmedia.org/resources/peoples-guide-to-ai" text:style-name="Internet_20_link" text:visited-style-name="Visited_20_Internet_20_Link"> A people's Guide to AI</text:a>. </text:p>
        </text:list-item>
      </text:list>
      <text:h text:style-name="Heading_20_3" text:outline-level="3"><text:bookmark-start text:name="__RefHeading___thursday_17.03_13"/><text:bookmark-start text:name="thursday_17.03"/>Thursday 17.03.<text:bookmark-end text:name="__RefHeading___thursday_17.03_13"/><text:bookmark-end text:name="thursday_17.03"/></text:h>
      <text:h text:style-name="Heading_20_4" text:outline-level="4"><text:bookmark-start text:name="__RefHeading___morningart_ai_14"/><text:bookmark-start text:name="morningart_ai"/>Morning: Art &amp; AI<text:bookmark-end text:name="__RefHeading___morningart_ai_14"/><text:bookmark-end text:name="morningart_ai"/></text:h>
      <text:p text:style-name="Text_20_body"><text:span text:style-name="Strong_20_Emphasis">Discussion</text:span> of texts from Tuesday.</text:p>
      <text:p text:style-name="Text_20_body"><text:span text:style-name="Strong_20_Emphasis">Presentation</text:span>: Nora al-Badry</text:p>
      <text:p text:style-name="Text_20_body"><text:span text:style-name="Strong_20_Emphasis">Further Works</text:span></text:p>
      <text:p text:style-name="Text_20_body">“<text:a xlink:type="simple" xlink:href="https://www.theguardian.com/artanddesign/2019/may/14/artist-lauren-mccarthy-becoming-alexa-for-a-day-ai-more-than-human" text:style-name="Internet_20_link" text:visited-style-name="Visited_20_Internet_20_Link">Let me into your home: artist Lauren McCarthy on becoming Alexa for a day</text:a>” (Guardian.co.uk, May 2019)</text:p>
      <text:p text:style-name="Text_20_body"><text:span text:style-name="Strong_20_Emphasis">Group Work:</text:span> Task for each group:</text:p>
      <text:p text:style-name="Text_20_body">Develop a conceptual sketch of a project that deals with one or more issue(s) that are particularly relevant to the group from the discussions on bias, trustworthy AI, digital colonialism, or indigenous AI. The sketch project can be based on AI, but doesn't need to be. You can use whatever medium you like to address the issues. </text:p>
      <text:p text:style-name="Text_20_body">Breakout rooms (12:00 - 17:00)</text:p>
      <text:p text:style-name="Text_20_body">ZT 5.F11 &amp; ZT 6.F09</text:p>
      <text:h text:style-name="Heading_20_4" text:outline-level="4"><text:bookmark-start text:name="__RefHeading___afternoongroup_work_15"/><text:bookmark-start text:name="afternoongroup_work"/>Afternoon: Group Work<text:bookmark-end text:name="__RefHeading___afternoongroup_work_15"/><text:bookmark-end text:name="afternoongroup_work"/></text:h>
      <text:p text:style-name="Text_20_body">16:00 -17:00</text:p>
      <text:p text:style-name="Text_20_body">Group mentoring</text:p>
      <text:p text:style-name="Text_20_body">Nora Al-Badri (ZT 6.K04)</text:p>
      <text:p text:style-name="Text_20_body">16:00 - 16:20 Group 1</text:p>
      <text:p text:style-name="Text_20_body">16:20 - 16:40 Group 2</text:p>
      <text:p text:style-name="Text_20_body">16:40 -17:00 Group 3</text:p>
      <text:p text:style-name="Text_20_body">Felix Stalder (ZT 6.F09)</text:p>
      <text:p text:style-name="Text_20_body">16:00 - 16:20 Group 4</text:p>
      <text:p text:style-name="Text_20_body">16:20 - 16:40 Group 5</text:p>
      <text:h text:style-name="Heading_20_3" text:outline-level="3"><text:bookmark-start text:name="__RefHeading___friday_18.03_16"/><text:bookmark-start text:name="friday_18.03"/>Friday, 18.03.<text:bookmark-end text:name="__RefHeading___friday_18.03_16"/><text:bookmark-end text:name="friday_18.03"/></text:h>
      <text:h text:style-name="Heading_20_4" text:outline-level="4"><text:bookmark-start text:name="__RefHeading___morninggroup_work_17"/><text:bookmark-start text:name="morninggroup_work"/>Morning: Group Work<text:bookmark-end text:name="__RefHeading___morninggroup_work_17"/><text:bookmark-end text:name="morninggroup_work"/></text:h>
      <text:p text:style-name="Text_20_body">Breakout Rooms</text:p>
      <text:p text:style-name="Text_20_body">ZT 5.F12</text:p>
      <text:p text:style-name="Text_20_body">T 5.F04</text:p>
      <text:h text:style-name="Heading_20_4" text:outline-level="4"><text:bookmark-start text:name="__RefHeading___afternoongroup_presentations_18"/><text:bookmark-start text:name="afternoongroup_presentations"/>Afternoon: Group Presentations<text:bookmark-end text:name="__RefHeading___afternoongroup_presentations_18"/><text:bookmark-end text:name="afternoongroup_presentations"/></text:h>
      <text:p text:style-name="Text_20_body">Each group 10 minutes presentation, 10 minutes discussion</text:p>
      <text:list text:style-name="Numbering_20_1" text:continue-numbering="false">
        <text:list-item>
          <text:p text:style-name="Numbering_20_1_Content_First"> Investigating Youtube Recommendations</text:p>
        </text:list-item>
        <text:list-item>
          <text:p text:style-name="Numbering_20_1_Content"> AI writing Sci-Fi Stories</text:p>
        </text:list-item>
        <text:list-item>
          <text:p text:style-name="Numbering_20_1_Content"> generative native fashion</text:p>
        </text:list-item>
        <text:list-item>
          <text:p text:style-name="Numbering_20_1_Content"> (A)I heard you. Can you stop?</text:p>
        </text:list-item>
        <text:list-item>
          <text:p text:style-name="Numbering_20_1_Content"> Augmenting Polyterasse: Alternative Retelling of History</text:p>
          <text:list text:style-name="List_20_1">
            <text:list-item>
              <text:p text:style-name="List_20_1_Content_Last"> <text:a xlink:type="simple" xlink:href="https://www.aiwriter.app/" text:style-name="Internet_20_link" text:visited-style-name="Visited_20_Internet_20_Link">https://www.aiwriter.app/</text:a></text:p>
            </text:list-item>
          </text:list>
        </text:list-item>
      </text:list>
      <text:p text:style-name="Text_20_body">Feedback and Wrap-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6::26:44</meta:creation-date>
    <dc:creator>Generated</dc:creator>
    <dc:date>2026-08-12T16::26:44</dc:date>
    <dc:language>en-US</dc:language>
    <meta:editing-cycles>1</meta:editing-cycles>
    <meta:editing-duration>PT0S</meta:editing-duration>
    <dc:title>what_kind_of_ai_do_we_want</dc:title>
  </office:meta>
</office:document-meta>
</file>