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e79628262fa39c9d28216589b39f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minique"/><text:bookmark-start text:name="__RefHeading___matlabdominique_laemmli_1"/><text:bookmark-start text:name="matlabdominique_laemmli"/>MATLAB: Dominique Lämmli<text:bookmark-end text:name="__RefHeading___matlabdominique_laemmli_1"/><text:bookmark-end text:name="matlabdominique_laemmli"/></text:h>
      <text:p text:style-name="Text_20_body"><text:span text:style-name="Strong_20_Emphasis">EXPERIMENT</text:span>
I experiment with Touch Sensitive Prints.
For info see our wiki page on <text:a xlink:type="simple" xlink:href="https://wiki.zhdk.ch/matlab/doku.php?id=electric_paint" text:style-name="Internet_20_link" text:visited-style-name="Visited_20_Internet_20_Link">ELECTRIC PAINT</text:a>.<text:a xlink:type="simple" xlink:href="https://www.bareconductive.com/make/making-a-touch-sensitive-circuit-with-electric-paint/" text:style-name="Internet_20_link" text:visited-style-name="Visited_20_Internet_20_Link"> Image source</text:a></text:p>
      <text:p text:style-name="Text_20_body"><draw:frame draw:style-name="mediacenter" draw:name="0" text:anchor-type="paragraph" draw:z-index="0" svg:width="10.583333333333cm" svg:height="6.5075065274151cm"><draw:image xlink:href="Pictures/fee79628262fa39c9d28216589b39f91.png" xlink:type="simple" xlink:show="embed" xlink:actuate="onLoad"/></draw:frame></text:p>
      <text:p text:style-name="Text_20_body"><text:span text:style-name="Strong_20_Emphasis">PRINTING &amp; DIGITAL WORK</text:span>
<text:a xlink:type="simple" xlink:href="http://dominiquelaemmli.kleio.com/record/work/43" text:style-name="Internet_20_link" text:visited-style-name="Visited_20_Internet_20_Link">Spray drawing on mono print</text:a>
<text:a xlink:type="simple" xlink:href="http://dominiquelaemmli.kleio.com/record/work/57" text:style-name="Internet_20_link" text:visited-style-name="Visited_20_Internet_20_Link">lithography with chameleon and aluminium pigments</text:a>
<text:a xlink:type="simple" xlink:href="http://dominiquelaemmli.kleio.com/record/work/71" text:style-name="Internet_20_link" text:visited-style-name="Visited_20_Internet_20_Link">UV-print, lithography, and painting</text:a>
<text:a xlink:type="simple" xlink:href="http://dominiquelaemmli.kleio.com/record/work/79" text:style-name="Internet_20_link" text:visited-style-name="Visited_20_Internet_20_Link">Moving painting</text:a>
<text:a xlink:type="simple" xlink:href="http://dominiquelaemmli.kleio.com/record/work/76" text:style-name="Internet_20_link" text:visited-style-name="Visited_20_Internet_20_Link">Collaborative printing: wood and digital print, lithography, painting]
[[http://dominiquelaemmli.kleio.com/record/work/6|Lithography wall painting with mirrored paper</text:a>
<text:a xlink:type="simple" xlink:href="http://dominiquelaemmli.kleio.com/record/work/53" text:style-name="Internet_20_link" text:visited-style-name="Visited_20_Internet_20_Link">Lithography papered on ceiling with mirrored paper</text:a>
<text:a xlink:type="simple" xlink:href="http://dominiquelaemmli.kleio.com/record/work/52" text:style-name="Internet_20_link" text:visited-style-name="Visited_20_Internet_20_Link">Laser cut metal drawing</text:a>
<text:a xlink:type="simple" xlink:href="http://dominiquelaemmli.kleio.com/record/work/27" text:style-name="Internet_20_link" text:visited-style-name="Visited_20_Internet_20_Link">Drawing on lithography</text:a>
<text:a xlink:type="simple" xlink:href="http://dominiquelaemmli.kleio.com/record/work/29" text:style-name="Internet_20_link" text:visited-style-name="Visited_20_Internet_20_Link">Drawing on lithography</text:a>
<text:a xlink:type="simple" xlink:href="http://dominiquelaemmli.kleio.com/record/work/37" text:style-name="Internet_20_link" text:visited-style-name="Visited_20_Internet_20_Link">Digital images processes on lambda</text:a>
<text:a xlink:type="simple" xlink:href="https://www.edition-vfo.ch/artist/index/detail/id/112-Dominique-Lammli/" text:style-name="Internet_20_link" text:visited-style-name="Visited_20_Internet_20_Link">Lithograph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56:30</meta:creation-date>
    <dc:creator>Generated</dc:creator>
    <dc:date>2026-09-09T10::56:30</dc:date>
    <dc:language>en-US</dc:language>
    <meta:editing-cycles>1</meta:editing-cycles>
    <meta:editing-duration>PT0S</meta:editing-duration>
    <dc:title>dominique</dc:title>
  </office:meta>
</office:document-meta>
</file>