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booksilkscreen:matlab"/><text:bookmark-start text:name="__RefHeading___logbook_silkscreen_1"/><text:bookmark-start text:name="logbook_silkscreen"/>Logbook Silkscreen<text:bookmark-end text:name="__RefHeading___logbook_silkscreen_1"/><text:bookmark-end text:name="logbook_silkscreen"/></text:h>
      <text:h text:style-name="Heading_20_2" text:outline-level="2"><text:bookmark-start text:name="__RefHeading___april_2018_2"/><text:bookmark-start text:name="april_2018"/>26 April 2018<text:bookmark-end text:name="__RefHeading___april_2018_2"/><text:bookmark-end text:name="april_2018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11:08</meta:creation-date>
    <dc:creator>Generated</dc:creator>
    <dc:date>2026-09-09T11::11:08</dc:date>
    <dc:language>en-US</dc:language>
    <meta:editing-cycles>1</meta:editing-cycles>
    <meta:editing-duration>PT0S</meta:editing-duration>
    <dc:title>logbooksilkscreen:matlab</dc:title>
  </office:meta>
</office:document-meta>
</file>