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ccec2f26e6572e51887dcf45d75855.png"/>
  <manifest:file-entry manifest:media-type="image/png" manifest:full-path="Pictures/a9dec1390b554bed37958aefb3bc99db.png"/>
  <manifest:file-entry manifest:media-type="image/png" manifest:full-path="Pictures/c014aef1d06c08960b302a6981ab40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erial_techniques:matlab"/>MATERIAL AND TECHNIQUES ===</text:p>
      <text:p text:style-name="Text_20_body"><text:a xlink:type="simple" xlink:href="https://www.britannica.com/topic/list-of-painting-techniques-2000995" text:style-name="Internet_20_link" text:visited-style-name="Visited_20_Internet_20_Link"> Britannica. List of painting techniques</text:a></text:p>
      <text:p text:style-name="Text_20_body">Max Dörner (2009) Malmaterial und seine Verwendung im Bilde. Ed. by Thomas Hoppe. Freiburg: Christophorus. ZHdK-MIZ signature 2150- 112</text:p>
      <text:p text:style-name="Text_20_body">Agathe Jacquillat, Tomi Vollauschek @FL33 (2009) Mode &amp; sold: toys, t-shirts, prints, zines and other stuff. London: Laurence King. ZHdK-MIZ signature 267- 40</text:p>
      <text:p text:style-name="Text_20_body">Taka Nakanishi (2007) A book about special print effects : as printed matter becomes a precious commodity : the invitation to touch makes the product more touching. Hong Kong. ZHdK-MIZ signature 2207- 151</text:p>
      <text:p text:style-name="Text_20_body">Victor Cheung (2015) Print matters: the cutting edge of print. Hong Kong: Viction:ary. ZHdK-MIZ signature 283- 94</text:p>
      <text:p text:style-name="Text_20_body"><text:a xlink:type="simple" xlink:href="https://blog.zhdk.ch/werkstattlehre/" text:style-name="Internet_20_link" text:visited-style-name="Visited_20_Internet_20_Link"> ZHdK Workshops</text:a></text:p>
      <text:h text:style-name="Heading_20_3" text:outline-level="3"><text:bookmark-start text:name="__RefHeading___mixed_media_techniques_1"/><text:bookmark-start text:name="mixed_media_techniques"/>MIXED MEDIA TECHNIQUES<text:bookmark-end text:name="__RefHeading___mixed_media_techniques_1"/><text:bookmark-end text:name="mixed_media_techniques"/></text:h>
      <text:p text:style-name="Text_20_body">Information found on the web. Click on images to access websource.<text:line-break/>
<draw:a xlink:type="simple" xlink:href="https://artful-kids.com/blog/2012/02/02/paint-with-bubbles-3-ways/"><draw:frame draw:style-name="media" draw:name="0" text:anchor-type="as-char" draw:z-index="0" svg:width="5.2916666666667cm" style:rel-width="100%" svg:height="3.952380952381cm" style:rel-height="scale"><draw:image xlink:href="Pictures/07ccec2f26e6572e51887dcf45d75855.png" xlink:type="simple" xlink:show="embed" xlink:actuate="onLoad"/></draw:frame></draw:a>
<draw:a xlink:type="simple" xlink:href="https://www.diynetwork.com/how-to/skills-and-know-how/painting/how-to-create-decorative-paint-techniques/{{:material_techniques:dripples.png?200"><draw:frame draw:style-name="media" draw:name="1" text:anchor-type="as-char" draw:z-index="1" svg:width="5.2916666666667cm" style:rel-width="100%" svg:height="3.9777904328018cm" style:rel-height="scale"><draw:image xlink:href="Pictures/a9dec1390b554bed37958aefb3bc99db.png" xlink:type="simple" xlink:show="embed" xlink:actuate="onLoad"/></draw:frame></draw:a>
<draw:a xlink:type="simple" xlink:href="https://artful-kids.com/blog/2012/02/02/paint-with-bubbles-3-ways/"><draw:frame draw:style-name="media" draw:name="2" text:anchor-type="as-char" draw:z-index="2" svg:width="5.2916666666667cm" style:rel-width="100%" svg:height="3.9795405111474cm" style:rel-height="scale"><draw:image xlink:href="Pictures/c014aef1d06c08960b302a6981ab4065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3:26</meta:creation-date>
    <dc:creator>Generated</dc:creator>
    <dc:date>2026-09-09T10::23:26</dc:date>
    <dc:language>en-US</dc:language>
    <meta:editing-cycles>1</meta:editing-cycles>
    <meta:editing-duration>PT0S</meta:editing-duration>
    <dc:title>material_techniques:matlab</dc:title>
  </office:meta>
</office:document-meta>
</file>