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ab81ebeccb9058956cdfcd884f44a1.jpg"/>
  <manifest:file-entry manifest:media-type="image/jpeg" manifest:full-path="Pictures/78859058bd86b25d25fd3eff7e4043eb.jpg"/>
  <manifest:file-entry manifest:media-type="image/jpeg" manifest:full-path="Pictures/9afe8022cdc2ab0c183c0c981a96ae35.jpg"/>
  <manifest:file-entry manifest:media-type="image/jpeg" manifest:full-path="Pictures/f2843aba57a7b80b7260f05e2b6f7728.jpg"/>
  <manifest:file-entry manifest:media-type="image/jpeg" manifest:full-path="Pictures/949dfc65fcfb5a21117b5859da097c67.jpg"/>
  <manifest:file-entry manifest:media-type="image/jpeg" manifest:full-path="Pictures/bf61da05c0cd9dfdcf8792be5e0da46e.jpg"/>
  <manifest:file-entry manifest:media-type="image/jpeg" manifest:full-path="Pictures/4d9c5c85cdb2d173c238842bb8616559.jpg"/>
  <manifest:file-entry manifest:media-type="image/jpeg" manifest:full-path="Pictures/b26b5693686fdb0effbc1ddd511bcfef.jpg"/>
  <manifest:file-entry manifest:media-type="image/jpeg" manifest:full-path="Pictures/d7fe1070c18a7a38b6bb74bbc066ba0a.jpg"/>
  <manifest:file-entry manifest:media-type="image/jpeg" manifest:full-path="Pictures/46897e3de57dd6ec50ad6d5897b23ec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lab:esther_schena"/><text:bookmark-start text:name="__RefHeading___esther_schena_1"/><text:bookmark-start text:name="esther_schena"/>Esther Schena<text:bookmark-end text:name="__RefHeading___esther_schena_1"/><text:bookmark-end text:name="esther_schena"/></text:h>
      <text:p text:style-name="Text_20_body"><text:span text:style-name="Emphasis">Spring semester 2018</text:span></text:p>
      <text:p text:style-name="Text_20_body"><text:span text:style-name="Strong_20_Emphasis">Planning – lithography production 17—19 April</text:span></text:p>
      <text:p text:style-name="Text_20_body">I like the Idea of Kathrin. I was also thinking on some similar procedure of printing different 
images with the same topic on top of each other or as a collage. I selected this work of Li Songsong, 
(a Chinese Artist) as Inspiration. Check more of his paintings.</text:p>
      <text:p text:style-name="Text_20_body">Li Songsong 
Dominique: <text:a xlink:type="simple" xlink:href="https://www.artsy.net/artwork/li-songsong-dog-walking-ii" text:style-name="Internet_20_link" text:visited-style-name="Visited_20_Internet_20_Link"> Li Songsong</text:a>; and see also <text:a xlink:type="simple" xlink:href="https://www.peterhalley.com/new-page-2/" text:style-name="Internet_20_link" text:visited-style-name="Visited_20_Internet_20_Link">Peter Halley</text:a></text:p>
      <text:p text:style-name="Text_20_body">proposal example for lithographie
<draw:frame draw:style-name="media" draw:name="0" text:anchor-type="as-char" draw:z-index="0" svg:width="10.583333333333cm" svg:height="9.5070621468927cm"><draw:image xlink:href="Pictures/b2ab81ebeccb9058956cdfcd884f44a1.jpg" xlink:type="simple" xlink:show="embed" xlink:actuate="onLoad"/></draw:frame></text:p>
      <text:p text:style-name="Text_20_body">inspiration image for wall drawing
<draw:frame draw:style-name="media" draw:name="1" text:anchor-type="as-char" draw:z-index="1" svg:width="10.583333333333cm" svg:height="7.064375cm"><draw:image xlink:href="Pictures/78859058bd86b25d25fd3eff7e4043eb.jpg" xlink:type="simple" xlink:show="embed" xlink:actuate="onLoad"/></draw:frame></text:p>
      <text:p text:style-name="Text_20_body">I also could imagine that we cold work with simple forms for example rectangles. Put them
together as an architectural peace. That would also give a link to our work on the wall.</text:p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  <text:p text:style-name="Text_20_body">Esther Schena, Silkscreen on window, 
made at praxis seminar on 9th of april 2018:</text:p>
      <text:h text:style-name="Heading_20_1" text:outline-level="1"><text:bookmark-start text:name="__RefHeading___NoTitle_3"/><text:bookmark-start text:name="section1"/><text:bookmark-end text:name="__RefHeading___NoTitle_3"/><text:bookmark-end text:name="section1"/></text:h>
      <text:p text:style-name="Text_20_body"><draw:frame draw:style-name="media" draw:name="2" text:anchor-type="as-char" draw:z-index="2" svg:width="10.583333333333cm" svg:height="15.875cm"><draw:image xlink:href="Pictures/9afe8022cdc2ab0c183c0c981a96ae35.jpg" xlink:type="simple" xlink:show="embed" xlink:actuate="onLoad"/></draw:frame></text:p>
      <text:p text:style-name="Text_20_body">Silkscreen with Moltofill (a paste to fill and fix holes on walls). <text:line-break/>
Dominique: Cool!</text:p>
      <text:p text:style-name="Text_20_body"><draw:frame draw:style-name="media" draw:name="3" text:anchor-type="as-char" draw:z-index="3" svg:width="10.583333333333cm" svg:height="7.0584005376344cm"><draw:image xlink:href="Pictures/f2843aba57a7b80b7260f05e2b6f7728.jpg" xlink:type="simple" xlink:show="embed" xlink:actuate="onLoad"/></draw:frame>
<draw:frame draw:style-name="media" draw:name="4" text:anchor-type="as-char" draw:z-index="4" svg:width="10.583333333333cm" svg:height="7.0555555555556cm"><draw:image xlink:href="Pictures/949dfc65fcfb5a21117b5859da097c67.jpg" xlink:type="simple" xlink:show="embed" xlink:actuate="onLoad"/></draw:frame>
<draw:frame draw:style-name="media" draw:name="5" text:anchor-type="as-char" draw:z-index="5" svg:width="10.583333333333cm" svg:height="15.247055555556cm"><draw:image xlink:href="Pictures/bf61da05c0cd9dfdcf8792be5e0da46e.jpg" xlink:type="simple" xlink:show="embed" xlink:actuate="onLoad"/></draw:frame>
<draw:frame draw:style-name="media" draw:name="6" text:anchor-type="as-char" draw:z-index="6" svg:width="10.583333333333cm" svg:height="7.1408424908425cm"><draw:image xlink:href="Pictures/4d9c5c85cdb2d173c238842bb8616559.jpg" xlink:type="simple" xlink:show="embed" xlink:actuate="onLoad"/></draw:frame></text:p>
      <text:p text:style-name="Text_20_body">Silkscrenn with Vaseline creme. Just try out how fat react and change on different papers.</text:p>
      <text:p text:style-name="Text_20_body"><draw:frame draw:style-name="media" draw:name="7" text:anchor-type="as-char" draw:z-index="7" svg:width="10.583333333333cm" svg:height="7.0555555555556cm"><draw:image xlink:href="Pictures/b26b5693686fdb0effbc1ddd511bcfef.jpg" xlink:type="simple" xlink:show="embed" xlink:actuate="onLoad"/></draw:frame>
<draw:frame draw:style-name="media" draw:name="8" text:anchor-type="as-char" draw:z-index="8" svg:width="10.583333333333cm" svg:height="7.0555555555556cm"><draw:image xlink:href="Pictures/d7fe1070c18a7a38b6bb74bbc066ba0a.jpg" xlink:type="simple" xlink:show="embed" xlink:actuate="onLoad"/></draw:frame></text:p>
      <text:p text:style-name="Horizontal_20_Line"/>
      <text:p text:style-name="Text_20_body"><text:span text:style-name="Emphasis">Autumn semester 2017</text:span></text:p>
      <text:p text:style-name="Text_20_body">On the way to find the painting in the printing tecnic of silkscreen.
Experiments with colors.</text:p>
      <text:p text:style-name="Text_20_body"><text:a xlink:type="simple" xlink:href="https://wiki.zhdk.ch/matlab/lib/exe/fetch.php?media=estherschena3.jpg" text:style-name="Internet_20_link" text:visited-style-name="Visited_20_Internet_20_Link">estherschena3.jpg</text:a>
<draw:frame draw:style-name="media" draw:name="9" text:anchor-type="as-char" draw:z-index="9" svg:width="129.54cm" svg:height="86.36cm"><draw:image xlink:href="Pictures/46897e3de57dd6ec50ad6d5897b23ec1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30:15</meta:creation-date>
    <dc:creator>Generated</dc:creator>
    <dc:date>2026-09-09T10::30:15</dc:date>
    <dc:language>en-US</dc:language>
    <meta:editing-cycles>1</meta:editing-cycles>
    <meta:editing-duration>PT0S</meta:editing-duration>
    <dc:title>matlab:esther_schena</dc:title>
  </office:meta>
</office:document-meta>
</file>