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153df55c74f92a9f32bb95574f3f1c.jpg"/>
  <manifest:file-entry manifest:media-type="image/jpeg" manifest:full-path="Pictures/41a454c6a45beb09ba9260be7968e3ed.jpg"/>
  <manifest:file-entry manifest:media-type="image/jpeg" manifest:full-path="Pictures/9915983535d9882bb24292b8420ac9ff.jpg"/>
  <manifest:file-entry manifest:media-type="image/jpeg" manifest:full-path="Pictures/67019450710265a3e963e49266a701ec.jpg"/>
  <manifest:file-entry manifest:media-type="image/jpeg" manifest:full-path="Pictures/62c283f847e041f5f33264b8e1fbca03.jpg"/>
  <manifest:file-entry manifest:media-type="image/jpeg" manifest:full-path="Pictures/b83ac9ed6f505a6a20d8b63f16f74038.jpg"/>
  <manifest:file-entry manifest:media-type="image/jpeg" manifest:full-path="Pictures/b992b740e9a3c7fa6879563d496ae35d.jpg"/>
  <manifest:file-entry manifest:media-type="image/jpeg" manifest:full-path="Pictures/50a7aa45a926e4c51231ed3f2b782ea3.jpg"/>
  <manifest:file-entry manifest:media-type="image/jpeg" manifest:full-path="Pictures/926efcc452b36a5865c2c6693aa8ed08.jpg"/>
  <manifest:file-entry manifest:media-type="image/jpeg" manifest:full-path="Pictures/627f4b5dfbf18da715db5766aed8c8f0.jpg"/>
  <manifest:file-entry manifest:media-type="image/jpeg" manifest:full-path="Pictures/fc9682f2e05ce3906057aa1365252c69.jpg"/>
  <manifest:file-entry manifest:media-type="image/jpeg" manifest:full-path="Pictures/f1f47627d4a97079de678c1d11416978.jpg"/>
  <manifest:file-entry manifest:media-type="image/jpeg" manifest:full-path="Pictures/ae9e32e7cd5134d964c68a91083e1c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gianluca_trifilo"/>HS18</text:span><text:line-break/></text:p>
      <text:p text:style-name="Text_20_body"><text:span text:style-name="Strong_20_Emphasis">FS18</text:span><text:line-break/></text:p>
      <text:p text:style-name="Text_20_body">Ornament_v3.5.1</text:p>
      <text:p text:style-name="Text_20_body"><draw:frame draw:style-name="medialeft" draw:name="Ornament_v3.5.1 Legend" text:anchor-type="paragraph" draw:z-index="0" svg:width="75.009375cm" style:rel-width="100%"><draw:text-box><text:p text:style-name="legendcenter"><draw:frame draw:style-name="medialeft" draw:name="Ornament_v3.5.1" text:anchor-type="paragraph" draw:z-index="0" svg:width="75.009375cm" style:rel-width="100%" svg:height="75.009375cm" style:rel-height="scale"><draw:image xlink:href="Pictures/de153df55c74f92a9f32bb95574f3f1c.jpg" xlink:type="simple" xlink:show="embed" xlink:actuate="onLoad"/></draw:frame>Ornament_v3.5.1</text:p></draw:text-box></draw:frame></text:p>
      <text:p text:style-name="Text_20_body">Ornament_v3.4.1</text:p>
      <text:p text:style-name="Text_20_body"><draw:frame draw:style-name="medialeft" draw:name="Ornament_v3.4.1 Legend" text:anchor-type="paragraph" draw:z-index="0" svg:width="75.009375cm" style:rel-width="100%"><draw:text-box><text:p text:style-name="legendcenter"><draw:frame draw:style-name="medialeft" draw:name="Ornament_v3.4.1" text:anchor-type="paragraph" draw:z-index="1" svg:width="75.009375cm" style:rel-width="100%" svg:height="75.009375cm" style:rel-height="scale"><draw:image xlink:href="Pictures/41a454c6a45beb09ba9260be7968e3ed.jpg" xlink:type="simple" xlink:show="embed" xlink:actuate="onLoad"/></draw:frame>Ornament_v3.4.1</text:p></draw:text-box></draw:frame></text:p>
      <text:p text:style-name="Text_20_body">Ornament_v3.3.4</text:p>
      <text:p text:style-name="Text_20_body"><draw:frame draw:style-name="medialeft" draw:name="Ornament_v3.3.4 Legend" text:anchor-type="paragraph" draw:z-index="0" svg:width="75.009375cm" style:rel-width="100%"><draw:text-box><text:p text:style-name="legendcenter"><draw:frame draw:style-name="medialeft" draw:name="Ornament_v3.3.4" text:anchor-type="paragraph" draw:z-index="2" svg:width="75.009375cm" style:rel-width="100%" svg:height="75.009375cm" style:rel-height="scale"><draw:image xlink:href="Pictures/9915983535d9882bb24292b8420ac9ff.jpg" xlink:type="simple" xlink:show="embed" xlink:actuate="onLoad"/></draw:frame>Ornament_v3.3.4</text:p></draw:text-box></draw:frame></text:p>
      <text:p text:style-name="Text_20_body"><text:span text:style-name="Plugin_Wrap_Span_Highlighted">Ornament_v3.3.3</text:span></text:p>
      <text:p text:style-name="Text_20_body"><draw:frame draw:style-name="medialeft" draw:name="Ornament_v3.3.3 Legend" text:anchor-type="paragraph" draw:z-index="0" svg:width="75.009375cm" style:rel-width="100%"><draw:text-box><text:p text:style-name="legendcenter"><draw:frame draw:style-name="medialeft" draw:name="Ornament_v3.3.3" text:anchor-type="paragraph" draw:z-index="3" svg:width="75.009375cm" style:rel-width="100%" svg:height="75.009375cm" style:rel-height="scale"><draw:image xlink:href="Pictures/67019450710265a3e963e49266a701ec.jpg" xlink:type="simple" xlink:show="embed" xlink:actuate="onLoad"/></draw:frame>Ornament_v3.3.3</text:p></draw:text-box></draw:frame></text:p>
      <text:p text:style-name="Text_20_body">Ornament_v3.3.1</text:p>
      <text:p text:style-name="Text_20_body"><draw:frame draw:style-name="medialeft" draw:name="Ornament_v3.3.1 Legend" text:anchor-type="paragraph" draw:z-index="0" svg:width="75.009375cm" style:rel-width="100%"><draw:text-box><text:p text:style-name="legendcenter"><draw:frame draw:style-name="medialeft" draw:name="Ornament_v3.3.1" text:anchor-type="paragraph" draw:z-index="4" svg:width="75.009375cm" style:rel-width="100%" svg:height="75.009375cm" style:rel-height="scale"><draw:image xlink:href="Pictures/62c283f847e041f5f33264b8e1fbca03.jpg" xlink:type="simple" xlink:show="embed" xlink:actuate="onLoad"/></draw:frame>Ornament_v3.3.1</text:p></draw:text-box></draw:frame></text:p>
      <text:p text:style-name="Horizontal_20_Line"/>
      <text:p text:style-name="Text_20_body"># WaveFront *.obj file
mtllib ./2017_Erikastrasse_v2.0.mtl</text:p>
      <text:p text:style-name="Text_20_body">v -28.82670783996582 0.05190262570977 -9.89459133148193
v -30.33360481262207 0.05190262570977 -9.91219329833984
v 32.90450286865234 -0.00909825693816 -6.85613918304443
v 8.08530426025391 0.00290164770558 23.08704566955566
v 22.77015495300293 -0.0450979731977 -11.3099365234375
v 19.9964542388916 15.45290184020996 -21.28033065795898
v 24.3071403503418 22.38490104675293 -16.4830379486084
v 18.91178703308105 17.59090232849121 13.3046817779541
v 23.7528133392334 22.97290229797363 -16.04573440551758
v 29.75464630126953 18.18790245056152 12.59357452392578
v -7.2409987449646 0.05190262570977 -14.19407653808594
v -30.31892585754395 17.59390258789062 -11.41157341003418
v 29.11911582946777 2.95090270042419 17.19599914550781
v 26.17046737670898 22.38490104675293 5.24051284790039
v 19.99660682678223 -0.0450979731977 -21.25471878051758
v -17.41320610046387 15.26190185546875 22.6865234375
v 19.97165870666504 -0.0450979731977 -18.43324089050293
v 23.74087142944336 22.97290229797363 -16.89947891235352
v -17.4071216583252 16.60090255737305 22.05365753173828
v -7.2409987449646 -0.09209772199392 -14.19407653808594
v 7.60956430435181 14.99290180206299 13.2451286315918
v -7.30921840667725 15.26090240478516 22.84267616271973
v -21.9063663482666 20.05290222167969 -9.81495666503906
v 28.81287574768066 21.80290222167969 -7.48029041290283
v -19.81485939025879 23.26190185546875 19.37750244140625
v 21.56226921081543 19.55890274047852 -16.57387733459473
v 26.71990013122559 23.23990249633789 5.92536640167236
v 27.17070007324219 22.38490104675293 -1.16428828239441
v 23.74087142944336 21.80790138244629 -16.89947891235352
v 10.22087669372559 15.43790149688721 -21.41547966003418
v 10.22087669372559 -0.09209772199392 -21.41547966003418
v -7.03043556213379 0.00690260948613 13.00611400604248
v 28.14211845397949 17.99190139770508 23.40337944030762
v 25.85782051086426 22.08990097045898 5.19130039215088
v -16.82887268066406 -0.09609719365835 -9.7562427520752
v -28.79191970825195 18.55790138244629 -13.45234394073486
v 22.65165901184082 -0.0450979731977 -11.46103572845459
v -19.80138969421387 23.26190185546875 17.9370059967041
v 19.99660682678223 18.01490211486816 -21.25471878051758
v -19.81485939025879 25.30390167236328 19.37750244140625
v -16.66946220397949 23.26190185546875 -9.73735237121582
v 15.0651741027832 17.69290161132812 13.359694480896
v -7.15120553970337 -0.09609719365835 12.99839973449707
v 14.99480533599854 -0.00909825693816 18.23687934875488
v 19.81609153747559 -0.00909825693816 12.60198402404785
v 25.76649284362793 22.08990097045898 5.77609920501709
v 23.04984092712402 -0.00909825693816 -7.86915349960327
v 26.07913970947266 22.38490104675293 5.8253116607666
v -27.55063629150391 23.26190185546875 10.37440872192383
v 29.75464630126953 -0.00909825693816 12.59357452392578
v -7.28543901443481 17.19190216064453 15.43227195739746
v -17.4071216583252 15.26190185546875 22.05365753173828
v -7.0306224822998 -0.09609719365835 13.00111865997314
v -32.14173126220703 3.07990193367004 -0.31243950128555
v 30.92424583435059 2.8829026222229 5.72735691070557
v 19.97165870666504 17.94690132141113 -18.43324089050293
v 23.25329399108887 17.41990280151367 -10.69106578826904
v 25.00178718566895 22.25790214538574 11.84091377258301
v 33.6566162109375 17.41990280151367 -6.86169958114624
v 26.81122779846191 23.23990249633789 5.34056758880615
v -27.60094261169434 23.26190185546875 15.73718452453613
v 10.07841014862061 -0.09209772199392 -11.58379077911377
v 17.25150680541992 -0.00909825693816 18.41292190551758
v -6.95034742355347 0.05190262570977 -11.8520622253418
v -16.66946220397949 0.05190262570977 -9.73735237121582
v -23.39083862304688 24.50890159606934 7.67112588882446
v 28.14211845397949 2.93790292739868 23.40337944030762
v 7.60956430435181 0.00290164770558 13.2451286315918
v -7.09295320510864 0.05190262570977 -11.85496425628662
v -7.15120553970337 14.97590160369873 12.99839973449707
v -31.87532997131348 -0.09609719365835 -9.92990016937256
v -28.82670783996582 18.55790138244629 -9.89459133148193
v -30.33360481262207 23.26190185546875 -9.91219329833984
v 14.99480533599854 0.00290164770558 18.23687934875488
v 28.17226219177246 -0.0450979731977 -7.5817494392395
v 19.82134246826172 17.60290145874023 12.56556415557861
v -30.5053653717041 23.26190185546875 15.70991992950439
v 10.15306949615479 19.55890274047852 -16.71150970458984
v -17.29317092895508 25.78390121459961 10.47061729431152
v 8.17744636535645 19.55890274047852 18.2732982635498
v 22.65165901184082 17.56390190124512 -11.46103572845459
v 23.04984092712402 17.63790130615234 -7.86915349960327
v 18.72806549072266 17.41990280151367 13.11117744445801
v -26.85006332397461 17.59390258789062 -13.43310737609863
v 8.08530426025391 15.25590229034424 23.08704566955566
v 15.02138233184814 -0.00909825693816 16.37400436401367
v -27.55063629150391 25.78390121459961 10.37440872192383
v -17.41320610046387 -0.09609719365835 22.6865234375
v -17.41320610046387 23.26190185546875 22.6865234375
v 19.56112861633301 17.41990280151367 -11.34788703918457
v -7.2409987449646 17.14490127563477 -14.19407653808594
v -16.82887268066406 17.59390258789062 -9.7562427520752
v 19.65986061096191 17.41990280151367 12.32960414886475
v -30.61583137512207 0.05190262570977 -11.41434288024902
v -7.0306224822998 16.60090255737305 13.00111865997314
v -7.3108983039856 15.26190185546875 23.45396041870117
v -6.95933675765991 17.59390258789062 -9.58133411407471
v 26.81122779846191 21.80290222167969 5.34056758880615
v -31.87532997131348 23.26190185546875 -9.92990016937256
v 19.95462799072266 19.55890274047852 -16.59353828430176
v -30.53899955749512 25.30390167236328 19.27703285217285
v 15.0648078918457 17.73190116882324 13.4037389755249
v -24.37325859069824 23.9619026184082 7.55436134338379
v -27.62111473083496 25.78390121459961 17.86380577087402
v 35.15343856811523 -0.0450979731977 -21.14341926574707
v 22.00752639770508 19.52490234375 11.96489334106445
v -30.61583137512207 17.59390258789062 -11.41434288024902
v 24.0632209777832 22.38490104675293 18.74136924743652
v 20.39399909973145 -0.00909825693816 8.87592887878418
v -26.8851432800293 20.05290222167969 -9.87254428863525
v 28.08691024780273 -0.00909825693816 -7.59498691558838
v 29.55192565917969 22.38490104675293 -16.41953659057617
v -7.28543901443481 16.60090255737305 15.43227195739746
v 28.14211845397949 -0.00909825693816 23.40337944030762
v 17.25242233276367 -0.00909825693816 18.35685157775879
v 23.2900333404541 21.3429012298584 -16.89211654663086
v 26.9486026763916 22.08990097045898 -1.79767310619354
v -21.27226066589355 3.35190176963806 16.8325138092041
v -7.22158861160278 -0.09209772199392 -16.92228317260742
v -17.30101013183594 -0.09609719365835 10.75490665435791
v 10.15306949615479 -0.09209772199392 -16.71150970458984
v 19.45110511779785 17.41990280151367 -19.04111289978027
v 17.22389602661133 -0.00909825693816 20.31266021728516
v -7.29435396194458 19.55890274047852 18.03360176086426
v -30.29911422729492 18.55790138244629 -13.46713066101074
v 19.93731117248535 17.85690116882324 -14.66996479034424
v 28.0056037902832 -0.00909825693816 -7.08521175384521
v 17.18205261230469 17.92790222167969 23.23403549194336
v 10.22981262207031 14.91290187835693 -22.01462554931641
v -7.09295320510864 -0.09209772199392 -11.85496425628662
v 7.61602973937988 14.7149019241333 12.94007778167725
v 28.16348838806152 -0.00909825693816 23.26769256591797
v -10.68858337402344 2.9359016418457 22.79507064819336
v 8.17744636535645 0.00290164770558 18.2732982635498
v 7.51293802261353 0.00290164770558 18.0406379699707
v -30.53899955749512 23.26190185546875 19.27703285217285
v -7.3066258430481 15.26190185546875 22.14830017089844
v 18.78477668762207 17.6809024810791 13.40367126464844
v 20.39399909973145 17.59890174865723 8.87592887878418
v 28.08691024780273 -0.0450979731977 -7.59498691558838
v 21.85663414001465 19.52490234375 12.93377113342285
v 25.85782051086426 23.23990249633789 5.19130039215088
v 28.0056037902832 -0.0450979731977 -7.08521175384521
v -17.85902976989746 2.92390179634094 22.68274688720703
v -7.18806123733521 -0.09209772199392 -21.66540718078613
v 28.16348838806152 18.12090110778809 23.26769256591797
v -7.15120553970337 0.00690260948613 12.99839973449707
v 27.90278625488281 23.23990249633789 -1.64903426170349
v 14.73020553588867 17.41990280151367 13.04933166503906
v 23.30212211608887 21.3429012298584 -16.03977584838867
v -7.3066258430481 16.60090255737305 22.14830017089844
v -7.15689897537231 -0.09609719365835 15.43369770050049
v -30.29911422729492 17.59390258789062 -13.46713066101074
v 17.18205261230469 15.24990177154541 23.23403549194336
v 8.08530426025391 0.00690260948613 23.08704566955566
v 25.13747406005859 22.38490104675293 11.86228466033936
v -22.85408782958984 23.26190185546875 9.61311912536621
v -7.09209728240967 -0.09209772199392 -14.18340396881104
v -32.78285217285156 3.09690284729004 22.44902801513672
v 10.07841014862061 15.01990222930908 -11.58379077911377
v 2.84417128562927 3.06990194320679 23.00707817077637
v -23.40885543823242 24.57890129089355 9.60813331604004
v -7.01511907577515 16.60090255737305 10.85125732421875
v 7.51293802261353 0.00690260948613 18.0406379699707
v 18.78477668762207 -0.00909825693816 13.40367126464844
v 27.85961723327637 23.23990249633789 -7.63096284866333
v -7.18806123733521 17.59390258789062 -21.66540718078613
v 18.91681098937988 19.55890274047852 18.43864250183105
v 28.90464782714844 23.23990249633789 -8.06930732727051
v -7.09209728240967 0.05190262570977 -14.18340396881104
v -32.78285217285156 23.26190185546875 22.44902801513672
v 19.90901374816895 -0.0450979731977 -11.49191665649414
v -6.95034742355347 -0.09209772199392 -11.8520622253418
v 17.22389602661133 17.86090087890625 20.31266021728516
v 29.84665679931641 18.10490226745605 12.59755802154541
v 22.81832695007324 17.41990280151367 -7.90557479858398
v 10.0770959854126 14.91290187835693 -11.46305847167969
v -17.30101013183594 25.78390121459961 10.75490665435791
v 32.79065322875977 -0.0450979731977 -6.85530853271484
v 29.84665679931641 -0.00909825693816 12.59755802154541
v -6.91754293441772 15.40390205383301 -21.6618595123291
v -26.8851432800293 17.59390258789062 -9.87254428863525
v 15.0651741027832 0.00290164770558 13.359694480896
v -16.82887268066406 0.05190262570977 -9.7562427520752
v 25.13747406005859 -0.00909825693816 11.86228466033936
v 26.71990013122559 21.80290222167969 5.92536640167236
v -24.09997749328613 24.57890129089355 9.60161876678467
v -30.46612167358398 0.05190262570977 -21.92354583740234
v 22.77015495300293 17.41990280151367 -11.3099365234375
v 15.02138233184814 17.73490142822266 16.37400436401367
v 28.0056037902832 22.30290222167969 -7.08521175384521
v -17.36864471435547 16.60090255737305 17.9601993560791
v 8.18174076080322 0.00690260948613 18.04978561401367
v -7.15689897537231 16.60090255737305 15.43369770050049
v 28.83744239807129 17.41990280151367 24.01255989074707
v -30.46612167358398 17.59390258789062 -21.92354583740234
v 15.0651741027832 -0.00909825693816 13.359694480896
v 16.7201099395752 17.35490226745605 20.87117195129395
v 19.9964542388916 -0.0450979731977 -21.28033065795898
v -30.33360481262207 18.55790138244629 -9.91219329833984
v 23.34883689880371 17.41990280151367 -11.30243968963623
v 23.30212211608887 22.97290229797363 -16.03977584838867
v -24.37325859069824 23.26190185546875 7.55436134338379
v 19.9109058380127 17.78590202331543 -11.72634983062744
v 25.00178718566895 -0.00909825693816 11.84091377258301
v -7.28543901443481 0.00690260948613 15.43227195739746
v 19.40927696228027 17.41990280151367 -21.90373611450195
v 17.18205261230469 -0.00909825693816 23.23403549194336
v -28.82670783996582 17.59390258789062 -9.89459133148193
v 18.91178703308105 -0.00909825693816 13.3046817779541
v 7.60956430435181 0.00690260948613 13.2451286315918
v 17.18205261230469 0.00290164770558 23.23403549194336
v -21.87180328369141 17.59390258789062 -13.38410758972168
v 19.82134246826172 -0.00909825693816 12.56556415557861
v -7.15689897537231 0.00690260948613 15.43369770050049
v 28.08691024780273 22.30490112304688 -7.59498691558838
v -6.91754293441772 -0.09209772199392 -21.6618595123291
v 32.79065322875977 18.18790245056152 -6.85530853271484
v 14.99480533599854 19.4309024810791 18.23687934875488
v 35.15343856811523 2.76490187644958 -21.14341926574707
v -7.01511907577515 -0.09609719365835 10.85125732421875
v 27.90278625488281 21.80290222167969 -1.64903426170349
v -23.40885543823242 23.95790100097656 9.60813331604004
v -30.33360481262207 17.59390258789062 -9.91219329833984
v -27.60094261169434 25.30390167236328 15.73718452453613
v -7.02811527252197 14.7149019241333 12.71342754364014
v -7.03043556213379 -0.09609719365835 13.00611400604248
v 23.34787750244141 17.52390098571777 -10.56949615478516
v 19.90770530700684 14.91290187835693 -11.34416675567627
v -7.18806123733521 15.40390205383301 -21.66540718078613
v 16.74026107788086 19.33890151977539 18.1629524230957
v 20.2037525177002 17.41990280151367 8.84598064422607
v -17.36864471435547 25.78390121459961 17.9601993560791
v 6.85707139968872 3.4869019985199 19.78902244567871
v 20.12651062011719 17.75390243530273 11.67120361328125
v -16.66946220397949 -0.09609719365835 -9.73735237121582
v 17.25242233276367 0.00290164770558 18.35685157775879
v 32.79065322875977 -0.00909825693816 -6.85530853271484
v 23.7528133392334 21.80790138244629 -16.04573440551758
v 19.93731117248535 -0.0450979731977 -14.66996479034424
v 15.0651741027832 14.99190139770508 13.359694480896
v 27.95123863220215 22.08990097045898 -8.21857357025146
v 17.25242233276367 19.50790214538574 18.35685157775879
v -30.31892585754395 0.05190262570977 -11.41157341003418
v 28.17226219177246 -0.00909825693816 -7.5817494392395
v 17.24312019348145 17.99190139770508 23.23476600646973
v 27.81145858764648 21.80290222167969 -1.06423580646515
v -30.33360481262207 -0.09609719365835 -9.91219329833984
v 8.18174076080322 19.35590171813965 18.04978561401367
v 19.81609153747559 17.6179027557373 12.60198402404785
v -7.3108983039856 14.7149019241333 23.45396041870117
v -16.66946220397949 17.59390258789062 -9.73735237121582
v 19.90901374816895 15.04390239715576 -11.49191665649414
v 35.15343856811523 17.94790267944336 -21.14341926574707
v 16.80697822570801 19.35890197753906 15.24845886230469
v -32.29165267944336 3.03190231323242 5.01089572906494
v -21.9063663482666 17.59390258789062 -9.81495666503906
v 22.39999008178711 3.16690254211426 7.20261573791504
v 25.34206008911133 22.25590133666992 9.65195178985596
v 20.00216865539551 14.91290187835693 -21.89616966247559
v -7.09209728240967 17.13690185546875 -14.18340396881104
v -7.2409987449646 17.59390258789062 -14.19407653808594
v -22.85408782958984 23.95790100097656 9.61311912536621
v -7.30921840667725 -0.09609719365835 22.84267616271973
v -30.5053653717041 25.30390167236328 15.70991992950439
v -6.95933675765991 0.05190262570977 -9.58133411407471
v 27.81145858764648 23.23990249633789 -1.06423580646515
v 8.17744636535645 0.00690260948613 18.2732982635498
v -7.09295320510864 15.07590198516846 -11.85496425628662
v 35.13314056396484 -0.0450979731977 -21.01117324829102
v 27.95123863220215 23.23990249633789 -8.21857357025146
v 32.90450286865234 18.0869026184082 -6.85613918304443
v -24.08196067810059 24.50890159606934 7.66461133956909
v -16.99381637573242 23.26190185546875 0.36390605568886
v -6.95034742355347 17.59390258789062 -11.8520622253418
v -7.3066258430481 -0.09609719365835 22.14830017089844
v -28.79191970825195 17.59390258789062 -13.45234394073486
v -16.82887268066406 23.26190185546875 -9.7562427520752
v 23.34787750244141 -0.0450979731977 -10.56949615478516
v 19.95462799072266 -0.0450979731977 -16.59353828430176
v -17.30101013183594 16.60090255737305 10.75490665435791
v 30.6146183013916 17.41990280151367 12.63063621520996
v -24.39188957214355 23.95790100097656 9.59866809844971
v -7.30921840667725 0.00690260948613 22.84267616271973
v 7.51293802261353 19.35690116882324 18.0406379699707
v 23.2900333404541 22.97290229797363 -16.89211654663086
v -7.28543901443481 -0.09609719365835 15.43227195739746
v 15.0648078918457 -0.00909825693816 13.4037389755249
v 22.73946189880371 -0.0450979731977 -21.29349327087402
v 18.71576309204102 19.33890151977539 18.19354629516602
v -32.78285217285156 -0.09609719365835 22.44902801513672
v -17.36864471435547 23.26190185546875 17.9601993560791
v -22.83468055725098 23.26190185546875 7.56818246841431
v 30.38337898254395 2.89890217781067 9.16323852539062
v -7.18466806411743 14.91290187835693 -22.22531700134277
v -16.99381637573242 -0.09609719365835 0.36390605568886
v 17.24312019348145 -0.00909825693816 23.23476600646973
v -7.15689897537231 17.19090270996094 15.43369770050049
v 15.06945514678955 14.71390247344971 13.0551233291626
v 28.81287574768066 23.23990249633789 -7.48029041290283
v 22.73946189880371 17.94790267944336 -21.29349327087402
v 27.26202583312988 22.38490104675293 -1.74908900260925
v 23.34883689880371 8.68790149688721 -11.30243968963623
v -18.31576347351074 3.46190214157104 -11.29683971405029
v 19.95462799072266 -0.09209772199392 -16.59353828430176
v -24.09997749328613 23.95790100097656 9.60161876678467
v 23.04984092712402 -0.0450979731977 -7.86915349960327
v 17.17389106750488 14.7149019241333 23.83255195617676
v -17.4192066192627 15.26190185546875 23.35920906066895
v -7.29435396194458 0.00690260948613 18.03360176086426
v 26.9486026763916 23.23990249633789 -1.79767310619354
v 17.25150680541992 19.55890274047852 18.41292190551758
v 25.76649284362793 23.23990249633789 5.77609920501709
v 19.90901374816895 17.5609016418457 -11.49191665649414
v -19.80138969421387 25.30390167236328 17.9370059967041
v -7.22158861160278 19.55890274047852 -16.92228317260742
v -7.30921840667725 15.26190185546875 22.84267616271973
v 19.9964542388916 -0.09209772199392 -21.28033065795898
v -7.09295320510864 17.59390258789062 -11.85496425628662
v 19.52056503295898 17.41990280151367 -14.18193817138672
v 25.35650062561035 3.07190155982971 -20.92671203613281
v -6.95034742355347 15.07490158081055 -11.8520622253418
v -6.95113277435303 14.91290187835693 -11.6687068939209
v 20.12651062011719 19.41890144348145 11.67120361328125
v -26.85006332397461 20.05290222167969 -13.43310737609863
v 19.9964542388916 17.99090194702148 -21.28033065795898
v 16.67486190795898 17.41990280151367 23.82489776611328
v -7.09209728240967 17.59390258789062 -14.18340396881104
v 32.90450286865234 -0.0450979731977 -6.85613918304443
v 23.25329399108887 -0.0450979731977 -10.69106578826904
v 19.9109058380127 -0.0450979731977 -11.72634983062744
v 26.85727882385254 22.08990097045898 -1.2128723859787
v 8.07358932495117 14.7149019241333 23.69230270385742
v 19.97421264648438 17.75390243530273 12.63993453979492
v 26.85727882385254 23.23990249633789 -1.2128723859787
v 21.61071014404297 22.38490104675293 18.70329666137695
v 14.68429660797119 17.41990280151367 16.02289199829102
v 22.77015495300293 8.68790149688721 -11.3099365234375
v 28.26388549804688 22.38490104675293 -8.16936016082764
v -22.83468055725098 23.9619026184082 7.56818246841431
v -24.08196067810059 23.9619026184082 7.66461133956909
v 28.90464782714844 21.80290222167969 -8.06930732727051
v 23.25329399108887 8.68790149688721 -10.69106578826904
v 19.97421264648438 19.41890144348145 12.63993453979492
v 25.34206008911133 -0.00909825693816 9.65195178985596
v -7.15120553970337 16.60090255737305 12.99839973449707
v -23.39083862304688 23.9619026184082 7.67112588882446
v 18.84073829650879 19.35890197753906 15.27948760986328
v -24.39188957214355 23.26190185546875 9.59866809844971
v -17.29317092895508 -0.09609719365835 10.47061729431152
v -27.62111473083496 25.30390167236328 17.86380577087402
v 35.97378921508789 17.41990280151367 -21.7034969329834
v -21.87180328369141 20.05290222167969 -13.38410758972168
v 12.05645561218262 2.99490284919739 23.1513500213623
v 19.90901374816895 -0.09209772199392 -11.49191665649414
v 33.83940887451172 2.79390263557434 -12.7949914932251
v -7.03043556213379 14.98090171813965 13.00611400604248
v -26.8851432800293 0.05190262570977 -9.87254428863525
v 28.17226219177246 22.38490104675293 -7.5817494392395
v -7.18806123733521 0.05190262570977 -21.66540718078613
v -21.9063663482666 0.05190262570977 -9.81495666503906
v 17.25150680541992 0.00290164770558 18.41292190551758
v 27.85961723327637 22.08990097045898 -7.63096284866333
v 35.13314056396484 18.06990242004395 -21.01117324829102
v -17.29317092895508 23.26190185546875 10.47061729431152
v 8.18174076080322 0.00290164770558 18.04978561401367
# 366 vertices</text:p>
      <text:p text:style-name="Text_20_body">o 2017_Erikastrasse_V1.0
usemtl default
f 10 195 282
f 44 190 86
f 289 254 105
f 164 285 249
f 156 108 10
f 359 218 245
f 315 38 292
f 156 10 218
f 71 73 248
f 268 85 155
f 312 362 243
f 104 315 233
f 217 20 145
f 195 336 327
f 74 366 183
f 248 73 278
f 248 278 35
f 238 272 3
f 156 58 185
f 307 279 140
f 349 157 263
f 205 58 259
f 35 278 41
f 349 263 283
f 197 138 165
f 236 41 296
f 292 19 192
f 200 36 125
f 148 311 267
f 4 74 212
f 360 11 65
f 108 336 195
f 88 89 291
f 322 323 177
f 112 216 359
f 343 303 338
f 7 26 90
f 199 326 301
f 203 349 283
f 185 50 10
f 25 315 40
f 80 85 268
f 132 175 146
f 218 10 282
f 121 31 30
f 258 55 356
f 276 137 264
f 284 85 22
f 2 244 184
f 180 114 50
f 209 200 224
f 185 10 156
f 69 266 65
f 69 64 266
f 129 295 316
f 205 109 345
f 199 289 37
f 80 249 285
f 124 80 285
f 279 37 105
f 176 232 259
f 305 6 100
f 345 259 205
f 264 317 88
f 60 313 27
f 53 163 95
f 310 124 51
f 7 201 112
f 43 95 346
f 124 285 298
f 353 84 325
f 11 262 170
f 152 194 287
f 270 254 364
f 90 201 7
f 62 160 173
f 290 231 243
f 214 76 139
f 283 263 103
f 328 262 319
f 84 213 196
f 324 141 106
f 336 168 327
f 130 322 269
f 119 91 316
f 63 243 115
f 169 271 166
f 105 254 270
f 45 8 250
f 213 252 262
f 114 115 205
f 310 51 206
f 43 221 227
f 269 322 261
f 206 298 215
f 312 290 243
f 23 110 182
f 184 360 65
f 307 140 143
f 344 141 324
f 264 291 120
f 261 177 78
f 287 120 43
f 203 283 103
f 147 70 32
f 340 203 103
f 296 35 236
f 293 203 340
f 208 174 123
f 20 91 119
f 65 252 184
f 140 279 105
f 245 216 359
f 136 25 101
f 235 324 106
f 202 9 286
f 15 326 199
f 263 293 340
f 182 72 209
f 36 325 84
f 157 293 263
f 179 140 105
f 53 95 43
f 48 313 46
f 223 66 162
f 4 366 74
f 347 66 223
f 119 230 145
f 145 230 181
f 31 181 30
f 110 72 182
f 72 200 209
f 121 30 78
f 71 248 296
f 215 298 70
f 121 160 62
f 279 57 330
f 245 218 238
f 36 84 277
f 43 346 194
f 275 319 97
f 186 27 48
f 135 249 285
f 235 334 344
f 353 213 84
f 215 70 147
f 13 294 258
f 94 12 107
f 88 317 16
f 248 35 296
f 23 257 213
f 167 196 213
f 353 110 23
f 187 223 162
f 306 223 187
f 72 110 325
f 32 357 211
f 164 249 193
f 244 12 94
f 257 182 361
f 155 85 284
f 173 160 322
f 173 322 130
f 23 213 353
f 310 22 124
f 169 166 300
f 36 277 153
f 202 239 9
f 238 218 272
f 91 261 316
f 243 219 312
f 120 71 296
f 50 114 205
f 13 354 67
f 197 165 115
f 291 71 120
f 359 191 259
f 211 357 21
f 264 137 317
f 165 8 210
f 331 314 204
f 158 269 261
f 277 84 196
f 15 56 39
f 284 22 310
f 188 107 196
f 150 239 202
f 116 150 202
f 305 100 253
f 264 120 287
f 287 43 152
f 231 290 255
f 120 221 43
f 61 49 77
f 25 292 38
f 74 219 237
f 153 277 196
f 153 107 12
f 136 171 25
f 190 219 231
f 188 196 360
f 130 269 158
f 114 246 297
f 187 162 66
f 365 274 49
f 36 153 125
f 213 262 167
f 73 274 278
f 52 309 137
f 20 261 91
f 116 202 286
f 168 290 312
f 29 286 18
f 113 19 151
f 158 261 20
f 330 338 5
f 116 286 29
f 343 338 330
f 188 244 94
f 13 258 354
f 40 315 351
f 183 241 74
f 31 355 62
f 141 344 334
f 290 168 348
f 226 357 131
f 112 218 59
f 70 298 357
f 94 107 188
f 80 249 134
f 50 10 175
f 319 262 252
f 318 355 31
f 366 249 135
f 316 261 78
f 359 218 112
f 172 314 331
f 176 191 216
f 9 29 18
f 184 188 360
f 221 281 163
f 239 29 9
f 321 356 220
f 360 196 167
f 366 68 183
f 209 224 1
f 281 19 113
f 281 113 346
f 273 306 187
f 135 285 21
f 180 175 132
f 360 167 262
f 104 233 178
f 237 219 243
f 170 262 328
f 44 197 115
f 242 363 166
f 79 87 178
f 353 325 110
f 180 272 175
f 329 364 272
f 101 40 351
f 242 166 271
f 3 272 180
f 265 101 351
f 51 124 298
f 270 364 329
f 180 238 3
f 130 158 173
f 297 246 128
f 271 169 339
f 149 255 83
f 201 176 216
f 169 342 339
f 120 281 221
f 312 219 80
f 216 191 359
f 112 201 216
f 345 139 109
f 278 274 41
f 231 255 337
f 164 21 285
f 177 229 100
f 78 100 260
f 341 306 273
f 109 139 47
f 136 77 171
f 77 49 99
f 207 112 352
f 7 112 207
f 69 319 64
f 111 191 216
f 185 205 58
f 156 259 58
f 135 21 68
f 132 33 114
f 347 341 273
f 31 30 318
f 235 344 324
f 347 273 66
f 184 244 188
f 171 77 99
f 97 319 252
f 179 272 218
f 242 271 339
f 73 49 274
f 249 131 285
f 329 272 179
f 75 218 359
f 75 216 140
f 165 45 115
f 171 89 25
f 43 194 152
f 287 194 113
f 300 342 169
f 322 177 261
f 276 113 151
f 50 175 180
f 287 113 276
f 137 19 52
f 267 311 335
f 60 142 313
f 207 26 7
f 117 332 335
f 245 111 216
f 92 213 257
f 117 335 311
f 355 160 62
f 89 292 25
f 318 6 305
f 333 308 80
f 86 190 102
f 359 216 75
f 49 73 99
f 214 139 109
f 115 45 205
f 208 115 114
f 24 342 300
f 215 32 211
f 68 21 241
f 134 249 366
f 137 309 96
f 65 97 252
f 359 300 166
f 177 100 78
f 359 166 363
f 346 113 194
f 163 346 95
f 163 281 346
f 345 139 259
f 24 300 359
f 288 102 42
f 87 104 178
f 140 191 143
f 279 228 57
f 197 42 138
f 32 215 147
f 311 148 302
f 329 179 105
f 151 19 137
f 158 20 217
f 280 56 17
f 221 163 53
f 173 158 62
f 49 79 365
f 80 124 251
f 86 102 288
f 312 154 362
f 4 154 85
f 68 241 183
f 62 158 31
f 350 79 120
f 249 299 131
f 31 158 217
f 343 57 303
f 212 154 4
f 63 123 174
f 100 56 280
f 80 251 333
f 112 59 352
f 127 82 191
f 115 243 219
f 47 82 127
f 172 199 37
f 119 316 230
f 303 57 201
f 83 255 348
f 360 262 11
f 297 128 208
f 127 111 238
f 249 268 193
f 148 222 302
f 108 348 336
f 266 97 65
f 219 249 80
f 47 127 345
f 170 328 69
f 61 77 265
f 361 92 257
f 303 189 338
f 168 312 174
f 305 253 355
f 117 311 302
f 312 243 63
f 289 301 254
f 26 56 100
f 17 56 15
f 121 160 78
f 165 138 8
f 5 189 37
f 258 294 55
f 87 79 49
f 280 126 100
f 240 204 126
f 184 92 361
f 120 79 178
f 281 233 192
f 247 222 148
f 26 100 126
f 331 204 240
f 247 148 267
f 187 66 273
f 345 127 238
f 87 225 104
f 224 244 2
f 61 225 49
f 109 47 345
f 219 299 249
f 49 225 87
f 182 209 1
f 37 289 105
f 108 83 348
f 37 189 81
f 80 308 312
f 355 253 160
f 200 72 36
f 28 267 335
f 37 81 314
f 12 244 224
f 361 182 358
f 351 315 104
f 201 189 303
f 45 109 205
f 28 335 332
f 132 146 33
f 315 292 233
f 345 180 50
f 134 85 80
f 114 33 246
f 145 181 217
f 348 168 336
f 217 181 31
f 265 351 225
f 80 268 249
f 205 345 50
f 298 285 131
f 247 267 28
f 58 108 156
f 318 30 6
f 232 58 259
f 142 46 313
f 164 193 155
f 15 39 326
f 19 89 16
f 44 219 190
f 134 4 85
f 184 252 92
f 280 240 126
f 37 314 172
f 286 9 18
f 34 46 142
f 296 41 274
f 59 218 282
f 93 83 108
f 359 259 156
f 307 82 228
f 213 92 252
f 307 228 279
f 232 93 58
f 103 263 340
f 366 135 68
f 362 154 212
f 64 319 275
f 72 325 36
f 199 301 289
f 115 219 44
f 266 275 97
f 1 224 2
f 142 60 14
f 191 176 259
f 11 69 65
f 60 98 14
f 208 128 174
f 75 179 218
f 281 178 233
f 234 354 258
f 234 161 354
f 200 153 224
f 345 238 180
f 34 142 14
f 104 225 351
f 27 98 60
f 359 156 218
f 118 144 133
f 118 159 144
f 118 256 159
f 25 38 315
f 196 107 153
f 243 362 237
f 101 25 40
f 10 108 195
f 265 136 101
f 140 216 191
f 78 260 129
f 77 136 265
f 74 237 212
f 357 298 131
f 143 191 82
f 64 275 266
f 206 215 284
f 206 51 298
f 210 8 45
f 32 70 357
f 127 191 111
f 186 98 27
f 337 255 149
f 61 265 225
f 47 139 82
f 350 274 365
f 255 290 348
f 45 250 76
f 164 155 284
f 231 219 243
f 211 21 164
f 122 26 207
f 90 26 320
f 296 274 350
f 170 69 11
f 19 16 52
f 48 27 313
f 23 182 257
f 292 89 19
f 291 89 171
f 143 82 307
f 45 76 214
f 327 168 198
f 288 42 197
f 291 171 99
f 291 99 71
f 182 1 358
f 63 174 312
f 74 241 219
f 200 125 153
f 71 99 73
f 58 93 108
f 35 41 236
f 215 211 164
f 69 328 319
f 215 164 284
f 129 316 78</text:p>
      <text:p text:style-name="Horizontal_20_Line"/>
      <text:p text:style-name="Text_20_body"><text:span text:style-name="Strong_20_Emphasis">Rendering_v3.1 - v3.3</text:span></text:p>
      <text:p text:style-name="Text_20_body"><draw:frame draw:style-name="medialeft" draw:name="Rendering_v3.3 Legend" text:anchor-type="paragraph" draw:z-index="0" svg:width="28.575cm" style:rel-width="100%"><draw:text-box><text:p text:style-name="legendcenter"><draw:frame draw:style-name="medialeft" draw:name="Rendering_v3.3" text:anchor-type="paragraph" draw:z-index="5" svg:width="28.575cm" style:rel-width="100%" svg:height="28.575cm" style:rel-height="scale"><draw:image xlink:href="Pictures/b83ac9ed6f505a6a20d8b63f16f74038.jpg" xlink:type="simple" xlink:show="embed" xlink:actuate="onLoad"/></draw:frame>Rendering_v3.3</text:p></draw:text-box></draw:frame></text:p>
      <text:p text:style-name="Text_20_body"><draw:frame draw:style-name="medialeft" draw:name="Rendering_v3.2 Legend" text:anchor-type="paragraph" draw:z-index="0" svg:width="28.575cm" style:rel-width="100%"><draw:text-box><text:p text:style-name="legendcenter"><draw:frame draw:style-name="medialeft" draw:name="Rendering_v3.2" text:anchor-type="paragraph" draw:z-index="6" svg:width="28.575cm" style:rel-width="100%" svg:height="28.575cm" style:rel-height="scale"><draw:image xlink:href="Pictures/b992b740e9a3c7fa6879563d496ae35d.jpg" xlink:type="simple" xlink:show="embed" xlink:actuate="onLoad"/></draw:frame>Rendering_v3.2</text:p></draw:text-box></draw:frame></text:p>
      <text:p text:style-name="Text_20_body"><draw:frame draw:style-name="medialeft" draw:name="Rendering_v3.1 Legend" text:anchor-type="paragraph" draw:z-index="0" svg:width="28.575cm" style:rel-width="100%"><draw:text-box><text:p text:style-name="legendcenter"><draw:frame draw:style-name="medialeft" draw:name="Rendering_v3.1" text:anchor-type="paragraph" draw:z-index="7" svg:width="28.575cm" style:rel-width="100%" svg:height="28.575cm" style:rel-height="scale"><draw:image xlink:href="Pictures/50a7aa45a926e4c51231ed3f2b782ea3.jpg" xlink:type="simple" xlink:show="embed" xlink:actuate="onLoad"/></draw:frame>Rendering_v3.1</text:p></draw:text-box></draw:frame></text:p>
      <text:p text:style-name="Horizontal_20_Line"/>
      <text:p text:style-name="Text_20_body"><text:span text:style-name="Strong_20_Emphasis">Rendering_v2.1</text:span></text:p>
      <text:p text:style-name="Text_20_body"><draw:frame draw:style-name="media" draw:name="Rendering_v2.1 Legend" text:anchor-type="as-char" draw:z-index="0" svg:width="50.8cm" style:rel-width="100%"><draw:text-box><text:p text:style-name="legendcenter"><draw:frame draw:style-name="media" draw:name="Rendering_v2.1" text:anchor-type="as-char" draw:z-index="8" svg:width="50.8cm" style:rel-width="100%" svg:height="28.575cm" style:rel-height="scale"><draw:image xlink:href="Pictures/926efcc452b36a5865c2c6693aa8ed08.jpg" xlink:type="simple" xlink:show="embed" xlink:actuate="onLoad"/></draw:frame>Rendering_v2.1</text:p></draw:text-box></draw:frame></text:p>
      <text:p text:style-name="Horizontal_20_Line"/>
      <text:p text:style-name="Text_20_body"><text:span text:style-name="Strong_20_Emphasis">Rendering_v1.1</text:span></text:p>
      <text:p text:style-name="Text_20_body"><draw:frame draw:style-name="media" draw:name="Rendering_v1.1 Legend" text:anchor-type="as-char" draw:z-index="0" svg:width="50.8cm" style:rel-width="100%"><draw:text-box><text:p text:style-name="legendcenter"><draw:frame draw:style-name="media" draw:name="Rendering_v1.1" text:anchor-type="as-char" draw:z-index="9" svg:width="50.8cm" style:rel-width="100%" svg:height="28.575cm" style:rel-height="scale"><draw:image xlink:href="Pictures/627f4b5dfbf18da715db5766aed8c8f0.jpg" xlink:type="simple" xlink:show="embed" xlink:actuate="onLoad"/></draw:frame>Rendering_v1.1</text:p></draw:text-box></draw:frame></text:p>
      <text:p text:style-name="Horizontal_20_Line"/>
      <text:p text:style-name="Text_20_body"><text:span text:style-name="Strong_20_Emphasis">Siegerprojekt «lucy» von Zita Cotti Architekten AG, Zürich; Bild: © Ernst Basler + Partner AG, Zürich</text:span></text:p>
      <text:p text:style-name="Text_20_body"><draw:frame draw:style-name="media" draw:name="Siegerprojekt «lucy» von Zita Cotti Architekten AG, Zürich; Bild: © Ernst Basler + Partner AG, Zürich Legend" text:anchor-type="as-char" draw:z-index="0" svg:width="18.917708333333cm" style:rel-width="100%"><draw:text-box><text:p text:style-name="legendcenter"><draw:frame draw:style-name="media" draw:name="Siegerprojekt «lucy» von Zita Cotti Architekten AG, Zürich; Bild: © Ernst Basler + Partner AG, Zürich" text:anchor-type="as-char" draw:z-index="10" svg:width="18.917708333333cm" style:rel-width="100%" svg:height="12.620625cm" style:rel-height="scale"><draw:image xlink:href="Pictures/fc9682f2e05ce3906057aa1365252c69.jpg" xlink:type="simple" xlink:show="embed" xlink:actuate="onLoad"/></draw:frame>Siegerprojekt «lucy» von Zita Cotti Architekten AG, Zürich; Bild: © Ernst Basler + Partner AG, Zürich</text:p></draw:text-box></draw:frame>—-</text:p>
      <text:p text:style-name="Text_20_body"><text:a xlink:type="simple" xlink:href="https://wiki.zhdk.ch/matlab/lib/exe/fetch.php?media=gianluca_trifilo:jurybericht_erikastrasse_auszug_siegerprojekt.pdf" text:style-name="Internet_20_link" text:visited-style-name="Visited_20_Internet_20_Link">Auszug aus dem Bericht des Preisgerichts: Neubau Siedlung Erikastrasse</text:a></text:p>
      <text:p text:style-name="Horizontal_20_Line"/>
      <text:p text:style-name="Text_20_body"><text:span text:style-name="Strong_20_Emphasis">Rendering_v1.0</text:span></text:p>
      <text:p text:style-name="Text_20_body"><draw:frame draw:style-name="media" draw:name="Rendering_v1.0 Legend" text:anchor-type="as-char" draw:z-index="0" svg:width="52.916666666667cm" style:rel-width="100%"><draw:text-box><text:p text:style-name="legendcenter"><draw:frame draw:style-name="media" draw:name="Rendering_v1.0" text:anchor-type="as-char" draw:z-index="11" svg:width="52.916666666667cm" style:rel-width="100%" svg:height="26.458333333333cm" style:rel-height="scale"><draw:image xlink:href="Pictures/f1f47627d4a97079de678c1d11416978.jpg" xlink:type="simple" xlink:show="embed" xlink:actuate="onLoad"/></draw:frame>Rendering_v1.0</text:p></draw:text-box></draw:frame></text:p>
      <text:p text:style-name="Text_20_body"><text:a xlink:type="simple" xlink:href="https://wiki.zhdk.ch/matlab/lib/exe/fetch.php?media=gianluca_trifilo:liegenschaft_wd9094_3d_ansicht.pdf" text:style-name="Internet_20_link" text:visited-style-name="Visited_20_Internet_20_Link">3D PDF Ansicht</text:a></text:p>
      <text:p text:style-name="Horizontal_20_Line"/>
      <text:p text:style-name="Text_20_body"><text:a xlink:type="simple" xlink:href="https://p3d.in/YGAVg" text:style-name="Internet_20_link" text:visited-style-name="Visited_20_Internet_20_Link">3D-View Erikastrasse </text:a></text:p>
      <text:p text:style-name="Text_20_body"><text:a xlink:type="simple" xlink:href="https://smallpdf.com/unlock-pdf" text:style-name="Internet_20_link" text:visited-style-name="Visited_20_Internet_20_Link">Unlock PDF</text:a></text:p>
      <text:p text:style-name="Text_20_body"><text:a xlink:type="simple" xlink:href="https://www.maps.stadt-zuerich.ch/zueriplan3/Katasterauskunft.aspx?#route_visible=true&amp;basemap=Amtliche+Vermessung&amp;map=&amp;scale=1000&amp;xkoord=2681774.4903163984&amp;ykoord=1247384.5521687698&amp;lang=&amp;layer=Liegenschaft%3A%3A0&amp;window=&amp;selectedObject=&amp;selectedLayer=&amp;toggleScreen=&amp;legacyUrlState=&amp;drawings=" text:style-name="Internet_20_link" text:visited-style-name="Visited_20_Internet_20_Link">Katasterauskunft Zürich</text:a></text:p>
      <text:p text:style-name="Text_20_body"><text:a xlink:type="simple" xlink:href="https://wiki.zhdk.ch/matlab/lib/exe/fetch.php?media=gianluca_trifilo:anleitung_download_3d_pdf_katasterauskunft.pdf" text:style-name="Internet_20_link" text:visited-style-name="Visited_20_Internet_20_Link">Anleitung Download 3D-PDF in der Katasterauskunft</text:a></text:p>
      <text:p text:style-name="Horizontal_20_Line"/>
      <text:p text:style-name="Text_20_body"><text:span text:style-name="Strong_20_Emphasis">Off Spaces</text:span></text:p>
      <text:p text:style-name="Horizontal_20_Line"/>
      <text:p text:style-name="Text_20_body"><text:span text:style-name="Strong_20_Emphasis">Rote Fabrik</text:span></text:p>
      <text:p text:style-name="Text_20_body"><draw:frame draw:style-name="media" draw:name="12" text:anchor-type="as-char" draw:z-index="12" svg:width="62.494583333333cm" style:rel-width="100%" svg:height="62.494583333333cm" style:rel-height="scale"><draw:image xlink:href="Pictures/ae9e32e7cd5134d964c68a91083e1cee.jpg" xlink:type="simple" xlink:show="embed" xlink:actuate="onLoad"/></draw:frame></text:p>
      <text:p text:style-name="Horizontal_20_Line"/>
      <text:p text:style-name="Text_20_body"><text:a xlink:type="simple" xlink:href="https://www.blender.org" text:style-name="Internet_20_link" text:visited-style-name="Visited_20_Internet_20_Link">Open Source 3D Creation Software</text:a></text:p>
      <text:p text:style-name="Text_20_body"><text:a xlink:type="simple" xlink:href="http://www.agisoft.com" text:style-name="Internet_20_link" text:visited-style-name="Visited_20_Internet_20_Link">Photogammetry Softwar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1:07</meta:creation-date>
    <dc:creator>Generated</dc:creator>
    <dc:date>2026-09-09T11::11:07</dc:date>
    <dc:language>en-US</dc:language>
    <meta:editing-cycles>1</meta:editing-cycles>
    <meta:editing-duration>PT0S</meta:editing-duration>
    <dc:title>matlab:gianluca_trifilo</dc:title>
  </office:meta>
</office:document-meta>
</file>