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c2829677ecbfc908b79e42f946958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isabella_costabile"/><text:bookmark-start text:name="__RefHeading___isabella_costabile_1"/><text:bookmark-start text:name="isabella_costabile"/>Isabella Costabile<text:bookmark-end text:name="__RefHeading___isabella_costabile_1"/><text:bookmark-end text:name="isabella_costabile"/></text:h>
      <text:p text:style-name="Text_20_body">I would like to draw directly on the lithography stone to experience the traditional method of this printing technique and I would like to try printing the image on jute canvas or use the woven texture as a background for the drawing and then print on paper. 
This is an example by Paul klee :</text:p>
      <text:p text:style-name="Text_20_body"><draw:frame draw:style-name="media" draw:name="0" text:anchor-type="as-char" draw:z-index="0" svg:width="10.583333333333cm" svg:height="3.6971111111111cm"><draw:image xlink:href="Pictures/ec2829677ecbfc908b79e42f9469580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8:15</meta:creation-date>
    <dc:creator>Generated</dc:creator>
    <dc:date>2026-09-09T10::28:15</dc:date>
    <dc:language>en-US</dc:language>
    <meta:editing-cycles>1</meta:editing-cycles>
    <meta:editing-duration>PT0S</meta:editing-duration>
    <dc:title>matlab:isabella_costabile</dc:title>
  </office:meta>
</office:document-meta>
</file>