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58ed8ff6ed267a46455e51eba246605.png"/>
  <manifest:file-entry manifest:media-type="image/jpeg" manifest:full-path="Pictures/7f41e66d7deed419907d46e059cfc966.jpg"/>
  <manifest:file-entry manifest:media-type="image/jpeg" manifest:full-path="Pictures/f561619d10a8b718d3da2ba95913361e.jpg"/>
  <manifest:file-entry manifest:media-type="image/jpeg" manifest:full-path="Pictures/4921c0e06ebb605daf0415d5ea9f49f9.jpg"/>
  <manifest:file-entry manifest:media-type="image/jpeg" manifest:full-path="Pictures/774322a86d4691e9f183f8a5fbfec423.jpg"/>
  <manifest:file-entry manifest:media-type="image/jpeg" manifest:full-path="Pictures/0794cf596663e79c709e91765f5c2777.jpg"/>
  <manifest:file-entry manifest:media-type="image/jpeg" manifest:full-path="Pictures/7c3612a2a4f78aa88af9c24eee04bbc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lab:jiang_ziqi"/><text:bookmark-start text:name="__RefHeading___jiang_ziqi_1"/><text:bookmark-start text:name="jiang_ziqi"/>Jiang Ziqi<text:bookmark-end text:name="__RefHeading___jiang_ziqi_1"/><text:bookmark-end text:name="jiang_ziqi"/></text:h>
      <text:p text:style-name="Text_20_body"><text:span text:style-name="Emphasis"><text:span text:style-name="Strong_20_Emphasis">Spring 2018</text:span></text:span></text:p>
      <text:p text:style-name="Text_20_body"><text:span text:style-name="Strong_20_Emphasis">IDEAS FOR LITHOGRAPHIE 17-19 APRIL</text:span></text:p>
      <text:p text:style-name="Text_20_body">After reading some of yours thoughts, I'm a bit inspired for the stone drawing part:</text:p>
      <text:p text:style-name="Text_20_body">We arrange the stone areas into different geometric parts overlaying each other, following the same perspective system (see attached image example below). And each person participating takes one square to draw, filling the space with any ways you want, but not exceeding that area (cover up the rest of the space when working on your own). </text:p>
      <text:p text:style-name="Text_20_body"><draw:frame draw:style-name="media" draw:name="0" text:anchor-type="as-char" draw:z-index="0" svg:width="10.583333333333cm" svg:height="7.0388757551878cm"><draw:image xlink:href="Pictures/758ed8ff6ed267a46455e51eba246605.png" xlink:type="simple" xlink:show="embed" xlink:actuate="onLoad"/></draw:frame></text:p>
      <text:p text:style-name="Text_20_body">This way, we have some structure to begin with, but each person can do whatever they want within the space, but also ended up overlaying with another's work.</text:p>
      <text:p text:style-name="Text_20_body">A series of monoprint experiment:</text:p>
      <text:p text:style-name="Text_20_body"><draw:frame draw:style-name="media" draw:name="1" text:anchor-type="as-char" draw:z-index="1" svg:width="10.583333333333cm" svg:height="3.2442956349206cm"><draw:image xlink:href="Pictures/7f41e66d7deed419907d46e059cfc966.jpg" xlink:type="simple" xlink:show="embed" xlink:actuate="onLoad"/></draw:frame></text:p>
      <text:p text:style-name="Text_20_body">Prints of bubble wrap</text:p>
      <text:p text:style-name="Text_20_body"><draw:frame draw:style-name="media" draw:name="2" text:anchor-type="as-char" draw:z-index="2" svg:width="10.583333333333cm" svg:height="7.9375cm"><draw:image xlink:href="Pictures/f561619d10a8b718d3da2ba95913361e.jpg" xlink:type="simple" xlink:show="embed" xlink:actuate="onLoad"/></draw:frame></text:p>
      <text:p text:style-name="Text_20_body">These are vegetable prints that have been drawn over </text:p>
      <text:p text:style-name="Text_20_body"><draw:frame draw:style-name="media" draw:name="3" text:anchor-type="as-char" draw:z-index="3" svg:width="10.583333333333cm" svg:height="2.9529389880952cm"><draw:image xlink:href="Pictures/4921c0e06ebb605daf0415d5ea9f49f9.jpg" xlink:type="simple" xlink:show="embed" xlink:actuate="onLoad"/></draw:frame></text:p>
      <text:p text:style-name="Text_20_body">These are prints of orange skins, some of them I added color over</text:p>
      <text:p text:style-name="Text_20_body"><text:span text:style-name="Strong_20_Emphasis"><text:span text:style-name="Emphasis">Autumn semester 2017</text:span></text:span></text:p>
      <text:p text:style-name="Text_20_body"><draw:frame draw:style-name="media" draw:name="4" text:anchor-type="as-char" draw:z-index="4" svg:width="10.583333333333cm" svg:height="7.9375cm"><draw:image xlink:href="Pictures/774322a86d4691e9f183f8a5fbfec423.jpg" xlink:type="simple" xlink:show="embed" xlink:actuate="onLoad"/></draw:frame></text:p>
      <text:p text:style-name="Text_20_body">This is the image of a metal wire, silk screen printed on copper plate, paper, transparent transfer paper</text:p>
      <text:p text:style-name="Text_20_body"><draw:frame draw:style-name="media" draw:name="5" text:anchor-type="as-char" draw:z-index="5" svg:width="10.583333333333cm" svg:height="7.9375cm"><draw:image xlink:href="Pictures/0794cf596663e79c709e91765f5c2777.jpg" xlink:type="simple" xlink:show="embed" xlink:actuate="onLoad"/></draw:frame></text:p>
      <text:p text:style-name="Text_20_body">This is the image of a plastic bag scanned and then silk screen printed onto paper</text:p>
      <text:p text:style-name="Text_20_body"><draw:frame draw:style-name="media" draw:name="6" text:anchor-type="as-char" draw:z-index="6" svg:width="10.583333333333cm" svg:height="7.9375cm"><draw:image xlink:href="Pictures/7c3612a2a4f78aa88af9c24eee04bbc1.jpg" xlink:type="simple" xlink:show="embed" xlink:actuate="onLoad"/></draw:frame></text:p>
      <text:p text:style-name="Text_20_body">A degrading process through scanning and printing:
The first bended copper plate was scanned into an image, and was then printed onto the second plate,
the second plate was bended again and scanned, then printed onto the third plate.
Interested in the bended texture of this soft copper material.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0::27:17</meta:creation-date>
    <dc:creator>Generated</dc:creator>
    <dc:date>2026-09-09T10::27:17</dc:date>
    <dc:language>en-US</dc:language>
    <meta:editing-cycles>1</meta:editing-cycles>
    <meta:editing-duration>PT0S</meta:editing-duration>
    <dc:title>matlab:jiang_ziqi</dc:title>
  </office:meta>
</office:document-meta>
</file>