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c845467fe179591fed5c82e5ee803d.png"/>
  <manifest:file-entry manifest:media-type="image/png" manifest:full-path="Pictures/e47b7eb49a40a56ba820f248c7bc0595.png"/>
  <manifest:file-entry manifest:media-type="image/png" manifest:full-path="Pictures/388dcb698c8b170089f3b6aa7168ed59.png"/>
  <manifest:file-entry manifest:media-type="image/jpeg" manifest:full-path="Pictures/2ce624c27cb8a4f67864893267005c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matlab:kathrin_maliszewski"/><text:bookmark-start text:name="__RefHeading___kathrin_maliszewski_1"/><text:bookmark-start text:name="kathrin_maliszewski"/>Kathrin Maliszewski<text:bookmark-end text:name="__RefHeading___kathrin_maliszewski_1"/><text:bookmark-end text:name="kathrin_maliszewski"/></text:h>
      <text:p text:style-name="Text_20_body"><text:span text:style-name="Emphasis">Autumn semester 2017</text:span></text:p>
      <text:h text:style-name="Heading_20_2" text:outline-level="2"><text:bookmark-start text:name="__RefHeading___kitchen_lithografie_2"/><text:bookmark-start text:name="kitchen_lithografie"/>1. Kitchen Lithografie<text:bookmark-end text:name="__RefHeading___kitchen_lithografie_2"/><text:bookmark-end text:name="kitchen_lithografie"/></text:h>
      <text:p text:style-name="Text_20_body"><text:span text:style-name="Strong_20_Emphasis">Material:</text:span></text:p>
      <text:list text:style-name="List_20_1" text:continue-numbering="false">
        <text:list-item>
          <text:p text:style-name="List_20_1_Content_First"> Aluminium Foil + plexiglas</text:p>
        </text:list-item>
        <text:list-item>
          <text:p text:style-name="List_20_1_Content"> Lithografie Chalk, LithoInk</text:p>
        </text:list-item>
        <text:list-item>
          <text:p text:style-name="List_20_1_Content"> masking tape</text:p>
        </text:list-item>
        <text:list-item>
          <text:p text:style-name="List_20_1_Content"> Cola / Vinegar</text:p>
        </text:list-item>
        <text:list-item>
          <text:p text:style-name="List_20_1_Content"> Bowls</text:p>
        </text:list-item>
        <text:list-item>
          <text:p text:style-name="List_20_1_Content"> salat oil</text:p>
        </text:list-item>
        <text:list-item>
          <text:p text:style-name="List_20_1_Content"> sponges</text:p>
        </text:list-item>
        <text:list-item>
          <text:p text:style-name="List_20_1_Content"> water/bucket</text:p>
        </text:list-item>
        <text:list-item>
          <text:p text:style-name="List_20_1_Content"> Offset printing Color</text:p>
        </text:list-item>
        <text:list-item>
          <text:p text:style-name="List_20_1_Content"> roll</text:p>
        </text:list-item>
        <text:list-item>
          <text:p text:style-name="List_20_1_Content_Last"> Spoon or printing press</text:p>
        </text:list-item>
      </text:list>
      <text:p text:style-name="Text_20_body"><text:span text:style-name="Strong_20_Emphasis">Process:</text:span></text:p>
      <text:list text:style-name="Numbering_20_1" text:continue-numbering="false">
        <text:list-item>
          <text:p text:style-name="Numbering_20_1_Content_First"> taping the aluminium foil on Plexiglas – the matt side has to be up,  has to be pretty flat </text:p>
        </text:list-item>
        <text:list-item>
          <text:p text:style-name="Numbering_20_1_Content"> drawing on the matt side </text:p>
        </text:list-item>
        <text:list-item>
          <text:p text:style-name="Numbering_20_1_Content"> into Cola/Vinegar for 10-15 min – drawing has to be covered completely, drawing side  </text:p>
        </text:list-item>
        <text:list-item>
          <text:p text:style-name="Numbering_20_1_Content"> wash off the Cola/Vinegar with water </text:p>
        </text:list-item>
        <text:list-item>
          <text:p text:style-name="Numbering_20_1_Content"> washing of the chalk/Ink – unter the sink/ in the bucket with a little bit salat oil </text:p>
        </text:list-item>
        <text:list-item>
          <text:p text:style-name="Numbering_20_1_Content"> washing of the oil – no oil is aloud to stay on the foil</text:p>
        </text:list-item>
        <text:list-item>
          <text:p text:style-name="Numbering_20_1_Content"> watering (new sponge, without oil!)</text:p>
        </text:list-item>
        <text:list-item>
          <text:p text:style-name="Numbering_20_1_Content"> roll damp plat with color</text:p>
        </text:list-item>
        <text:list-item>
          <text:p text:style-name="Numbering_20_1_Content_Last"> printing</text:p>
        </text:list-item>
      </text:list>
      <text:p text:style-name="Horizontal_20_Line"/>
      <text:h text:style-name="Heading_20_3" text:outline-level="3"><text:bookmark-start text:name="__RefHeading___process_3"/><text:bookmark-start text:name="process"/>1.1 Process<text:bookmark-end text:name="__RefHeading___process_3"/><text:bookmark-end text:name="process"/></text:h>
      <text:p text:style-name="Horizontal_20_Line"/>
      <text:h text:style-name="Heading_20_3" text:outline-level="3"><text:bookmark-start text:name="__RefHeading___result_4"/><text:bookmark-start text:name="result"/>1.2 Result<text:bookmark-end text:name="__RefHeading___result_4"/><text:bookmark-end text:name="result"/></text:h>
      <text:p text:style-name="Text_20_body"><draw:frame draw:style-name="medialeft" draw:name="0" text:anchor-type="paragraph" draw:z-index="0" svg:width="10.847916666667cm" svg:height="14.419136757426cm"><draw:image xlink:href="Pictures/55c845467fe179591fed5c82e5ee803d.png" xlink:type="simple" xlink:show="embed" xlink:actuate="onLoad"/></draw:frame></text:p>
      <text:p text:style-name="Text_20_body"><draw:frame draw:style-name="media" draw:name="1" text:anchor-type="as-char" draw:z-index="1" svg:width="10.583333333333cm" svg:height="14.481157731158cm"><draw:image xlink:href="Pictures/e47b7eb49a40a56ba820f248c7bc0595.png" xlink:type="simple" xlink:show="embed" xlink:actuate="onLoad"/></draw:frame></text:p>
      <text:p text:style-name="Text_20_body"><draw:frame draw:style-name="medialeft" draw:name="2" text:anchor-type="paragraph" draw:z-index="2" svg:width="10.583333333333cm" svg:height="14.18512043512cm"><draw:image xlink:href="Pictures/388dcb698c8b170089f3b6aa7168ed59.png" xlink:type="simple" xlink:show="embed" xlink:actuate="onLoad"/></draw:frame></text:p>
      <text:p text:style-name="Text_20_body">picture_1: overview over results with vinegar and HNO3           </text:p>
      <text:p text:style-name="Text_20_body">picture_2: HNO3 (10%)</text:p>
      <text:p text:style-name="Text_20_body">picture_3: vinegar (5% - 5min)</text:p>
      <text:p text:style-name="Horizontal_20_Line"/>
      <text:h text:style-name="Heading_20_1" text:outline-level="1"><text:bookmark-start text:name="__RefHeading___manifestations_inc.optical_illusionary_art_5"/><text:bookmark-start text:name="manifestations_inc.optical_illusionary_art"/>2. Manifestations, Inc.Optical Illusionary Art<text:bookmark-end text:name="__RefHeading___manifestations_inc.optical_illusionary_art_5"/><text:bookmark-end text:name="manifestations_inc.optical_illusionary_art"/></text:h>
      <text:p text:style-name="Text_20_body"><text:span text:style-name="Strong_20_Emphasis">2.1 artist</text:span></text:p>
      <text:list text:style-name="List_20_1" text:continue-numbering="false">
        <text:list-item>
          <text:p text:style-name="List_20_1_Content_First"> Lionel Barrymore</text:p>
        </text:list-item>
        <text:list-item>
          <text:p text:style-name="List_20_1_Content"> J. Hardelin, Paris 1976</text:p>
        </text:list-item>
        <text:list-item>
          <text:p text:style-name="List_20_1_Content_Last"> Marilyn A Ward</text:p>
        </text:list-item>
      </text:list>
      <text:p text:style-name="Text_20_body"><text:span text:style-name="Strong_20_Emphasis">2.2 factory - GOLD FOIL ETCHING</text:span></text:p>
      <text:list text:style-name="List_20_1" text:continue-numbering="false">
        <text:list-item>
          <text:p text:style-name="LastListParagraph_List_20_1_Content_First"> Manifestations, Inc. - Home of Optical Illusionary Art</text:p>
        </text:list-item>
      </text:list>
      <text:p text:style-name="Text_20_body"><text:span text:style-name="Strong_20_Emphasis">2.3 factory – DUFEX FOIL ART PRINT</text:span></text:p>
      <text:list text:style-name="List_20_1" text:continue-numbering="false">
        <text:list-item>
          <text:p text:style-name="List_20_1_Content_First"> <text:a xlink:type="simple" xlink:href="http://www.dufexfoils.com" text:style-name="Internet_20_link" text:visited-style-name="Visited_20_Internet_20_Link">http://www.dufexfoils.com</text:a></text:p>
        </text:list-item>
        <text:list-item>
          <text:p text:style-name="List_20_1_Content_Last"> <text:a xlink:type="simple" xlink:href="http://artdufex.com/about-us" text:style-name="Internet_20_link" text:visited-style-name="Visited_20_Internet_20_Link">http://artdufex.com/about-us</text:a></text:p>
        </text:list-item>
      </text:list>
      <text:p text:style-name="Horizontal_20_Line"/>
      <text:h text:style-name="Heading_20_1" text:outline-level="1"><text:bookmark-start text:name="__RefHeading___microembosing_6"/><text:bookmark-start text:name="microembosing"/>3. Microembosing<text:bookmark-end text:name="__RefHeading___microembosing_6"/><text:bookmark-end text:name="microembosing"/></text:h>
      <text:p text:style-name="Text_20_body"><text:span text:style-name="Emphasis">With the help of Dominique I found the technique of Micro Embossing after getting stuck in the techniques from the 70/80ies.</text:span></text:p>
      <text:p text:style-name="Text_20_body">I like to figure out how this technique would work in an conventual way without this huge machines and help from outside. </text:p>
      <text:p text:style-name="Text_20_body">Right now, I'm trying to get in contact with some producers in switzerland to geht help and an better idea of the technique. </text:p>
      <text:p text:style-name="Text_20_body"><text:span text:style-name="Strong_20_Emphasis">Technique</text:span></text:p>
      <text:p text:style-name="Text_20_body"><draw:frame draw:style-name="media" draw:name="3" text:anchor-type="as-char" draw:z-index="3" svg:width="10.583333333333cm" svg:height="6.5851851851852cm"><draw:image xlink:href="Pictures/2ce624c27cb8a4f67864893267005c82.jpg" xlink:type="simple" xlink:show="embed" xlink:actuate="onLoad"/></draw:frame></text:p>
      <text:p text:style-name="Text_20_body"><text:span text:style-name="Strong_20_Emphasis">Bibliography</text:span></text:p>
      <text:p text:style-name="Text_20_body"><text:a xlink:type="simple" xlink:href="https://veredelungslexikon.htwk-leipzig.de/veredeln-durch-umformen/praegen/microembossing/" text:style-name="Internet_20_link" text:visited-style-name="Visited_20_Internet_20_Link">https://veredelungslexikon.htwk-leipzig.de/veredeln-durch-umformen/praegen/microembossing/</text:a></text:p>
      <text:p text:style-name="Text_20_body"><text:a xlink:type="simple" xlink:href="https://books.google.ch/books?id=Ni2CsE7zq70C&amp;pg=PA54&amp;lpg=PA54&amp;dq=microembossing&amp;source=bl&amp;ots=QfEuaKGeJT&amp;sig=5eQ09X3kqpgzeFW009i_7z2QM3g&amp;hl=de&amp;sa=X&amp;ved=0ahUKEwjcr9z4qqfXAhXEcBoKHXxuAMM4ChDoAQg5MAM#v=onepage&amp;q=microembossing&amp;f=false" text:style-name="Internet_20_link" text:visited-style-name="Visited_20_Internet_20_Link">https://books.google.ch/books?id=Ni2CsE7zq70C&amp;pg=PA54&amp;lpg=PA54&amp;dq=microembossing&amp;source=bl&amp;ots=QfEuaKGeJT&amp;sig=5eQ09X3kqpgzeFW009i_7z2QM3g&amp;hl=de&amp;sa=X&amp;ved=0ahUKEwjcr9z4qqfXAhXEcBoKHXxuAMM4ChDoAQg5MAM#v=onepage&amp;q=microembossing&amp;f=fal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5:59</meta:creation-date>
    <dc:creator>Generated</dc:creator>
    <dc:date>2026-09-09T10::55:59</dc:date>
    <dc:language>en-US</dc:language>
    <meta:editing-cycles>1</meta:editing-cycles>
    <meta:editing-duration>PT0S</meta:editing-duration>
    <dc:title>matlab:kathrin_maliszewski</dc:title>
  </office:meta>
</office:document-meta>
</file>