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9765ef8ce75427b82167c4f947e1117.jpg"/>
  <manifest:file-entry manifest:media-type="image/jpeg" manifest:full-path="Pictures/2a9eb2c0254e1cc4d3f8fafe15f376a6.jpg"/>
  <manifest:file-entry manifest:media-type="image/jpeg" manifest:full-path="Pictures/673f3ab9f31a7ade240f2374b2c9814f.jpg"/>
  <manifest:file-entry manifest:media-type="image/png" manifest:full-path="Pictures/aba82103c1dacb259d7b2fb3f7986043.png"/>
  <manifest:file-entry manifest:media-type="image/jpeg" manifest:full-path="Pictures/5caff9925b947b98d81e6f32fbce676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lab:patrick_sussmann"/><text:bookmark-start text:name="__RefHeading___patrick_sussmann_1"/><text:bookmark-start text:name="patrick_sussmann"/>Patrick Sussmann<text:bookmark-end text:name="__RefHeading___patrick_sussmann_1"/><text:bookmark-end text:name="patrick_sussmann"/></text:h>
      <text:p text:style-name="Text_20_body"><text:span text:style-name="Emphasis">Autumn semester 2017</text:span></text:p>
      <text:p text:style-name="Text_20_body">Manuelle Drucktechnik – Stempeln</text:p>
      <text:p text:style-name="Text_20_body">Datum 	vergangener oder zukünftiger Moment
Teil eines Lebens – geteilter Moment </text:p>
      <text:p text:style-name="Text_20_body">Projekt: every single day
Jeder gelebte Tag als einzeln gestempelter Tag. mit einem konventionellen Datumsstempel der sich manuell weiterstellen lässt. Die Tage werden einzeln manuell direkt auf die Wand gestempelt – kontinuierlich.
Stempeln, weiterstellen, stempeln, weiterstellen, stempeln … </text:p>
      <text:p text:style-name="Text_20_body">Es entsteht eine wandfüllende Aneinanderreihung der Tage, eine scheinbare Poesie, welche die minimale Darstellung eines Portrait sein kann,  (bei möglichst kleiner  Grösse des Stempels). Alleine für den Zeitraum von zehn Jahre ergeben sich 14600 gestempelte Tage. Die Tage als Leben eines Menschen oder Zeitraum der ein Zeitfenster sein kann, das sich einer bestimmten Sache zuordnet. Betrachter kann sich mit einzelnen Abschnitten identifizieren, da er einzelnen Tagen ein Ereignis zuordnen kann. 
<text:a xlink:type="simple" xlink:href="https://wiki.zhdk.ch/matlab/lib/exe/fetch.php?media=datumsstempel_.pptx" text:style-name="Internet_20_link" text:visited-style-name="Visited_20_Internet_20_Link">datumsstempel_.pptx</text:a></text:p>
      <text:p text:style-name="Text_20_body">Numbers are representative of a concept </text:p>
      <text:p text:style-name="Text_20_body">Habe Portaits meiner beiden Söhne gedruckt. Jeder einzelne gelebte Tag. Werde die Bilder noch posten. Schwierigkeit bildet die Konservierung oder Fixierung der Farbe. 
<draw:frame draw:style-name="media" draw:name="0" text:anchor-type="as-char" draw:z-index="0" svg:width="10.583333333333cm" svg:height="7.9375cm"><draw:image xlink:href="Pictures/99765ef8ce75427b82167c4f947e1117.jpg" xlink:type="simple" xlink:show="embed" xlink:actuate="onLoad"/></draw:frame>
<draw:frame draw:style-name="media" draw:name="1" text:anchor-type="as-char" draw:z-index="1" svg:width="10.583333333333cm" svg:height="7.9375cm"><draw:image xlink:href="Pictures/2a9eb2c0254e1cc4d3f8fafe15f376a6.jpg" xlink:type="simple" xlink:show="embed" xlink:actuate="onLoad"/></draw:frame>
<draw:frame draw:style-name="media" draw:name="2" text:anchor-type="as-char" draw:z-index="2" svg:width="10.583333333333cm" svg:height="7.9375cm"><draw:image xlink:href="Pictures/673f3ab9f31a7ade240f2374b2c9814f.jpg" xlink:type="simple" xlink:show="embed" xlink:actuate="onLoad"/></draw:frame></text:p>
      <text:p text:style-name="Text_20_body">Research:</text:p>
      <text:p text:style-name="Text_20_body">Text or number based art </text:p>
      <text:p text:style-name="Text_20_body">On Kawara, One Thousand Days One Million Years, Dia Center for the Arts, New York, 1993</text:p>
      <text:p text:style-name="Text_20_body">On Kawara: continuity/discontinuity 1963–1979, Moderna Museet, Stockholm, 1980 </text:p>
      <text:p text:style-name="Text_20_body">Hanne Darboven : „Tagesrechnung“, 2004 kein Text, keine Sprache, numerische Systeme um Texte zu übersetzen und Musik darzustellen. 
<draw:frame draw:style-name="media" draw:name="3" text:anchor-type="as-char" draw:z-index="3" svg:width="10.583333333333cm" svg:height="7.6353296193129cm"><draw:image xlink:href="Pictures/aba82103c1dacb259d7b2fb3f7986043.png" xlink:type="simple" xlink:show="embed" xlink:actuate="onLoad"/></draw:frame></text:p>
      <text:p text:style-name="Text_20_body">Carl Andre: Spcial issues on typed pages. 1960s 
<draw:frame draw:style-name="media" draw:name="4" text:anchor-type="as-char" draw:z-index="4" svg:width="10.583333333333cm" svg:height="13.64710939179cm"><draw:image xlink:href="Pictures/5caff9925b947b98d81e6f32fbce6766.jpg" xlink:type="simple" xlink:show="embed" xlink:actuate="onLoad"/></draw:frame></text:p>
      <text:p text:style-name="Text_20_body">Bruce Nauman: </text:p>
      <text:p text:style-name="Text_20_body">Glen Ligon: </text:p>
      <text:p text:style-name="Text_20_body"><text:a xlink:type="simple" xlink:href="https://wiki.zhdk.ch/zmal/lib/exe/fetch.php?w=93&amp;h=120&amp;t=1509558301&amp;tok=ead914&amp;media=carl-andre.jpg" text:style-name="Internet_20_link" text:visited-style-name="Visited_20_Internet_20_Link">https://wiki.zhdk.ch/zmal/lib/exe/fetch.php?w=93&amp;h=120&amp;t=1509558301&amp;tok=ead914&amp;media=carl-andre.jpg</text:a></text:p>
      <text:p text:style-name="Text_20_body"><text:a xlink:type="simple" xlink:href="https://wiki.zhdk.ch/zmal/lib/exe/fetch.php?w=120&amp;h=86&amp;t=1509558682&amp;tok=16fe34&amp;media=darboven.png" text:style-name="Internet_20_link" text:visited-style-name="Visited_20_Internet_20_Link">https://wiki.zhdk.ch/zmal/lib/exe/fetch.php?w=120&amp;h=86&amp;t=1509558682&amp;tok=16fe34&amp;media=darboven.p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0::40:39</meta:creation-date>
    <dc:creator>Generated</dc:creator>
    <dc:date>2026-09-09T10::40:39</dc:date>
    <dc:language>en-US</dc:language>
    <meta:editing-cycles>1</meta:editing-cycles>
    <meta:editing-duration>PT0S</meta:editing-duration>
    <dc:title>matlab:patrick_sussmann</dc:title>
  </office:meta>
</office:document-meta>
</file>