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518ebcbe9161dccc291e57290dba37.jpg"/>
  <manifest:file-entry manifest:media-type="image/jpeg" manifest:full-path="Pictures/5ba7feb7b05662a884dddb0684069b47.jpg"/>
  <manifest:file-entry manifest:media-type="image/jpeg" manifest:full-path="Pictures/5774a375eac209c99c79c2830102d325.jpg"/>
  <manifest:file-entry manifest:media-type="image/jpeg" manifest:full-path="Pictures/fb1d7e5f13997fd8188857be751a2fe8.jpg"/>
  <manifest:file-entry manifest:media-type="image/jpeg" manifest:full-path="Pictures/d388b353262f3b7518e23b4a60073517.jpg"/>
  <manifest:file-entry manifest:media-type="image/jpeg" manifest:full-path="Pictures/273ab29adf6e1abe9d0905a5ec178abe.jpg"/>
  <manifest:file-entry manifest:media-type="image/jpeg" manifest:full-path="Pictures/01c08a0f86e719545488733091e5e17d.jpg"/>
  <manifest:file-entry manifest:media-type="image/png" manifest:full-path="Pictures/876e5adab50aa1287e69d564a32551ab.png"/>
  <manifest:file-entry manifest:media-type="image/jpeg" manifest:full-path="Pictures/fdfad36ced006725a2bfc57999e33e02.jpg"/>
  <manifest:file-entry manifest:media-type="image/jpeg" manifest:full-path="Pictures/698f51c1ef67df1cd82bf66a6b1c654b.jpg"/>
  <manifest:file-entry manifest:media-type="image/jpeg" manifest:full-path="Pictures/7b18f1aa13daf239c7d7ceae064b4777.jpg"/>
  <manifest:file-entry manifest:media-type="image/png" manifest:full-path="Pictures/26c8ba087fda83f72a309106a8359019.png"/>
  <manifest:file-entry manifest:media-type="image/png" manifest:full-path="Pictures/6d25d478cf87105f4306c9d4965239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works"/><text:bookmark-start text:name="__RefHeading___a_hotchpotch_of_works_1"/><text:bookmark-start text:name="a_hotchpotch_of_works"/>A HOTCHPOTCH OF WORKS<text:bookmark-end text:name="__RefHeading___a_hotchpotch_of_works_1"/><text:bookmark-end text:name="a_hotchpotch_of_works"/></text:h>
      <text:p text:style-name="Text_20_body">The references given on this page relate to works and topics addressed in workshop contexts.</text:p>
      <text:h text:style-name="Heading_20_2" text:outline-level="2"><text:bookmark-start text:name="__RefHeading___painters_artists_2"/><text:bookmark-start text:name="painters_artists"/>PAINTERS/ARTISTS<text:bookmark-end text:name="__RefHeading___painters_artists_2"/><text:bookmark-end text:name="painters_artists"/></text:h>
      <text:p text:style-name="Text_20_body"><text:a xlink:type="simple" xlink:href="http://www.luhringaugustine.com/artists/janine-antoni/artworks" text:style-name="Internet_20_link" text:visited-style-name="Visited_20_Internet_20_Link"> Janine Antoni</text:a>
<text:a xlink:type="simple" xlink:href="http://www.sikart.ch/kuenstlerinnen.aspx?id=4006857" text:style-name="Internet_20_link" text:visited-style-name="Visited_20_Internet_20_Link"> Jan Anüll</text:a>
<text:a xlink:type="simple" xlink:href="https://www.inexhibit.com/case-studies/phyllida-barlow-folly-the-british-pavilion-at-the-venice-art-biennale-2017/" text:style-name="Internet_20_link" text:visited-style-name="Visited_20_Internet_20_Link"> Phyllida Barlow</text:a>
<text:a xlink:type="simple" xlink:href="http://www.schirn.de/ausstellungen/2018/basquiat/" text:style-name="Internet_20_link" text:visited-style-name="Visited_20_Internet_20_Link">Jean-Michel Basquiat</text:a>
<text:a xlink:type="simple" xlink:href="http://sabianbaumann.ch/index.php?page=drawings" text:style-name="Internet_20_link" text:visited-style-name="Visited_20_Internet_20_Link"> Sabian Baumann</text:a>
<text:a xlink:type="simple" xlink:href="http://www.cheimread.com/artists/lynda-benglis/gallery/selected-works" text:style-name="Internet_20_link" text:visited-style-name="Visited_20_Internet_20_Link"> Lynda Benglis</text:a>
<text:a xlink:type="simple" xlink:href="http://retoboller.com/arbeiten/" text:style-name="Internet_20_link" text:visited-style-name="Visited_20_Internet_20_Link"> Reto Boller</text:a>
<text:a xlink:type="simple" xlink:href="http://julianaborinski.com/Main/ArtWorks/BLANK_Volume_I.html" text:style-name="Internet_20_link" text:visited-style-name="Visited_20_Internet_20_Link"> Juliana Borinski</text:a>
<text:a xlink:type="simple" xlink:href="https://www.youtube.com/watch?v=61SzOGVdOnk" text:style-name="Internet_20_link" text:visited-style-name="Visited_20_Internet_20_Link"> Stan Brakhage</text:a>
<text:a xlink:type="simple" xlink:href="https://de.wikipedia.org/wiki/Ji%C5%99%C3%AD_Georg_Dokoupil" text:style-name="Internet_20_link" text:visited-style-name="Visited_20_Internet_20_Link">Georg Dokoupil</text:a>
<text:a xlink:type="simple" xlink:href="http://www.tatjanagerhard.com/painting" text:style-name="Internet_20_link" text:visited-style-name="Visited_20_Internet_20_Link"> Tatjana Gerhard</text:a>
<text:a xlink:type="simple" xlink:href="http://www.diagonalthoughts.com/?p=1443" text:style-name="Internet_20_link" text:visited-style-name="Visited_20_Internet_20_Link"> Sandra Gibson &amp; Luis Recoder</text:a>
<text:a xlink:type="simple" xlink:href="http://www.katharinagrosse.com/#!/blog/arken_museum_of_modern_art" text:style-name="Internet_20_link" text:visited-style-name="Visited_20_Internet_20_Link"> Katharina Grosse</text:a>
<text:a xlink:type="simple" xlink:href="http://en.louisiana.dk/exhibition/philip-guston" text:style-name="Internet_20_link" text:visited-style-name="Visited_20_Internet_20_Link"> Philip Guston</text:a>
<text:a xlink:type="simple" xlink:href="https://blog.bazonline.ch/privateview/wp-content/uploads/sites/33/2015/12/joinedlori.jpeg" text:style-name="Internet_20_link" text:visited-style-name="Visited_20_Internet_20_Link"> Lori Hersberger</text:a>
<text:a xlink:type="simple" xlink:href="http://www.susanhiller.org" text:style-name="Internet_20_link" text:visited-style-name="Visited_20_Internet_20_Link"> Susan Hiller</text:a>
<text:a xlink:type="simple" xlink:href="http://modoverlag.de/gesamtverzeichnis/autoren/product-page/buch/titel//leni-hoffmann-beautiful-one-day-perfect-the-next/show/" text:style-name="Internet_20_link" text:visited-style-name="Visited_20_Internet_20_Link"> Leni Hoffmann</text:a>
<text:a xlink:type="simple" xlink:href="http://dominiquelaemmli.ch/" text:style-name="Internet_20_link" text:visited-style-name="Visited_20_Internet_20_Link"> Dominique Lämmli</text:a>
<text:a xlink:type="simple" xlink:href="http://www.langbaumann.com/?about" text:style-name="Internet_20_link" text:visited-style-name="Visited_20_Internet_20_Link"> Lang Baumann</text:a>
<text:a xlink:type="simple" xlink:href="https://www.discogs.com/de/artist/263532-Moondog-2" text:style-name="Internet_20_link" text:visited-style-name="Visited_20_Internet_20_Link"> Moondog</text:a>
<text:a xlink:type="simple" xlink:href="http://www.victorinemueller.com/" text:style-name="Internet_20_link" text:visited-style-name="Visited_20_Internet_20_Link"> Victorine Müller</text:a>
<text:a xlink:type="simple" xlink:href="https://www.youtube.com/watch?v=yEuVv0K10kw" text:style-name="Internet_20_link" text:visited-style-name="Visited_20_Internet_20_Link"> Oscar Muñoz</text:a>
<text:a xlink:type="simple" xlink:href="http://www.artnet.de/k%C3%BCnstler/rivane-neuenschwander/?type=film-video" text:style-name="Internet_20_link" text:visited-style-name="Visited_20_Internet_20_Link"> Rivane Neuenschwander</text:a>
<text:a xlink:type="simple" xlink:href="https://www.davidzwirner.com/artists/jason-rhoades" text:style-name="Internet_20_link" text:visited-style-name="Visited_20_Internet_20_Link"> Jason Rhoades</text:a>
<text:a xlink:type="simple" xlink:href="http://www.initiartmagazine.com/interview.php?IVarchive=31" text:style-name="Internet_20_link" text:visited-style-name="Visited_20_Internet_20_Link"> Robin Rhode</text:a>
<text:a xlink:type="simple" xlink:href="http://www.christoph-schreiber.com/Pics/images2017.html" text:style-name="Internet_20_link" text:visited-style-name="Visited_20_Internet_20_Link"> Christoph Schreiber</text:a>
<text:a xlink:type="simple" xlink:href="https://jessicastockholder.info/" text:style-name="Internet_20_link" text:visited-style-name="Visited_20_Internet_20_Link"> Jessica Stockholder</text:a>
<text:a xlink:type="simple" xlink:href="http://www.li-ma.nl/site/catalogue/agent/yvonne-oerlemans/56" text:style-name="Internet_20_link" text:visited-style-name="Visited_20_Internet_20_Link"> Yvonne Oerlemans</text:a>
<text:a xlink:type="simple" xlink:href="https://www.youtube.com/watch?v=lhRnAK2hl3o" text:style-name="Internet_20_link" text:visited-style-name="Visited_20_Internet_20_Link"> Yongseok Oh</text:a>
<text:a xlink:type="simple" xlink:href="http://www.hansopdebeeck.com/works/2001/gardening" text:style-name="Internet_20_link" text:visited-style-name="Visited_20_Internet_20_Link"> Hans Op de Beek</text:a>
<text:a xlink:type="simple" xlink:href="https://www.youtube.com/watch?v=RmoZZcGqIKE" text:style-name="Internet_20_link" text:visited-style-name="Visited_20_Internet_20_Link"> Junebum Park</text:a>
<text:a xlink:type="simple" xlink:href="http://leopoldrabus.aeroplastics.net/" text:style-name="Internet_20_link" text:visited-style-name="Visited_20_Internet_20_Link">Léopold Rabus</text:a>
<text:a xlink:type="simple" xlink:href="http://www.davidreedstudio.com/#" text:style-name="Internet_20_link" text:visited-style-name="Visited_20_Internet_20_Link"> David Reed</text:a>
<text:a xlink:type="simple" xlink:href="http://davidshrigley.com/category/drawing-painting/" text:style-name="Internet_20_link" text:visited-style-name="Visited_20_Internet_20_Link"> David Shrigley</text:a>
<text:a xlink:type="simple" xlink:href="http://www.gordon-shrigley.com/projects/score/" text:style-name="Internet_20_link" text:visited-style-name="Visited_20_Internet_20_Link"> Gordon Shrigley</text:a>
<text:a xlink:type="simple" xlink:href="http://christinestreuli.ch/works/folkwang/" text:style-name="Internet_20_link" text:visited-style-name="Visited_20_Internet_20_Link"> Christine Streuli</text:a>
<text:a xlink:type="simple" xlink:href="http://philiptaaffe.info/paintings-2/paintings-1980-1989/paintings-1988/" text:style-name="Internet_20_link" text:visited-style-name="Visited_20_Internet_20_Link"> Philip Taaffe</text:a>
<text:a xlink:type="simple" xlink:href="http://www.yukenteruyastudio.com/" text:style-name="Internet_20_link" text:visited-style-name="Visited_20_Internet_20_Link"> Yuken Teruya</text:a>
<text:a xlink:type="simple" xlink:href="http://trinhminh-ha.com/" text:style-name="Internet_20_link" text:visited-style-name="Visited_20_Internet_20_Link"> Trinh T. Minh-Ha</text:a>
<text:a xlink:type="simple" xlink:href="http://www.stiftung-kunst-heute.ch/de/Die-Sammlung/10?&amp;w=287&amp;g=0" text:style-name="Internet_20_link" text:visited-style-name="Visited_20_Internet_20_Link"> Bernard Voïta</text:a>
<text:a xlink:type="simple" xlink:href="http://www.designlinesltd.com/a-closer-look-the-furniture-of-franz-west/" text:style-name="Internet_20_link" text:visited-style-name="Visited_20_Internet_20_Link"> Franz West</text:a>
<text:a xlink:type="simple" xlink:href="https://theredlist.com/wiki-2-351-382-1160-1122-view-usa-profile-wool-christopher.html" text:style-name="Internet_20_link" text:visited-style-name="Visited_20_Internet_20_Link"> Christopher Wool</text:a></text:p>
      <text:p text:style-name="Text_20_body"><text:line-break/>
<text:line-break/></text:p>
      <text:h text:style-name="Heading_20_2" text:outline-level="2"><text:bookmark-start text:name="__RefHeading___painting_drawing_smell_3"/><text:bookmark-start text:name="painting_drawing_smell"/>Painting, drawing &amp; smell<text:bookmark-end text:name="__RefHeading___painting_drawing_smell_3"/><text:bookmark-end text:name="painting_drawing_smell"/></text:h>
      <text:p text:style-name="Text_20_body">Move the mouse curser over the pictures to see the names of the painters, exhibitions etc.<text:line-break/>
<draw:a xlink:type="simple" xlink:href="https://www.smithsonianmag.com/arts-culture/the-first-major-museum-show-to-focus-on-smell-1787124/"><draw:frame draw:style-name="media" draw:name="The Art of the Scent exhibition Legend" text:anchor-type="as-char" draw:z-index="0" svg:width="5.2916666666667cm" style:rel-width="100%"><draw:text-box><text:p text:style-name="legendcenter"><draw:frame draw:style-name="media" draw:name="The Art of the Scent exhibition" text:anchor-type="as-char" draw:z-index="0" svg:width="5.2916666666667cm" style:rel-width="100%" svg:height="3.5247101449275cm" style:rel-height="scale"><draw:image xlink:href="Pictures/07518ebcbe9161dccc291e57290dba37.jpg" xlink:type="simple" xlink:show="embed" xlink:actuate="onLoad"/></draw:frame>The Art of the Scent exhibition</text:p></draw:text-box></draw:frame></draw:a>
<draw:a xlink:type="simple" xlink:href="https://www.smithsonianmag.com/smithsonian-institution/can-you-smell-work-art-180958189/"><draw:frame draw:style-name="media" draw:name="Smithsonian Design Museum Legend" text:anchor-type="as-char" draw:z-index="0" svg:width="5.2916666666667cm" style:rel-width="100%"><draw:text-box><text:p text:style-name="legendcenter"><draw:frame draw:style-name="media" draw:name="Smithsonian Design Museum" text:anchor-type="as-char" draw:z-index="1" svg:width="5.2916666666667cm" style:rel-width="100%" svg:height="3.96875cm" style:rel-height="scale"><draw:image xlink:href="Pictures/5ba7feb7b05662a884dddb0684069b47.jpg" xlink:type="simple" xlink:show="embed" xlink:actuate="onLoad"/></draw:frame>Smithsonian Design Museum</text:p></draw:text-box></draw:frame></draw:a>
<draw:a xlink:type="simple" xlink:href="http://www.vagabondish.com/artist-recreates-the-scents-of-helsinki-budapest-paris/"><draw:frame draw:style-name="media" draw:name="Urban Olfactory Legend" text:anchor-type="as-char" draw:z-index="0" svg:width="5.2916666666667cm" style:rel-width="100%"><draw:text-box><text:p text:style-name="legendcenter"><draw:frame draw:style-name="media" draw:name="Urban Olfactory" text:anchor-type="as-char" draw:z-index="2" svg:width="5.2916666666667cm" style:rel-width="100%" svg:height="2.4024166666667cm" style:rel-height="scale"><draw:image xlink:href="Pictures/5774a375eac209c99c79c2830102d325.jpg" xlink:type="simple" xlink:show="embed" xlink:actuate="onLoad"/></draw:frame>Urban Olfactory</text:p></draw:text-box></draw:frame></draw:a>
<draw:a xlink:type="simple" xlink:href="http://www.above-sea-level.co/journal/sissel-tolaas"><draw:frame draw:style-name="media" draw:name="|Sissel Tolaas &amp; The Art of Smell Legend" text:anchor-type="as-char" draw:z-index="0" svg:width="5.2916666666667cm" style:rel-width="100%"><draw:text-box><text:p text:style-name="legendcenter"><draw:frame draw:style-name="media" draw:name="|Sissel Tolaas &amp; The Art of Smell" text:anchor-type="as-char" draw:z-index="3" svg:width="5.2916666666667cm" style:rel-width="100%" svg:height="3.522265625cm" style:rel-height="scale"><draw:image xlink:href="Pictures/fb1d7e5f13997fd8188857be751a2fe8.jpg" xlink:type="simple" xlink:show="embed" xlink:actuate="onLoad"/></draw:frame>|Sissel Tolaas &amp; The Art of Smell</text:p></draw:text-box></draw:frame></draw:a>
<draw:a xlink:type="simple" xlink:href="https://perfumepolytechnic.wordpress.com/2015/03/25/i-wanted-to-touch-you-with-the-smell-ernesto-netos-immersive-cross-sensory-installations/"><draw:frame draw:style-name="media" draw:name="Ernesto Neto Legend" text:anchor-type="as-char" draw:z-index="0" svg:width="5.2916666666667cm" style:rel-width="100%"><draw:text-box><text:p text:style-name="legendcenter"><draw:frame draw:style-name="media" draw:name="Ernesto Neto" text:anchor-type="as-char" draw:z-index="4" svg:width="5.2916666666667cm" style:rel-width="100%" svg:height="2.9765625cm" style:rel-height="scale"><draw:image xlink:href="Pictures/d388b353262f3b7518e23b4a60073517.jpg" xlink:type="simple" xlink:show="embed" xlink:actuate="onLoad"/></draw:frame>Ernesto Neto</text:p></draw:text-box></draw:frame></draw:a>
<draw:a xlink:type="simple" xlink:href="http://www.ueda.nl/index.php?option=com_content&amp;view=category&amp;id=105&amp;Itemid=790&amp;lang=en"><draw:frame draw:style-name="media" draw:name="Maki Ueda Legend" text:anchor-type="as-char" draw:z-index="0" svg:width="5.2916666666667cm" style:rel-width="100%"><draw:text-box><text:p text:style-name="legendcenter"><draw:frame draw:style-name="media" draw:name="Maki Ueda" text:anchor-type="as-char" draw:z-index="5" svg:width="5.2916666666667cm" style:rel-width="100%" svg:height="3.52425cm" style:rel-height="scale"><draw:image xlink:href="Pictures/273ab29adf6e1abe9d0905a5ec178abe.jpg" xlink:type="simple" xlink:show="embed" xlink:actuate="onLoad"/></draw:frame>Maki Ueda</text:p></draw:text-box></draw:frame></draw:a>
<draw:a xlink:type="simple" xlink:href="https://www.upi.com/Odd_News/2016/02/10/Artist-uses-scratch-and-sniff-posters-to-improve-New-York-subway-smells/6061455128667/"><draw:frame draw:style-name="media" draw:name="New York subway smell Legend" text:anchor-type="as-char" draw:z-index="0" svg:width="5.2916666666667cm" style:rel-width="100%"><draw:text-box><text:p text:style-name="legendcenter"><draw:frame draw:style-name="media" draw:name="New York subway smell" text:anchor-type="as-char" draw:z-index="6" svg:width="5.2916666666667cm" style:rel-width="100%" svg:height="3.5395763656633cm" style:rel-height="scale"><draw:image xlink:href="Pictures/01c08a0f86e719545488733091e5e17d.jpg" xlink:type="simple" xlink:show="embed" xlink:actuate="onLoad"/></draw:frame>New York subway smell</text:p></draw:text-box></draw:frame></draw:a><text:line-break/>
<text:a xlink:type="simple" xlink:href="https://paintscentsations.com/" text:style-name="Internet_20_link" text:visited-style-name="Visited_20_Internet_20_Link">Removing scent</text:a>
<text:a xlink:type="simple" xlink:href="https://www.coatingsworld.com/knowledge-center/coatings-markets-amp-technologies/special-purpose-coatings/" text:style-name="Internet_20_link" text:visited-style-name="Visited_20_Internet_20_Link">Special purpose coatings</text:a>
<text:a xlink:type="simple" xlink:href="https://www.pcimag.com/keywords/2854-paint-and-coating-research-and-development" text:style-name="Internet_20_link" text:visited-style-name="Visited_20_Internet_20_Link">PCI</text:a><text:line-break/>
<draw:a xlink:type="simple" xlink:href="http://www.erdc.usace.army.mil/Media/Fact-Sheets/Fact-Sheet-Article-View/Article/476731/paint-technology-center/"><draw:frame draw:style-name="media" draw:name="Paint Technology Center Legend" text:anchor-type="as-char" draw:z-index="0" svg:width="5.2916666666667cm" style:rel-width="100%"><draw:text-box><text:p text:style-name="legendcenter"><draw:frame draw:style-name="media" draw:name="Paint Technology Center" text:anchor-type="as-char" draw:z-index="7" svg:width="5.2916666666667cm" style:rel-width="100%" svg:height="3.8669871794872cm" style:rel-height="scale"><draw:image xlink:href="Pictures/876e5adab50aa1287e69d564a32551ab.png" xlink:type="simple" xlink:show="embed" xlink:actuate="onLoad"/></draw:frame>Paint Technology Center</text:p></draw:text-box></draw:frame></draw:a></text:p>
      <text:h text:style-name="Heading_20_2" text:outline-level="2"><text:bookmark-start text:name="__RefHeading___printing_vegetables_and_fruits_4"/><text:bookmark-start text:name="printing_vegetables_and_fruits"/>Printing vegetables and fruits<text:bookmark-end text:name="__RefHeading___printing_vegetables_and_fruits_4"/><text:bookmark-end text:name="printing_vegetables_and_fruits"/></text:h>
      <text:h text:style-name="Heading_20_2" text:outline-level="2"><text:bookmark-start text:name="__RefHeading___textures_5"/><text:bookmark-start text:name="textures"/>Textures<text:bookmark-end text:name="__RefHeading___textures_5"/><text:bookmark-end text:name="textures"/></text:h>
      <text:p text:style-name="Text_20_body"><draw:a xlink:type="simple" xlink:href="https://www.widewalls.ch/artist/jiri-georg-dokoupil/"><draw:frame draw:style-name="media" draw:name="DOKOUPIL Legend" text:anchor-type="as-char" draw:z-index="0" svg:width="10.583333333333cm"><draw:text-box><text:p text:style-name="legendcenter"><draw:frame draw:style-name="media" draw:name="DOKOUPIL" text:anchor-type="as-char" draw:z-index="8" svg:width="10.583333333333cm" svg:height="5.9495495495496cm"><draw:image xlink:href="Pictures/fdfad36ced006725a2bfc57999e33e02.jpg" xlink:type="simple" xlink:show="embed" xlink:actuate="onLoad"/></draw:frame>DOKOUPIL</text:p></draw:text-box></draw:frame></draw:a>
<draw:a xlink:type="simple" xlink:href="https://www.frameweb.com/news/"><draw:frame draw:style-name="media" draw:name="DOKOUPIL Legend" text:anchor-type="as-char" draw:z-index="0" svg:width="10.583333333333cm"><draw:text-box><text:p text:style-name="legendcenter"><draw:frame draw:style-name="media" draw:name="DOKOUPIL" text:anchor-type="as-char" draw:z-index="9" svg:width="10.583333333333cm" svg:height="7.9375cm"><draw:image xlink:href="Pictures/698f51c1ef67df1cd82bf66a6b1c654b.jpg" xlink:type="simple" xlink:show="embed" xlink:actuate="onLoad"/></draw:frame>DOKOUPIL</text:p></draw:text-box></draw:frame></draw:a>
<draw:a xlink:type="simple" xlink:href="https://www.invaluable.com/buy-now/jiri-georg-dokoupil-palux-dois-f0746bfb24"><draw:frame draw:style-name="media" draw:name="DOKOUPIL Legend" text:anchor-type="as-char" draw:z-index="0" svg:width="10.583333333333cm"><draw:text-box><text:p text:style-name="legendcenter"><draw:frame draw:style-name="media" draw:name="DOKOUPIL" text:anchor-type="as-char" draw:z-index="10" svg:width="10.583333333333cm" svg:height="12.382995319813cm"><draw:image xlink:href="Pictures/7b18f1aa13daf239c7d7ceae064b4777.jpg" xlink:type="simple" xlink:show="embed" xlink:actuate="onLoad"/></draw:frame>DOKOUPIL</text:p></draw:text-box></draw:frame></draw:a>
<draw:a xlink:type="simple" xlink:href="https://www.lempertz.com/en/catalogues/lot/868-1/171-jiri-georg-dokoupil.html"><draw:frame draw:style-name="media" draw:name="DOKOUPIL Legend" text:anchor-type="as-char" draw:z-index="0" svg:width="10.583333333333cm"><draw:text-box><text:p text:style-name="legendcenter"><draw:frame draw:style-name="media" draw:name="DOKOUPIL" text:anchor-type="as-char" draw:z-index="11" svg:width="10.583333333333cm" svg:height="5.9122037550015cm"><draw:image xlink:href="Pictures/26c8ba087fda83f72a309106a8359019.png" xlink:type="simple" xlink:show="embed" xlink:actuate="onLoad"/></draw:frame>DOKOUPIL</text:p></draw:text-box></draw:frame></draw:a></text:p>
      <text:h text:style-name="Heading_20_2" text:outline-level="2"><text:bookmark-start text:name="__RefHeading___painting_drawing_space_6"/><text:bookmark-start text:name="painting_drawing_space"/>PAINTING, DRAWING &amp; SPACE<text:bookmark-end text:name="__RefHeading___painting_drawing_space_6"/><text:bookmark-end text:name="painting_drawing_space"/></text:h>
      <text:p text:style-name="Text_20_body"><draw:a xlink:type="simple" xlink:href="http://www.kaltblut-magazine.com/jiri-georg-dokoupil-furniture-for-fotos/"><draw:frame draw:style-name="media" draw:name="DOKOUPIL Legend" text:anchor-type="as-char" draw:z-index="0" svg:width="10.583333333333cm"><draw:text-box><text:p text:style-name="legendcenter"><draw:frame draw:style-name="media" draw:name="DOKOUPIL" text:anchor-type="as-char" draw:z-index="12" svg:width="10.583333333333cm" svg:height="7.0421035907213cm"><draw:image xlink:href="Pictures/6d25d478cf87105f4306c9d496523990.png" xlink:type="simple" xlink:show="embed" xlink:actuate="onLoad"/></draw:frame>DOKOUPIL</text:p></draw:text-box></draw:frame></draw:a></text:p>
      <text:h text:style-name="Heading_20_2" text:outline-level="2"><text:bookmark-start text:name="__RefHeading___prints_7"/><text:bookmark-start text:name="prints"/>PRINTS<text:bookmark-end text:name="__RefHeading___prints_7"/><text:bookmark-end text:name="pri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22</meta:creation-date>
    <dc:creator>Generated</dc:creator>
    <dc:date>2026-09-09T10::56:22</dc:date>
    <dc:language>en-US</dc:language>
    <meta:editing-cycles>1</meta:editing-cycles>
    <meta:editing-duration>PT0S</meta:editing-duration>
    <dc:title>matlab:works</dc:title>
  </office:meta>
</office:document-meta>
</file>