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f608c460a6aad3956b40243233e5d2.jpg"/>
  <manifest:file-entry manifest:media-type="image/jpeg" manifest:full-path="Pictures/89cb463b02dba090881b9832b6e0a4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zehra_balca"/><text:bookmark-start text:name="__RefHeading___zehra_balca_1"/><text:bookmark-start text:name="zehra_balca"/>Zehra Balca<text:bookmark-end text:name="__RefHeading___zehra_balca_1"/><text:bookmark-end text:name="zehra_balca"/></text:h>
      <text:p text:style-name="Text_20_body"><text:span text:style-name="Emphasis">Autumn semester 2017</text:span></text:p>
      <text:p text:style-name="Text_20_body">Experimenting with screen printed postcards: </text:p>
      <text:p text:style-name="Text_20_body">Details of Elaeagnus Angustifolia trees:
Tried to reproduce the colour of the leaves and flowers with the help of my painter friends.  
<draw:frame draw:style-name="media" draw:name="0" text:anchor-type="as-char" draw:z-index="0" svg:width="10.583333333333cm" svg:height="7.4876599634369cm"><draw:image xlink:href="Pictures/a3f608c460a6aad3956b40243233e5d2.jpg" xlink:type="simple" xlink:show="embed" xlink:actuate="onLoad"/></draw:frame>
<draw:frame draw:style-name="media" draw:name="1" text:anchor-type="as-char" draw:z-index="1" svg:width="10.583333333333cm" svg:height="6.2340182648402cm"><draw:image xlink:href="Pictures/89cb463b02dba090881b9832b6e0a47b.jpg" xlink:type="simple" xlink:show="embed" xlink:actuate="onLoad"/></draw:frame></text:p>
      <text:p text:style-name="Text_20_body">I will look into working paint that changes color with light.</text:p>
      <text:p text:style-name="Text_20_body">I will make rasterizing and color experiments with photographs of Elaeagnus Angustifolia trees in Istanbul and Zurich.</text:p>
      <text:p text:style-name="Text_20_body">I am thinking about screen printing a QR code. 
<text:a xlink:type="simple" xlink:href="http://www.qr-code-generator.com" text:style-name="Internet_20_link" text:visited-style-name="Visited_20_Internet_20_Link">http://www.qr-code-generator.com</text:a></text:p>
      <text:p text:style-name="Text_20_body">Dominique@Balca: Concerning colour changing colour: did you find suppliers. Do you need some addresse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7:26</meta:creation-date>
    <dc:creator>Generated</dc:creator>
    <dc:date>2026-09-09T10::27:26</dc:date>
    <dc:language>en-US</dc:language>
    <meta:editing-cycles>1</meta:editing-cycles>
    <meta:editing-duration>PT0S</meta:editing-duration>
    <dc:title>matlab:zehra_balca</dc:title>
  </office:meta>
</office:document-meta>
</file>