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8508816feb81ae2cfb111469815ad9.png"/>
  <manifest:file-entry manifest:media-type="image/png" manifest:full-path="Pictures/2fc2b38df81d806e970e22af80c7bf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int:matlab"/><text:bookmark-start text:name="__RefHeading___paint_1"/><text:bookmark-start text:name="paint"/>PAINT<text:bookmark-end text:name="__RefHeading___paint_1"/><text:bookmark-end text:name="paint"/></text:h>
      <text:h text:style-name="Heading_20_2" text:outline-level="2"><text:bookmark-start text:name="__RefHeading___how_to_make_your_own_paint_2"/><text:bookmark-start text:name="how_to_make_your_own_paint"/>HOW TO MAKE YOUR OWN PAINT<text:bookmark-end text:name="__RefHeading___how_to_make_your_own_paint_2"/><text:bookmark-end text:name="how_to_make_your_own_paint"/></text:h>
      <text:p text:style-name="Horizontal_20_Line"/>
      <text:h text:style-name="Heading_20_3" text:outline-level="3"><text:bookmark-start text:name="__RefHeading___tempera_3"/><text:bookmark-start text:name="tempera"/>TEMPERA<text:bookmark-end text:name="__RefHeading___tempera_3"/><text:bookmark-end text:name="tempera"/></text:h>
      <text:p text:style-name="Text_20_body"><draw:a xlink:type="simple" xlink:href="https://www.youtube.com/watch?v=KwE-uwbdTmg"><draw:frame draw:style-name="media" draw:name="0" text:anchor-type="as-char" draw:z-index="0" svg:width="5.2916666666667cm" style:rel-width="100%" svg:height="2.7022610584518cm" style:rel-height="scale"><draw:image xlink:href="Pictures/dc8508816feb81ae2cfb111469815ad9.png" xlink:type="simple" xlink:show="embed" xlink:actuate="onLoad"/></draw:frame></draw:a>
<text:a xlink:type="simple" xlink:href="https://www.youtube.com/watch?v=KwE-uwbdTmg" text:style-name="Internet_20_link" text:visited-style-name="Visited_20_Internet_20_Link"> {{:paint:screen_shot_2018-03-03_at_08.01.23.png?200|}}</text:a></text:p>
      <text:p text:style-name="Horizontal_20_Line"/>
      <text:h text:style-name="Heading_20_3" text:outline-level="3"><text:bookmark-start text:name="__RefHeading___casein_colour_kaseinfarbe_4"/><text:bookmark-start text:name="casein_colour_kaseinfarbe"/>CASEIN COLOUR | KASEINFARBE<text:bookmark-end text:name="__RefHeading___casein_colour_kaseinfarbe_4"/><text:bookmark-end text:name="casein_colour_kaseinfarbe"/></text:h>
      <text:p text:style-name="Text_20_body">Magerquark, Backsalz, Pigmente, Wasser.
Low-fat quark, backing powder, pigment, water.</text:p>
      <text:p text:style-name="Text_20_body"><draw:a xlink:type="simple" xlink:href="https://www.youtube.com/watch?v=mlH9bK9QTjs"><draw:frame draw:style-name="media" draw:name="1" text:anchor-type="as-char" draw:z-index="1" svg:width="5.2916666666667cm" style:rel-width="100%" svg:height="2.7676603699331cm" style:rel-height="scale"><draw:image xlink:href="Pictures/2fc2b38df81d806e970e22af80c7bf39.png" xlink:type="simple" xlink:show="embed" xlink:actuate="onLoad"/></draw:frame></draw:a></text:p>
      <text:h text:style-name="Heading_20_3" text:outline-level="3"><text:bookmark-start text:name="__RefHeading___acrylic_paint_5"/><text:bookmark-start text:name="acrylic_paint"/>ACRYLIC PAINT<text:bookmark-end text:name="__RefHeading___acrylic_paint_5"/><text:bookmark-end text:name="acrylic_pai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6:48</meta:creation-date>
    <dc:creator>Generated</dc:creator>
    <dc:date>2026-09-09T11::16:48</dc:date>
    <dc:language>en-US</dc:language>
    <meta:editing-cycles>1</meta:editing-cycles>
    <meta:editing-duration>PT0S</meta:editing-duration>
    <dc:title>paint:matlab</dc:title>
  </office:meta>
</office:document-meta>
</file>