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zierende:aufnamenpruefung"/><text:bookmark-start text:name="__RefHeading___aufnahmepruefung_1"/><text:bookmark-start text:name="aufnahmepruefung"/>Aufnahmeprüfung<text:bookmark-end text:name="__RefHeading___aufnahmepruefung_1"/><text:bookmark-end text:name="aufnahmepruefung"/></text:h>
      <text:p text:style-name="Text_20_body">hier werden verschiedene infos zur aufnahmeprüfung gesammelt</text:p>
      <text:h text:style-name="Heading_20_2" text:outline-level="2"><text:bookmark-start text:name="__RefHeading___aufnahmepruefung_2010_2"/><text:bookmark-start text:name="aufnahmepruefung_2010"/>aufnahmeprüfung 2010<text:bookmark-end text:name="__RefHeading___aufnahmepruefung_2010_2"/><text:bookmark-end text:name="aufnahmepruefung_2010"/></text:h>
      <text:p text:style-name="Text_20_body"><text:span text:style-name="Strong_20_Emphasis">wer:</text:span> Elke Bippus (leitung), Dominique Lämmli, Christian Fürholz <text:line-break/>
<text:span text:style-name="Strong_20_Emphasis">wann:</text:span> Mappensichtung: 17.&amp;18.3.10 Gespräche: 6.&amp;7.4.10<text:line-break/>
<text:span text:style-name="Strong_20_Emphasis">wieviele:</text:span> total sollten 17 neu anfangen (empfehlung ng: 20 aufnehmen, wartelist 10)</text:p>
      <text:h text:style-name="Heading_20_3" text:outline-level="3"><text:bookmark-start text:name="__RefHeading___quereinsteiger_3"/><text:bookmark-start text:name="quereinsteiger"/>Quereinsteiger<text:bookmark-end text:name="__RefHeading___quereinsteiger_3"/><text:bookmark-end text:name="quereinsteiger"/></text:h>
      <text:p text:style-name="Text_20_body">interesse an einem quereinstieg:</text:p>
      <text:list text:style-name="List_20_1" text:continue-numbering="false">
        <text:list-item>
          <text:p text:style-name="LastListParagraph_List_20_1_Content_First"> Björn Magnusson (Student im ersten Jahr an der HEAD Geneve, BA Art Visuel)(kontakt zu NG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33:47</meta:creation-date>
    <dc:creator>Generated</dc:creator>
    <dc:date>2026-08-15T04::33:47</dc:date>
    <dc:language>en-US</dc:language>
    <meta:editing-cycles>1</meta:editing-cycles>
    <meta:editing-duration>PT0S</meta:editing-duration>
    <dc:title>dozierende:aufnamenpruefung</dc:title>
  </office:meta>
</office:document-meta>
</file>