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ausstellungen:flims"/><text:bookmark-start text:name="__RefHeading___ausstellung_flims_1"/><text:bookmark-start text:name="ausstellung_flims"/>Ausstellung Flims<text:bookmark-end text:name="__RefHeading___ausstellung_flims_1"/><text:bookmark-end text:name="ausstellung_flims"/></text:h>
      <text:h text:style-name="Heading_20_2" text:outline-level="2"><text:bookmark-start text:name="__RefHeading___ort_2"/><text:bookmark-start text:name="ort"/>Ort<text:bookmark-end text:name="__RefHeading___ort_2"/><text:bookmark-end text:name="ort"/></text:h>
      <text:p text:style-name="Text_20_body"><text:span text:style-name="Strong_20_Emphasis">
Bed &amp; Breakfast von Brigitte Reich-Rutz</text:span><text:line-break/>
<text:a xlink:type="simple" xlink:href="http://bnb.ch/index.php?p=page&amp;id=1331" text:style-name="Internet_20_link" text:visited-style-name="Visited_20_Internet_20_Link">http://bnb.ch/index.php?p=page&amp;id=1331</text:a><text:line-break/>
Via dils Larischs 10<text:line-break/>
7018 Flims-Waldhaus<text:line-break/></text:p>
      <text:p text:style-name="Text_20_body">Adresse Brigitte Reich-Rutz in Zürich:<text:line-break/>
Böcklinstr. 20<text:line-break/>
8032 Zürich<text:line-break/>
Tel. 044 383 43 77<text:line-break/>
Fax 044 383 43 87<text:line-break/></text:p>
      <text:p text:style-name="Text_20_body">Mobile 079 777 43 77<text:line-break/></text:p>
      <text:h text:style-name="Heading_20_2" text:outline-level="2"><text:bookmark-start text:name="__RefHeading___termine_3"/><text:bookmark-start text:name="termine"/>Termine<text:bookmark-end text:name="__RefHeading___termine_3"/><text:bookmark-end text:name="termine"/></text:h>
      <text:p text:style-name="Text_20_body"><text:span text:style-name="Strong_20_Emphasis">Montag, 18. April 2011 17 Uhr Zimmer 108 Sihlquai 125</text:span>: Plenum 
<text:span text:style-name="Strong_20_Emphasis">Montag, 13. Juni (morgens) - Mittwoch, 15. Juni (abends)</text:span>: erste Arbeitsphase vor Ort (ACHTUNG: Mo ist Pfingstmontag: keine Möglichkeit, sich vor Ort mit Materialien einzudecken<text:line-break/>
<text:span text:style-name="Strong_20_Emphasis">Sonntag, 19. Juni (morgens) - Freitag, 24. Juni (abends)</text:span> : zweite Arbeitsphase (ab Freitagabend besteht keine Übernachtungsmöglichkeit im Bed &amp; Breakfast: Brigitte hat das ganze Haus voll mit Gästen)<text:line-break/>
<text:span text:style-name="Strong_20_Emphasis">Samstag, 25. Juni ab 12 Uhr</text:span>: Privatvernissage → Brigitte wünscht sich ab spätestens 13 Uhr die Anwesenheit mindestens der Hälfte der teilnehmenden KünstlerInnen. Um 17 Uhr wird die Vernissagengesellschaft das Gelände verlassen und sich auf eine Wanderung machen.<text:line-break/>
<text:span text:style-name="Strong_20_Emphasis">Sonntag, 26. Juni 16 Uhr</text:span>: offizielle Vernissage<text:line-break/>
<text:span text:style-name="Strong_20_Emphasis">Samstag, 14. August</text:span>: Ausstellungsende<text:line-break/>
<text:span text:style-name="Strong_20_Emphasis">Montag, 16. August</text:span>: Ausstellungsabbau<text:line-break/></text:p>
      <text:h text:style-name="Heading_20_2" text:outline-level="2"><text:bookmark-start text:name="__RefHeading___oeffnungszeiten_ausstellung_4"/><text:bookmark-start text:name="oeffnungszeiten_ausstellung"/>Öffnungszeiten Ausstellung<text:bookmark-end text:name="__RefHeading___oeffnungszeiten_ausstellung_4"/><text:bookmark-end text:name="oeffnungszeiten_ausstellung"/></text:h>
      <text:p text:style-name="Text_20_body">??? donnerstags bis sonntags ??? jeweils 15 - 19 Uhr</text:p>
      <text:h text:style-name="Heading_20_2" text:outline-level="2"><text:bookmark-start text:name="__RefHeading___spielregeln_5"/><text:bookmark-start text:name="spielregeln"/>Spielregeln<text:bookmark-end text:name="__RefHeading___spielregeln_5"/><text:bookmark-end text:name="spielregeln"/></text:h>
      <text:p text:style-name="Text_20_body">Die enstehenden Arbeiten müssen die Ausstellungsdauer von ca. 8 Wochen bestehen, d.h. dem Wetter trotzen können, etc.<text:line-break/></text:p>
      <text:p text:style-name="Text_20_body">Samstag, 25. Juni ab 12 Uhr: Brigitte wünscht sich ab spätestens 13 Uhr die Anwesenheit mindestens der Hälfte der teilnehmenden KünstlerInnen.<text:line-break/>
Sonntag, 26. Juni: Brigitte wünscht sich eineN VernissagenhelferIn<text:line-break/></text:p>
      <text:p text:style-name="Text_20_body">Übernachtung Bed &amp; Breakfast (inkl. Frühstück und Kurtaxe): 15 Franken<text:line-break/></text:p>
      <text:h text:style-name="Heading_20_2" text:outline-level="2"><text:bookmark-start text:name="__RefHeading___plakat_publikation_6"/><text:bookmark-start text:name="plakat_publikation"/>Plakat/Publikation<text:bookmark-end text:name="__RefHeading___plakat_publikation_6"/><text:bookmark-end text:name="plakat_publikation"/></text:h>
      <text:p text:style-name="Text_20_body">Auf dieser Seite ist ein leeres, zweiseitiges A1 hinterlegt:<text:line-break/></text:p>
      <text:p text:style-name="Text_20_body"><text:a xlink:type="simple" xlink:href="http://www.mydrive.ch" text:style-name="Internet_20_link" text:visited-style-name="Visited_20_Internet_20_Link">http://www.mydrive.ch</text:a><text:line-break/>
ErikSteinbrecher (login)<text:line-break/>
ErikSteinbrecher (pass)<text:line-break/></text:p>
      <text:p text:style-name="Text_20_body">Man nimmt sich dem indesign Dokument an und macht etwas auf den Flächen; individuell. Man mischt sich ein, überlagert, überarbeitet, ergänzt etc..<text:line-break/>
Nach der Arbeit lädt man das gesicherte Dokument wieder auf den Server mydrive.<text:line-break/></text:p>
      <text:p text:style-name="Text_20_body">WICHTIG IST DAS:<text:line-break/></text:p>
      <text:p text:style-name="Text_20_body">Vorderseite bzw. 1. Seite des A1 Dokuments: <text:line-break/>
4 Farben / Daten bzw. Bilder cmvk 300 dpi (!)<text:line-break/></text:p>
      <text:p text:style-name="Text_20_body">Rückseite bzw. 2. Seite des A1 Dokuments: <text:line-break/>
Graustufen/ grayscale / Daten bzw. Bilder 300 dpi (!)<text:line-break/></text:p>
      <text:p text:style-name="Text_20_body">Redaktionschluss Alva Arena (erscheint wöchentlich): mittwochs 12.00 Uhr der Vorwoche<text:line-break/>
Redaktionschluss Laax Live (erscheint monatlich): angefragt, wahrscheinlich Ende April für die Juni Ausgabe<text:line-break/></text:p>
      <text:h text:style-name="Heading_20_2" text:outline-level="2"><text:bookmark-start text:name="__RefHeading___teilnehmende_7"/><text:bookmark-start text:name="teilnehmende"/>Teilnehmende<text:bookmark-end text:name="__RefHeading___teilnehmende_7"/><text:bookmark-end text:name="teilnehmende"/></text:h>
      <text:p text:style-name="Text_20_body"><text:a xlink:type="simple" xlink:href="mailto:selina.baumann@zhdk.ch" text:style-name="Internet_20_link" text:visited-style-name="Visited_20_Internet_20_Link">selina.baumann@zhdk.ch</text:a><text:line-break/>
<text:a xlink:type="simple" xlink:href="mailto:jeannine.buehler@zhdk.ch" text:style-name="Internet_20_link" text:visited-style-name="Visited_20_Internet_20_Link">jeannine.buehler@zhdk.ch</text:a><text:line-break/>
<text:a xlink:type="simple" xlink:href="mailto:nicole.faude@zhdk.ch" text:style-name="Internet_20_link" text:visited-style-name="Visited_20_Internet_20_Link">nicole.faude@zhdk.ch</text:a><text:line-break/>
<text:a xlink:type="simple" xlink:href="mailto:christian.fuerholz@zhdk.ch" text:style-name="Internet_20_link" text:visited-style-name="Visited_20_Internet_20_Link">christian.fuerholz@zhdk.ch</text:a><text:line-break/>
<text:a xlink:type="simple" xlink:href="mailto:nadia.graf@zhdk.ch" text:style-name="Internet_20_link" text:visited-style-name="Visited_20_Internet_20_Link">nadia.graf@zhdk.ch</text:a><text:line-break/>
<text:a xlink:type="simple" xlink:href="mailto:roman.gysin@zhdk.ch" text:style-name="Internet_20_link" text:visited-style-name="Visited_20_Internet_20_Link">roman.gysin@zhdk.ch</text:a><text:line-break/>
<text:a xlink:type="simple" xlink:href="mailto:adrian.kaeser@zhdk.ch" text:style-name="Internet_20_link" text:visited-style-name="Visited_20_Internet_20_Link">adrian.kaeser@zhdk.ch</text:a><text:line-break/>
<text:a xlink:type="simple" xlink:href="mailto:sean.kennedy@zhdk.ch" text:style-name="Internet_20_link" text:visited-style-name="Visited_20_Internet_20_Link">sean.kennedy@zhdk.ch</text:a><text:line-break/>
<text:a xlink:type="simple" xlink:href="mailto:karin.kurzmeyer@zhdk.ch" text:style-name="Internet_20_link" text:visited-style-name="Visited_20_Internet_20_Link">karin.kurzmeyer@zhdk.ch</text:a><text:line-break/>
<text:a xlink:type="simple" xlink:href="mailto:daniel.lanz@zhdk.ch" text:style-name="Internet_20_link" text:visited-style-name="Visited_20_Internet_20_Link">daniel.lanz@zhdk.ch</text:a><text:line-break/>
<text:a xlink:type="simple" xlink:href="mailto:michael.meister@zhdk.ch" text:style-name="Internet_20_link" text:visited-style-name="Visited_20_Internet_20_Link">michael.meister@zhdk.ch</text:a><text:line-break/>
<text:a xlink:type="simple" xlink:href="mailto:martin.reich@zhdk.ch" text:style-name="Internet_20_link" text:visited-style-name="Visited_20_Internet_20_Link">martin.reich@zhdk.ch</text:a><text:line-break/>
<text:a xlink:type="simple" xlink:href="mailto:fabian.schmid@zhdk.ch" text:style-name="Internet_20_link" text:visited-style-name="Visited_20_Internet_20_Link">fabian.schmid@zhdk.ch</text:a><text:line-break/>
<text:a xlink:type="simple" xlink:href="mailto:daniel.skoda@zhdk.ch" text:style-name="Internet_20_link" text:visited-style-name="Visited_20_Internet_20_Link">daniel.skoda@zhdk.ch</text:a><text:line-break/>
<text:a xlink:type="simple" xlink:href="mailto:erik.steinbrecher@zhdk.ch" text:style-name="Internet_20_link" text:visited-style-name="Visited_20_Internet_20_Link">erik.steinbrecher@zhdk.ch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23:33</meta:creation-date>
    <dc:creator>Generated</dc:creator>
    <dc:date>2026-08-15T05::23:33</dc:date>
    <dc:language>en-US</dc:language>
    <meta:editing-cycles>1</meta:editing-cycles>
    <meta:editing-duration>PT0S</meta:editing-duration>
    <dc:title>public:ausstellungen:flims</dc:title>
  </office:meta>
</office:document-meta>
</file>