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unispital"/><text:bookmark-start text:name="__RefHeading___unispital_1"/><text:bookmark-start text:name="unispital"/>Unispital<text:bookmark-end text:name="__RefHeading___unispital_1"/><text:bookmark-end text:name="unispital"/></text:h>
      <text:h text:style-name="Heading_20_2" text:outline-level="2"><text:bookmark-start text:name="__RefHeading___titel_2"/><text:bookmark-start text:name="titel"/>Titel<text:bookmark-end text:name="__RefHeading___titel_2"/><text:bookmark-end text:name="titel"/></text:h>
      <text:p text:style-name="Text_20_body">Franziska Koch <text:line-break/>
Wolf Schmelter <text:line-break/></text:p>
      <text:h text:style-name="Heading_20_2" text:outline-level="2"><text:bookmark-start text:name="__RefHeading___teilnehmer_innen_3"/><text:bookmark-start text:name="teilnehmer_innen"/>Teilnehmer_innen<text:bookmark-end text:name="__RefHeading___teilnehmer_innen_3"/><text:bookmark-end text:name="teilnehmer_innen"/></text:h>
      <text:p text:style-name="Text_20_body">Yvonne Gempeler <text:line-break/>
Alice Gut <text:line-break/>
Elena Habicher <text:line-break/>
Tanjo Heim <text:line-break/>
Michael Meister <text:line-break/>
Martin Reich <text:line-break/></text:p>
      <text:h text:style-name="Heading_20_2" text:outline-level="2"><text:bookmark-start text:name="__RefHeading___zeitplan_4"/><text:bookmark-start text:name="zeitplan"/>Zeitplan<text:bookmark-end text:name="__RefHeading___zeitplan_4"/><text:bookmark-end text:name="zeitplan"/></text:h>
      <text:h text:style-name="Heading_20_2" text:outline-level="2"><text:bookmark-start text:name="__RefHeading___materialien_5"/><text:bookmark-start text:name="materialien"/>Materialien<text:bookmark-end text:name="__RefHeading___materialien_5"/><text:bookmark-end text:name="materialien"/></text:h>
      <text:p text:style-name="Text_20_body">Grundriss Unispital (Ausdruck A3):<text:line-break/>
<text:a xlink:type="simple" xlink:href="https://wiki.zhdk.ch/vbk/lib/exe/fetch.php?media=public:ausstellungen:nord1_a_mit_beschriftung.pdf" text:style-name="Internet_20_link" text:visited-style-name="Visited_20_Internet_20_Link">nord1_a_mit_beschriftung.pdf</text:a>
<text:line-break/>
Plan Vitrine:<text:line-break/>
<text:a xlink:type="simple" xlink:href="https://wiki.zhdk.ch/vbk/lib/exe/fetch.php?media=public:ausstellungen:img_0001.pdf" text:style-name="Internet_20_link" text:visited-style-name="Visited_20_Internet_20_Link">img_0001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46:30</meta:creation-date>
    <dc:creator>Generated</dc:creator>
    <dc:date>2026-09-02T05::46:30</dc:date>
    <dc:language>en-US</dc:language>
    <meta:editing-cycles>1</meta:editing-cycles>
    <meta:editing-duration>PT0S</meta:editing-duration>
    <dc:title>public:ausstellungen:unispital</dc:title>
  </office:meta>
</office:document-meta>
</file>