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humancolourgroup"/><text:bookmark-start text:name="__RefHeading___human_colour_group_1"/><text:bookmark-start text:name="human_colour_group"/>Human Colour Group<text:bookmark-end text:name="__RefHeading___human_colour_group_1"/><text:bookmark-end text:name="human_colour_group"/></text:h>
      <text:h text:style-name="Heading_20_2" text:outline-level="2"><text:bookmark-start text:name="__RefHeading___sammlung_2"/><text:bookmark-start text:name="sammlung"/>Sammlung<text:bookmark-end text:name="__RefHeading___sammlung_2"/><text:bookmark-end text:name="sammlung"/></text:h>
      <text:h text:style-name="Heading_20_2" text:outline-level="2"><text:bookmark-start text:name="__RefHeading___visualisierungen_3"/><text:bookmark-start text:name="visualisierungen"/>Visualisierungen<text:bookmark-end text:name="__RefHeading___visualisierungen_3"/><text:bookmark-end text:name="visualisierungen"/></text:h>
      <text:p text:style-name="Text_20_body"><text:a xlink:type="simple" xlink:href="http://www.youtube.com/watch?v=Y8xjbY1Gxmw" text:style-name="Internet_20_link" text:visited-style-name="Visited_20_Internet_20_Link">gesichtserkennung</text:a><text:span text:style-name="Emphasis">

<text:a xlink:type="simple" xlink:href="http://www.youtube.com/watch?v=9M7qbltmiQQ&amp;feature=related" text:style-name="Internet_20_link" text:visited-style-name="Visited_20_Internet_20_Link">gefahr der biometrischen daten</text:a></text:span></text:p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p text:style-name="Text_20_body"><text:a xlink:type="simple" xlink:href="http://blog.zhdk.ch/christianfuerholz/human-colours/" text:style-name="Internet_20_link" text:visited-style-name="Visited_20_Internet_20_Link">Blogsammlung Christi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7:37</meta:creation-date>
    <dc:creator>Generated</dc:creator>
    <dc:date>2026-08-15T04::27:37</dc:date>
    <dc:language>en-US</dc:language>
    <meta:editing-cycles>1</meta:editing-cycles>
    <meta:editing-duration>PT0S</meta:editing-duration>
    <dc:title>public:humancolourgroup</dc:title>
  </office:meta>
</office:document-meta>
</file>