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10535fbd356a2172e255c8455eac4d.png"/>
  <manifest:file-entry manifest:media-type="image/png" manifest:full-path="Pictures/49ca8a219bd244bcf0b67c3120f7fb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atelier_toni"/><text:bookmark-start text:name="__RefHeading___atelier_-_toni_1"/><text:bookmark-start text:name="atelier_-_toni"/>Atelier - Toni<text:bookmark-end text:name="__RefHeading___atelier_-_toni_1"/><text:bookmark-end text:name="atelier_-_toni"/></text:h>
      <text:p text:style-name="Horizontal_20_Line"/>
      <text:h text:style-name="Heading_20_2" text:outline-level="2"><text:bookmark-start text:name="__RefHeading___unterlagen_2"/><text:bookmark-start text:name="unterlagen"/>Unterlagen<text:bookmark-end text:name="__RefHeading___unterlagen_2"/><text:bookmark-end text:name="unterlagen"/></text:h>
      <text:p text:style-name="Text_20_body">Toni, DKM, E06, mit Raumnutzungsbezeichnung </text:p>
      <text:p text:style-name="Text_20_body"><draw:frame draw:style-name="media" draw:name="0" text:anchor-type="as-char" draw:z-index="0" svg:width="5.2916666666667cm" style:rel-width="100%" svg:height="3.7404679157852cm" style:rel-height="scale"><draw:image xlink:href="Pictures/f410535fbd356a2172e255c8455eac4d.png" xlink:type="simple" xlink:show="embed" xlink:actuate="onLoad"/></draw:frame></text:p>
      <text:p text:style-name="Text_20_body">Toni, DKM, E07, mit Raumnutzungsbezeichnung</text:p>
      <text:p text:style-name="Text_20_body"><draw:frame draw:style-name="media" draw:name="1" text:anchor-type="as-char" draw:z-index="1" svg:width="5.2916666666667cm" style:rel-width="100%" svg:height="3.7404679157852cm" style:rel-height="scale"><draw:image xlink:href="Pictures/49ca8a219bd244bcf0b67c3120f7fb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3::00:05</meta:creation-date>
    <dc:creator>Generated</dc:creator>
    <dc:date>2026-08-14T13::00:05</dc:date>
    <dc:language>en-US</dc:language>
    <meta:editing-cycles>1</meta:editing-cycles>
    <meta:editing-duration>PT0S</meta:editing-duration>
    <dc:title>public:lehre:atelier_toni</dc:title>
  </office:meta>
</office:document-meta>
</file>