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3"/><text:bookmark-start text:name="__RefHeading___sabra_shatila_palestinensergeschichte_im_spiegel_eines_ortes_1"/><text:bookmark-start text:name="sabra_shatila_palestinensergeschichte_im_spiegel_eines_ortes"/>Sabra &amp; Shatila (Palestinensergeschichte im Spiegel eines Ortes)<text:bookmark-end text:name="__RefHeading___sabra_shatila_palestinensergeschichte_im_spiegel_eines_ortes_1"/><text:bookmark-end text:name="sabra_shatila_palestinensergeschichte_im_spiegel_eines_ortes"/></text:h>
      <text:p text:style-name="Text_20_body">(Student/inn, bitte namen eintragen)</text:p>
      <text:list text:style-name="List_20_1" text:continue-numbering="false">
        <text:list-item>
          <text:p text:style-name="List_20_1_Content_First"> Geschichte, Vorgeschichte, Nachgeschichte</text:p>
        </text:list-item>
        <text:list-item>
          <text:p text:style-name="List_20_1_Content"> künstlerische Arbeiten von M. Hatoum</text:p>
        </text:list-item>
        <text:list-item>
          <text:p text:style-name="List_20_1_Content_Last"> Filme: Massaker, Seule avec la guerre, Waltz with Bashi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9</meta:creation-date>
    <dc:creator>Generated</dc:creator>
    <dc:date>2026-08-15T06::02:19</dc:date>
    <dc:language>en-US</dc:language>
    <meta:editing-cycles>1</meta:editing-cycles>
    <meta:editing-duration>PT0S</meta:editing-duration>
    <dc:title>public:lehre:beitut:thema_3</dc:title>
  </office:meta>
</office:document-meta>
</file>