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lehre:beitut:thema_4"/><text:bookmark-start text:name="__RefHeading___khalil_gibran_fayruz_nicolas_hajek_rafik_hariri_haifa_wehbe_marcel_khalife_hassan_nasrallah_samir_kassir_elias_khoury_bernard_khoury_land_im_spiegel_seiner_leute_1"/><text:bookmark-start text:name="khalil_gibran_fayruz_nicolas_hajek_rafik_hariri_haifa_wehbe_marcel_khalife_hassan_nasrallah_samir_kassir_elias_khoury_bernard_khoury_land_im_spiegel_seiner_leute"/>Khalil Gibran, Fayruz, Nicolas Hajek, Rafik Hariri, Haifa Wehbe, Marcel Khalife, Hassan Nasrallah, Samir Kassir, Elias Khoury, Bernard Khoury (Land im Spiegel seiner Leute)<text:bookmark-end text:name="__RefHeading___khalil_gibran_fayruz_nicolas_hajek_rafik_hariri_haifa_wehbe_marcel_khalife_hassan_nasrallah_samir_kassir_elias_khoury_bernard_khoury_land_im_spiegel_seiner_leute_1"/><text:bookmark-end text:name="khalil_gibran_fayruz_nicolas_hajek_rafik_hariri_haifa_wehbe_marcel_khalife_hassan_nasrallah_samir_kassir_elias_khoury_bernard_khoury_land_im_spiegel_seiner_leute"/></text:h>
      <text:p text:style-name="Text_20_body">(Student/inn, bitte namen eintragen)</text:p>
      <text:list text:style-name="List_20_1" text:continue-numbering="false">
        <text:list-item>
          <text:p text:style-name="List_20_1_Content_First"> Internetrecherche, Medienberichte</text:p>
        </text:list-item>
        <text:list-item>
          <text:p text:style-name="List_20_1_Content"> Bücher: Khoury, Gibran</text:p>
        </text:list-item>
        <text:list-item>
          <text:p text:style-name="List_20_1_Content_Last"> Film: Omar Amirala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2:17</meta:creation-date>
    <dc:creator>Generated</dc:creator>
    <dc:date>2026-08-15T06::02:17</dc:date>
    <dc:language>en-US</dc:language>
    <meta:editing-cycles>1</meta:editing-cycles>
    <meta:editing-duration>PT0S</meta:editing-duration>
    <dc:title>public:lehre:beitut:thema_4</dc:title>
  </office:meta>
</office:document-meta>
</file>