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lehre:beitut:thema_6"/><text:bookmark-start text:name="__RefHeading___beirut_und_der_nahe_osten_in_veranstaltungen_und_texten_von_catherine_david_und_ashkal_alwan_1"/><text:bookmark-start text:name="beirut_und_der_nahe_osten_in_veranstaltungen_und_texten_von_catherine_david_und_ashkal_alwan"/>Beirut und der Nahe Osten in Veranstaltungen und Texten von Catherine David und Ashkal Alwan<text:bookmark-end text:name="__RefHeading___beirut_und_der_nahe_osten_in_veranstaltungen_und_texten_von_catherine_david_und_ashkal_alwan_1"/><text:bookmark-end text:name="beirut_und_der_nahe_osten_in_veranstaltungen_und_texten_von_catherine_david_und_ashkal_alwan"/></text:h>
      <text:p text:style-name="Text_20_body">(student/inn, bitte namen eintragen)</text:p>
      <text:list text:style-name="List_20_1" text:continue-numbering="false">
        <text:list-item>
          <text:p text:style-name="List_20_1_Content_First"> Interviews C. David im Web, Conteporary Arab Representations</text:p>
        </text:list-item>
        <text:list-item>
          <text:p text:style-name="List_20_1_Content"> Webseite Homeworks, Unterlagen Homeworks</text:p>
        </text:list-item>
        <text:list-item>
          <text:p text:style-name="List_20_1_Content_Last"> Beispiele künstlerische Arbei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39:33</meta:creation-date>
    <dc:creator>Generated</dc:creator>
    <dc:date>2026-08-15T07::39:33</dc:date>
    <dc:language>en-US</dc:language>
    <meta:editing-cycles>1</meta:editing-cycles>
    <meta:editing-duration>PT0S</meta:editing-duration>
    <dc:title>public:lehre:beitut:thema_6</dc:title>
  </office:meta>
</office:document-meta>
</file>