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lehre:beitut:thema_7"/><text:bookmark-start text:name="__RefHeading___berichte_ueber_den_israel-hizbollah_krieg_2006_selbst-_und_fremddarstellung_des_landes_in_verschiedenen_medien_1"/><text:bookmark-start text:name="berichte_ueber_den_israel-hizbollah_krieg_2006_selbst-_und_fremddarstellung_des_landes_in_verschiedenen_medien"/>Berichte über den Israel-Hizbollah Krieg 2006 (Selbst- und Fremddarstellung des Landes in verschiedenen Medien)<text:bookmark-end text:name="__RefHeading___berichte_ueber_den_israel-hizbollah_krieg_2006_selbst-_und_fremddarstellung_des_landes_in_verschiedenen_medien_1"/><text:bookmark-end text:name="berichte_ueber_den_israel-hizbollah_krieg_2006_selbst-_und_fremddarstellung_des_landes_in_verschiedenen_medien"/></text:h>
      <text:p text:style-name="Text_20_body">(student/inn, bitte namen eintragen)</text:p>
      <text:list text:style-name="List_20_1" text:continue-numbering="false">
        <text:list-item>
          <text:p text:style-name="List_20_1_Content_First"> Film: Je veux voire (Catherine Deneuve) von J. HADJITHOMAS &amp; K. JOREIGE</text:p>
        </text:list-item>
        <text:list-item>
          <text:p text:style-name="List_20_1_Content_Last"> andere künstlerische Arbei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1:33</meta:creation-date>
    <dc:creator>Generated</dc:creator>
    <dc:date>2026-08-15T06::01:33</dc:date>
    <dc:language>en-US</dc:language>
    <meta:editing-cycles>1</meta:editing-cycles>
    <meta:editing-duration>PT0S</meta:editing-duration>
    <dc:title>public:lehre:beitut:thema_7</dc:title>
  </office:meta>
</office:document-meta>
</file>