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indien_13"/><text:bookmark-start text:name="__RefHeading___indien_2013_1"/><text:bookmark-start text:name="indien_2013"/>indien 2013<text:bookmark-end text:name="__RefHeading___indien_2013_1"/><text:bookmark-end text:name="indien_2013"/></text:h>
      <text:h text:style-name="Heading_20_3" text:outline-level="3"><text:bookmark-start text:name="__RefHeading___termine_2"/><text:bookmark-start text:name="termine"/>Termine<text:bookmark-end text:name="__RefHeading___termine_2"/><text:bookmark-end text:name="termine"/></text:h>
      <text:list text:style-name="List_20_1" text:continue-numbering="false">
        <text:list-item>
          <text:p text:style-name="List_20_1_Content_First"> die reise beginnt in delhi am dienstag, 22. januar um 10h in der hotellobby und endet am sonntag abend, 3. februar. <text:line-break/> </text:p>
        </text:list-item>
        <text:list-item>
          <text:p text:style-name="List_20_1_Content_Last"> vorbereitungstreffen 20. september, 17h an der ausstellungsstrasse 60, sq 509 </text:p>
        </text:list-item>
      </text:list>
      <text:h text:style-name="Heading_20_3" text:outline-level="3"><text:bookmark-start text:name="__RefHeading___teilnehmerinnen_und_teilnehmer_3"/><text:bookmark-start text:name="teilnehmerinnen_und_teilnehmer"/>teilnehmerinnen und teilnehmer<text:bookmark-end text:name="__RefHeading___teilnehmerinnen_und_teilnehmer_3"/><text:bookmark-end text:name="teilnehmerinnen_und_teilnehmer"/></text:h>
      <text:p text:style-name="Text_20_body"><text:a xlink:type="simple" xlink:href="https://wiki.zhdk.ch/vbk/lib/exe/fetch.php?media=public:lehre:tn-liste1.pdf" text:style-name="Internet_20_link" text:visited-style-name="Visited_20_Internet_20_Link">tn-liste1.pdf</text:a></text:p>
      <text:h text:style-name="Heading_20_3" text:outline-level="3"><text:bookmark-start text:name="__RefHeading___impfungen_4"/><text:bookmark-start text:name="impfungen"/>impfungen<text:bookmark-end text:name="__RefHeading___impfungen_4"/><text:bookmark-end text:name="impfungen"/></text:h>
      <text:list text:style-name="List_20_1" text:continue-numbering="false">
        <text:list-item>
          <text:p text:style-name="LastListParagraph_List_20_1_Content_First"> das zentrum für reisemedizin der universität zürich am hirschengraben 84 berät individuell und detailliert über die impfvorschriften und –empfehlungen. weitere infos siehe unter: <text:a xlink:type="simple" xlink:href="http://www.ispm.uzh.ch/travelclinic.html" text:style-name="Internet_20_link" text:visited-style-name="Visited_20_Internet_20_Link">http://www.ispm.uzh.ch/travelclinic.html</text:a></text:p>
        </text:list-item>
      </text:list>
      <text:h text:style-name="Heading_20_3" text:outline-level="3"><text:bookmark-start text:name="__RefHeading___informationen_5"/><text:bookmark-start text:name="informationen"/>informationen<text:bookmark-end text:name="__RefHeading___informationen_5"/><text:bookmark-end text:name="informationen"/></text:h>
      <text:p text:style-name="Text_20_body"><text:a xlink:type="simple" xlink:href="http://welcome2india.wordpress.com/" text:style-name="Internet_20_link" text:visited-style-name="Visited_20_Internet_20_Link">http://welcome2india.wordpress.com/</text:a></text:p>
      <text:h text:style-name="Heading_20_4" text:outline-level="4"><text:bookmark-start text:name="__RefHeading___links_6"/><text:bookmark-start text:name="links"/>Links<text:bookmark-end text:name="__RefHeading___links_6"/><text:bookmark-end text:name="links"/></text:h>
      <text:p text:style-name="Text_20_body"><text:a xlink:type="simple" xlink:href="http://www.art-magazin.de/kunst/21449/kunstszene_indien_mumbai_und_neu_delhi" text:style-name="Internet_20_link" text:visited-style-name="Visited_20_Internet_20_Link">http://www.art-magazin.de/kunst/21449/kunstszene_indien_mumbai_und_neu_delh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19</meta:creation-date>
    <dc:creator>Generated</dc:creator>
    <dc:date>2026-08-15T06::00:19</dc:date>
    <dc:language>en-US</dc:language>
    <meta:editing-cycles>1</meta:editing-cycles>
    <meta:editing-duration>PT0S</meta:editing-duration>
    <dc:title>public:lehre:indien_13</dc:title>
  </office:meta>
</office:document-meta>
</file>