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7b3691b9fe498cb551e2939454cb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interaktionsworkshop"/><text:bookmark-start text:name="__RefHeading___interaktionswerkshop_1"/><text:bookmark-start text:name="interaktionswerkshop"/>Interaktionswerkshop<text:bookmark-end text:name="__RefHeading___interaktionswerkshop_1"/><text:bookmark-end text:name="interaktionswerkshop"/></text:h>
      <text:h text:style-name="Heading_20_2" text:outline-level="2"><text:bookmark-start text:name="__RefHeading___mitbringen_2"/><text:bookmark-start text:name="mitbringen"/>Mitbringen<text:bookmark-end text:name="__RefHeading___mitbringen_2"/><text:bookmark-end text:name="mitbringen"/></text:h>
      <text:list text:style-name="List_20_1" text:continue-numbering="false">
        <text:list-item>
          <text:p text:style-name="List_20_1_Content_First"> Eigene Videosequenzen und Töne</text:p>
        </text:list-item>
        <text:list-item>
          <text:p text:style-name="List_20_1_Content"> Labtop (Um die Videosquenzen aufzuarbeiten brauchen wir Compressor)</text:p>
        </text:list-item>
        <text:list-item>
          <text:p text:style-name="List_20_1_Content_Last"> Schalter &amp; Sensoren die Ihr benutzen wollt.</text:p>
        </text:list-item>
      </text:list>
      <text:h text:style-name="Heading_20_2" text:outline-level="2"><text:bookmark-start text:name="__RefHeading___daten_und_aufbau_3"/><text:bookmark-start text:name="daten_und_aufbau"/>Daten und Aufbau<text:bookmark-end text:name="__RefHeading___daten_und_aufbau_3"/><text:bookmark-end text:name="daten_und_aufbau"/></text:h>
      <text:h text:style-name="Heading_20_3" text:outline-level="3"><text:bookmark-start text:name="__RefHeading___mittwoch._03.12.08_09.00_17.00_4"/><text:bookmark-start text:name="mittwoch._03.12.08_09.00_17.00"/>mittwoch. 03.12.08 | 09.00 – 17.00<text:bookmark-end text:name="__RefHeading___mittwoch._03.12.08_09.00_17.00_4"/><text:bookmark-end text:name="mittwoch._03.12.08_09.00_17.00"/></text:h>
      <text:h text:style-name="Heading_20_4" text:outline-level="4"><text:bookmark-start text:name="__RefHeading___vormittag_5"/><text:bookmark-start text:name="vormittag"/>Vormittag<text:bookmark-end text:name="__RefHeading___vormittag_5"/><text:bookmark-end text:name="vormittag"/></text:h>
      <text:list text:style-name="List_20_1" text:continue-numbering="false">
        <text:list-item>
          <text:p text:style-name="List_20_1_Content_First"> Demo von Heddier Flashplayer Pro 1000i</text:p>
        </text:list-item>
        <text:list-item>
          <text:p text:style-name="List_20_1_Content"> Vorstellung der verschiedenen Komponenten (Sensoren, Stromerzeugergeräten)</text:p>
        </text:list-item>
        <text:list-item>
          <text:p text:style-name="List_20_1_Content_Last"> Konvertierung von Videos in vom Flashplayer abspielbare Dateien</text:p>
        </text:list-item>
      </text:list>
      <text:h text:style-name="Heading_20_4" text:outline-level="4"><text:bookmark-start text:name="__RefHeading___nachmittag_6"/><text:bookmark-start text:name="nachmittag"/>Nachmittag<text:bookmark-end text:name="__RefHeading___nachmittag_6"/><text:bookmark-end text:name="nachmittag"/></text:h>
      <text:list text:style-name="List_20_1" text:continue-numbering="false">
        <text:list-item>
          <text:p text:style-name="List_20_1_Content_First"> Kennenlernen der Kontrollstruktur von Flashplayer gemässs <text:a xlink:type="simple" xlink:href="http://www.heddier.com/electronic/d_lo/heddier_flashplayer_pro_1000i_dt.pdf" text:style-name="Internet_20_link" text:visited-style-name="Visited_20_Internet_20_Link">Doku</text:a></text:p>
        </text:list-item>
        <text:list-item>
          <text:p text:style-name="List_20_1_Content_Last"> Konzeption einer minimale Interaktion mit einem Player</text:p>
        </text:list-item>
      </text:list>
      <text:h text:style-name="Heading_20_3" text:outline-level="3"><text:bookmark-start text:name="__RefHeading___donnerstag._04.12.08_09.00_17.00_7"/><text:bookmark-start text:name="donnerstag._04.12.08_09.00_17.00"/>donnerstag. 04.12.08 | 09.00 – 17.00<text:bookmark-end text:name="__RefHeading___donnerstag._04.12.08_09.00_17.00_7"/><text:bookmark-end text:name="donnerstag._04.12.08_09.00_17.00"/></text:h>
      <text:h text:style-name="Heading_20_4" text:outline-level="4"><text:bookmark-start text:name="__RefHeading___vormittag_8"/><text:bookmark-start text:name="vormittag1"/>Vormittag<text:bookmark-end text:name="__RefHeading___vormittag_8"/><text:bookmark-end text:name="vormittag1"/></text:h>
      <text:list text:style-name="List_20_1" text:continue-numbering="false">
        <text:list-item>
          <text:p text:style-name="List_20_1_Content_First"> Vorstellung einer Interkation mit zwei Playern</text:p>
        </text:list-item>
        <text:list-item>
          <text:p text:style-name="List_20_1_Content_Last"> Eigene konzeption einer Interaktion mit zwei Player</text:p>
        </text:list-item>
      </text:list>
      <text:h text:style-name="Heading_20_4" text:outline-level="4"><text:bookmark-start text:name="__RefHeading___nachmittag_9"/><text:bookmark-start text:name="nachmittag1"/>Nachmittag<text:bookmark-end text:name="__RefHeading___nachmittag_9"/><text:bookmark-end text:name="nachmittag1"/></text:h>
      <text:list text:style-name="List_20_1" text:continue-numbering="false">
        <text:list-item>
          <text:p text:style-name="List_20_1_Content_First"> Umsetzung eigener Projekte</text:p>
        </text:list-item>
        <text:list-item>
          <text:p text:style-name="List_20_1_Content_Last"> Vorstellung der eigenen Projekte</text:p>
        </text:list-item>
      </text:list>
      <text:h text:style-name="Heading_20_2" text:outline-level="2"><text:bookmark-start text:name="__RefHeading___heddier_flashplayer_pro_1000i_10"/><text:bookmark-start text:name="heddier_flashplayer_pro_1000i"/>Heddier Flashplayer Pro 1000i<text:bookmark-end text:name="__RefHeading___heddier_flashplayer_pro_1000i_10"/><text:bookmark-end text:name="heddier_flashplayer_pro_1000i"/></text:h>
      <text:h text:style-name="Heading_20_3" text:outline-level="3"><text:bookmark-start text:name="__RefHeading___links_11"/><text:bookmark-start text:name="links"/>Links<text:bookmark-end text:name="__RefHeading___links_11"/><text:bookmark-end text:name="links"/></text:h>
      <text:list text:style-name="List_20_1" text:continue-numbering="false">
        <text:list-item>
          <text:p text:style-name="List_20_1_Content_First"> Link zur Produktewebseite: <text:a xlink:type="simple" xlink:href="http://www.heddier.com/electronic/product_info.php?info=p296_heddier-Flashplayer-Pro-1000i.html" text:style-name="Internet_20_link" text:visited-style-name="Visited_20_Internet_20_Link">http://www.heddier.com/electronic/product_info.php?info=p296_heddier-Flashplayer-Pro-1000i.html</text:a></text:p>
        </text:list-item>
        <text:list-item>
          <text:p text:style-name="List_20_1_Content_Last"> Direktlink zum Manual bei <text:a xlink:type="simple" xlink:href="http://www.heddier.com/electronic/d_load/heddier_flashplayer_pro_1000i_dt.pdf" text:style-name="Internet_20_link" text:visited-style-name="Visited_20_Internet_20_Link">http://www.heddier.com/electronic/d_load/heddier_flashplayer_pro_1000i_dt.pdf</text:a></text:p>
        </text:list-item>
      </text:list>
      <text:h text:style-name="Heading_20_3" text:outline-level="3"><text:bookmark-start text:name="__RefHeading___umwandeln_der_filme_12"/><text:bookmark-start text:name="umwandeln_der_filme"/>Umwandeln der Filme<text:bookmark-end text:name="__RefHeading___umwandeln_der_filme_12"/><text:bookmark-end text:name="umwandeln_der_filme"/></text:h>
      <text:p text:style-name="Text_20_body">Die Filme müssen in ein mpeg2 Format mit einer mpeg1 tonspur gebracht werden. ( gemäss Doku )</text:p>
      <text:p text:style-name="Text_20_body">Compressor Droplet hier: <text:a xlink:type="simple" xlink:href="https://wiki.zhdk.ch/vbk/lib/exe/fetch.php?media=public:lehre:convert_mpg_for_flash_player.zip" text:style-name="Internet_20_link" text:visited-style-name="Visited_20_Internet_20_Link">convert_mpg_for_flash_player.zip</text:a></text:p>
      <text:h text:style-name="Heading_20_3" text:outline-level="3"><text:bookmark-start text:name="__RefHeading___umwandeln_von_sounds_13"/><text:bookmark-start text:name="umwandeln_von_sounds"/>Umwandeln von Sounds<text:bookmark-end text:name="__RefHeading___umwandeln_von_sounds_13"/><text:bookmark-end text:name="umwandeln_von_sounds"/></text:h>
      <text:h text:style-name="Heading_20_4" text:outline-level="4"><text:bookmark-start text:name="__RefHeading___mit_compressor_mp3_erstellen_14"/><text:bookmark-start text:name="mit_compressor_mp3_erstellen"/>Mit Compressor mp3 erstellen<text:bookmark-end text:name="__RefHeading___mit_compressor_mp3_erstellen_14"/><text:bookmark-end text:name="mit_compressor_mp3_erstellen"/></text:h>
      <text:p text:style-name="Text_20_body">Compressor Droplet hier: <text:a xlink:type="simple" xlink:href="https://wiki.zhdk.ch/vbk/lib/exe/fetch.php?media=public:lehre:convert2mp3.zip" text:style-name="Internet_20_link" text:visited-style-name="Visited_20_Internet_20_Link">convert2mp3.zip</text:a></text:p>
      <text:h text:style-name="Heading_20_4" text:outline-level="4"><text:bookmark-start text:name="__RefHeading___mit_itunes_.m4a_15"/><text:bookmark-start text:name="mit_itunes_.m4a"/>Mit iTunes .m4a<text:bookmark-end text:name="__RefHeading___mit_itunes_.m4a_15"/><text:bookmark-end text:name="mit_itunes_.m4a"/></text:h>
      <text:list text:style-name="Numbering_20_1" text:continue-numbering="false">
        <text:list-item>
          <text:p text:style-name="Numbering_20_1_Content_First"> Datei Auswählen</text:p>
        </text:list-item>
        <text:list-item>
          <text:p text:style-name="Numbering_20_1_Content"> über Erweitern &gt; AAC-Version erstellen (Datei landet Originalordner der Ausgangsdatei, also in Ordner Musik/iTunes/iTunes Music/)</text:p>
        </text:list-item>
        <text:list-item>
          <text:p text:style-name="Numbering_20_1_Content_Last"> die Erstellte .m4a Datei kann nun im Flashplayer abgespielt werden</text:p>
        </text:list-item>
      </text:list>
      <text:h text:style-name="Heading_20_3" text:outline-level="3"><text:bookmark-start text:name="__RefHeading___beispiele_16"/><text:bookmark-start text:name="beispiele"/>Beispiele<text:bookmark-end text:name="__RefHeading___beispiele_16"/><text:bookmark-end text:name="beispiele"/></text:h>
      <text:p text:style-name="Text_20_body"> Zum Testen eurer Interaktion kann man diese Testdateien: <text:a xlink:type="simple" xlink:href="https://wiki.zhdk.ch/vbk/lib/exe/fetch.php?media=public:lehre:testdateien.zip" text:style-name="Internet_20_link" text:visited-style-name="Visited_20_Internet_20_Link">testdateien.zip</text:a> benutzen. </text:p>
      <text:list text:style-name="List_20_1" text:continue-numbering="false">
        <text:list-item>
          <text:p text:style-name="List_20_1_Content_First"> 18 Audio-Dateien als .mp3 und .m4a: Die Zahlen von 0-16 werden vorgelesen &amp; 0.5 Sekunden Stille</text:p>
        </text:list-item>
        <text:list-item>
          <text:p text:style-name="List_20_1_Content"> 11 JPG-Bilder: Die Zahlen 0-10 werden angezeigt</text:p>
        </text:list-item>
        <text:list-item>
          <text:p text:style-name="List_20_1_Content_Last"> 17 MPG-Filme: Es werden die Zahlen 0-16 abspielen, Dauer: je 5 sec.</text:p>
        </text:list-item>
      </text:list>
      <text:h text:style-name="Heading_20_4" text:outline-level="4"><text:bookmark-start text:name="__RefHeading___jpgtest_17"/><text:bookmark-start text:name="jpgtest"/>jpgtest<text:bookmark-end text:name="__RefHeading___jpgtest_17"/><text:bookmark-end text:name="jpgtest"/></text:h>
      <text:h text:style-name="Heading_20_5" text:outline-level="5"><text:bookmark-start text:name="__RefHeading___ordnerstruktur_18"/><text:bookmark-start text:name="ordnerstruktur"/>Ordnerstruktur<text:bookmark-end text:name="__RefHeading___ordnerstruktur_18"/><text:bookmark-end text:name="ordnerstruktur"/></text:h>
      <text:p text:style-name="Text_20_body"><text:a xlink:type="simple" xlink:href="https://wiki.zhdk.ch/vbk/lib/exe/fetch.php?media=public:lehre:jpgtestpng" text:style-name="Internet_20_link" text:visited-style-name="Visited_20_Internet_20_Link">jpgtestpng</text:a></text:p>
      <text:h text:style-name="Heading_20_5" text:outline-level="5"><text:bookmark-start text:name="__RefHeading___beschreibung_19"/><text:bookmark-start text:name="beschreibung"/>Beschreibung<text:bookmark-end text:name="__RefHeading___beschreibung_19"/><text:bookmark-end text:name="beschreibung"/></text:h>
      <text:p text:style-name="Text_20_body"><text:span text:style-name="Emphasis">Start</text:span></text:p>
      <text:p text:style-name="Text_20_body">Die 0 wird als Standbild angezeigt.</text:p>
      <text:p text:style-name="Text_20_body"><text:span text:style-name="Emphasis">Taste 1</text:span></text:p>
      <text:p text:style-name="Text_20_body">Die <text:span text:style-name="Strong_20_Emphasis">1</text:span> der Datei „000099.jpg“ wird als Standbild angezeigt, danach spring der Flashplayer ins Dateimenu (Zahl 99 am Ende des Dateinamens) und wartet auf Input.</text:p>
      <text:p text:style-name="Text_20_body"><text:span text:style-name="Emphasis">Taste 1, Taste 2, Taste 3 </text:span></text:p>
      <text:p text:style-name="Text_20_body">Es wird diejenige Datei abgespielt, welche mit der Zahl der Taste beginnt. </text:p>
      <text:p text:style-name="Text_20_body">Wenn also Taste 1 gedrückt wird, wird die <text:span text:style-name="Strong_20_Emphasis">2</text:span> (Datei 020098.jpg) angezeigt. Die Zahl 98 am Ende des Dateinamens, macht die <text:span text:style-name="Strong_20_Emphasis">2</text:span> loopend, d.h sie wird als Standbild angezeigt.</text:p>
      <text:p text:style-name="Text_20_body">Wenn also Taste 3 gedrückt wird, wird die <text:span text:style-name="Strong_20_Emphasis">3</text:span> (Datei 030000.jpg) angezeigt. Die Zahl 00 am Ende des Dateinamens, macht, das wieder zum Start gesprungen wird - es wird also wieder <text:span text:style-name="Strong_20_Emphasis">0</text:span> als Standbild angzeigt.</text:p>
      <text:h text:style-name="Heading_20_5" text:outline-level="5"><text:bookmark-start text:name="__RefHeading___download_dieses_beispieles_20"/><text:bookmark-start text:name="download_dieses_beispieles"/>Download dieses Beispieles<text:bookmark-end text:name="__RefHeading___download_dieses_beispieles_20"/><text:bookmark-end text:name="download_dieses_beispieles"/></text:h>
      <text:p text:style-name="Text_20_body"><text:a xlink:type="simple" xlink:href="https://wiki.zhdk.ch/vbk/lib/exe/fetch.php?media=public:lehre:jpgtest.zip" text:style-name="Internet_20_link" text:visited-style-name="Visited_20_Internet_20_Link">jpgtest.zip</text:a></text:p>
      <text:h text:style-name="Heading_20_4" text:outline-level="4"><text:bookmark-start text:name="__RefHeading___play_next_sound_21"/><text:bookmark-start text:name="play_next_sound"/>play next sound<text:bookmark-end text:name="__RefHeading___play_next_sound_21"/><text:bookmark-end text:name="play_next_sound"/></text:h>
      <text:h text:style-name="Heading_20_5" text:outline-level="5"><text:bookmark-start text:name="__RefHeading___ordnerstruktur_22"/><text:bookmark-start text:name="ordnerstruktur1"/>Ordnerstruktur<text:bookmark-end text:name="__RefHeading___ordnerstruktur_22"/><text:bookmark-end text:name="ordnerstruktur1"/></text:h>
      <text:p text:style-name="Text_20_body"><draw:frame draw:style-name="media" draw:name="0" text:anchor-type="as-char" draw:z-index="0" svg:width="8.5460416666667cm" style:rel-width="100%" svg:height="11.853333333333cm" style:rel-height="scale"><draw:image xlink:href="Pictures/b97b3691b9fe498cb551e2939454cbaa.png" xlink:type="simple" xlink:show="embed" xlink:actuate="onLoad"/></draw:frame></text:p>
      <text:h text:style-name="Heading_20_5" text:outline-level="5"><text:bookmark-start text:name="__RefHeading___beschreibung_23"/><text:bookmark-start text:name="beschreibung1"/>Beschreibung<text:bookmark-end text:name="__RefHeading___beschreibung_23"/><text:bookmark-end text:name="beschreibung1"/></text:h>
      <text:p text:style-name="Text_20_body">Hier wird immer der nächste Sound im Loop abgespielt, bis wieder ein Tastendruck (Auf Taste 1) erfolgt.</text:p>
      <text:p text:style-name="Text_20_body"><text:span text:style-name="Emphasis">Start</text:span></text:p>
      <text:p text:style-name="Text_20_body"><text:span text:style-name="Strong_20_Emphasis">Zero</text:span> wird als Loop abgespielt.</text:p>
      <text:p text:style-name="Text_20_body"><text:span text:style-name="Emphasis">Taste 1</text:span></text:p>
      <text:p text:style-name="Text_20_body">Es wird in den Ordner „01“ gesprungen und der Ton „000098.mp3“ <text:span text:style-name="Strong_20_Emphasis">one</text:span> wird geloopt.</text:p>
      <text:p text:style-name="Text_20_body"><text:span text:style-name="Emphasis">Taste 1</text:span></text:p>
      <text:p text:style-name="Text_20_body">Die stumme Datei „010002.mp3“ wird abgespielt und der Sprung in den Ordner „02“ erfolgt..
Dieser Vorgang wird wiederholt, bis man in Ordner „05“ landet und von dort geht es wieder zur Startdatei und das Ganze beginnt von vorne.</text:p>
      <text:h text:style-name="Heading_20_5" text:outline-level="5"><text:bookmark-start text:name="__RefHeading___download_dieses_beispieles_24"/><text:bookmark-start text:name="download_dieses_beispieles1"/>Download dieses Beispieles<text:bookmark-end text:name="__RefHeading___download_dieses_beispieles_24"/><text:bookmark-end text:name="download_dieses_beispieles1"/></text:h>
      <text:p text:style-name="Text_20_body"><text:a xlink:type="simple" xlink:href="https://wiki.zhdk.ch/vbk/lib/exe/fetch.php?media=public:lehre:play_next_sound.zip" text:style-name="Internet_20_link" text:visited-style-name="Visited_20_Internet_20_Link">play_next_sound.zip</text:a></text:p>
      <text:h text:style-name="Heading_20_3" text:outline-level="3"><text:bookmark-start text:name="__RefHeading___achtung_25"/><text:bookmark-start text:name="achtung"/>Achtung!!<text:bookmark-end text:name="__RefHeading___achtung_25"/><text:bookmark-end text:name="achtung"/></text:h>
      <text:list text:style-name="List_20_1" text:continue-numbering="false">
        <text:list-item>
          <text:p text:style-name="LastListParagraph_List_20_1_Content_First"> Wenn als logische Verzweigung eine Sounddatei benutzt wird, sollte diese nicht kürzer sein als 0.5 Sekunden. Sonst bleibt der Player hängen.</text:p>
        </text:list-item>
      </text:list>
      <text:h text:style-name="Heading_20_3" text:outline-level="3"><text:bookmark-start text:name="__RefHeading___weitere_infos_26"/><text:bookmark-start text:name="weitere_infos"/>Weitere Infos<text:bookmark-end text:name="__RefHeading___weitere_infos_26"/><text:bookmark-end text:name="weitere_infos"/></text:h>
      <text:list text:style-name="List_20_1" text:continue-numbering="false">
        <text:list-item>
          <text:p text:style-name="LastListParagraph_List_20_1_Content_First"> Labore Webseite vom VMK. Hier gibt es auch einen kleine Abschnitt über den Heddier Flashplayer Pro 1000i: <text:a xlink:type="simple" xlink:href="http://labore.vmk.zhdk.ch/kompendium/?page_id=2" text:style-name="Internet_20_link" text:visited-style-name="Visited_20_Internet_20_Link">http://labore.vmk.zhdk.ch/kompendium/?page_id=2</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58:40</meta:creation-date>
    <dc:creator>Generated</dc:creator>
    <dc:date>2026-08-15T05::58:40</dc:date>
    <dc:language>en-US</dc:language>
    <meta:editing-cycles>1</meta:editing-cycles>
    <meta:editing-duration>PT0S</meta:editing-duration>
    <dc:title>public:lehre:interaktionsworkshop</dc:title>
  </office:meta>
</office:document-meta>
</file>