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portfolio_15"/><text:bookmark-start text:name="__RefHeading___portfolioseminar_2015_1"/><text:bookmark-start text:name="portfolioseminar_2015"/>PORTFOLIOSEMINAR 2015<text:bookmark-end text:name="__RefHeading___portfolioseminar_2015_1"/><text:bookmark-end text:name="portfolioseminar_2015"/></text:h>
      <text:p text:style-name="Text_20_body"><text:span text:style-name="Strong_20_Emphasis">mit:</text:span> ulrich görlich, nadia graf, gäste</text:p>
      <text:h text:style-name="Heading_20_2" text:outline-level="2"><text:bookmark-start text:name="__RefHeading___termine_2"/><text:bookmark-start text:name="termine"/>termine<text:bookmark-end text:name="__RefHeading___termine_2"/><text:bookmark-end text:name="termine"/></text:h>
      <text:h text:style-name="Heading_20_4" text:outline-level="4"><text:bookmark-start text:name="__RefHeading___mo._28.9._einfuehrung_0900-1200_raum_ug_ng_3"/><text:bookmark-start text:name="mo._28.9._einfuehrung_0900-1200_raum_ug_ng"/>Mo. 28.9. | einführung | (09:00-12:00 / raum / ug, ng)<text:bookmark-end text:name="__RefHeading___mo._28.9._einfuehrung_0900-1200_raum_ug_ng_3"/><text:bookmark-end text:name="mo._28.9._einfuehrung_0900-1200_raum_ug_ng"/></text:h>
      <text:p text:style-name="Text_20_body">ziel: sich kennenlernen, bedürfnisse und wissensstand der studierenden abklären / erste einführung in die thematik, begriffsklärung</text:p>
      <text:list text:style-name="List_20_1" text:continue-numbering="false">
        <text:list-item>
          <text:p text:style-name="List_20_1_Content_First"> seminar vorstellen (ziel, ablauf) </text:p>
        </text:list-item>
        <text:list-item>
          <text:p text:style-name="List_20_1_Content"> input: allgemein</text:p>
        </text:list-item>
        <text:list-item>
          <text:p text:style-name="List_20_1_Content"> portfolio → print, digital, netzwerk </text:p>
        </text:list-item>
        <text:list-item>
          <text:p text:style-name="List_20_1_Content"> künstlerbuch → verlag /publikation / selbstpulikation (anderes ziel, werbung, meist im verlag mit  vertrieb, andere auflage) </text:p>
        </text:list-item>
        <text:list-item>
          <text:p text:style-name="List_20_1_Content_Last"> archiv → privat / öffentlich</text:p>
        </text:list-item>
      </text:list>
      <text:p text:style-name="Text_20_body">→ alle bringen ihre portfolios, fotos und texte mit.
<text:line-break/></text:p>
      <text:h text:style-name="Heading_20_4" text:outline-level="4"><text:bookmark-start text:name="__RefHeading___mo._5.10._inalt_0900-1200_raum_ug_ng_4"/><text:bookmark-start text:name="mo._5.10._inalt_0900-1200_raum_ug_ng"/>Mo. 5.10. | inalt | (09:00-12:00 / raum / ug, ng)<text:bookmark-end text:name="__RefHeading___mo._5.10._inalt_0900-1200_raum_ug_ng_4"/><text:bookmark-end text:name="mo._5.10._inalt_0900-1200_raum_ug_ng"/></text:h>
      <text:p text:style-name="Text_20_body">* Selbständiges Arbeiten: Material zusammenstellen, eine Werkbeschreibung </text:p>
      <text:p text:style-name="Text_20_body"><text:line-break/></text:p>
      <text:h text:style-name="Heading_20_4" text:outline-level="4"><text:bookmark-start text:name="__RefHeading___mo._12.10._fotografie_0900-1200_uhr_raum_gunnar_meier_5"/><text:bookmark-start text:name="mo._12.10._fotografie_0900-1200_uhr_raum_gunnar_meier"/>Mo. 12.10. | fotografie | (09:00-12:00 uhr / raum / gunnar meier)<text:bookmark-end text:name="__RefHeading___mo._12.10._fotografie_0900-1200_uhr_raum_gunnar_meier_5"/><text:bookmark-end text:name="mo._12.10._fotografie_0900-1200_uhr_raum_gunnar_meier"/></text:h>
      <text:list text:style-name="List_20_1" text:continue-numbering="false">
        <text:list-item>
          <text:p text:style-name="LastListParagraph_List_20_1_Content_First"> Input und Beratung Dokumentations-Fotografie </text:p>
        </text:list-item>
      </text:list>
      <text:p text:style-name="Text_20_body"><text:line-break/></text:p>
      <text:h text:style-name="Heading_20_4" text:outline-level="4"><text:bookmark-start text:name="__RefHeading___mo._26.10._grafik_0900-1200_uhr_raum_friedrich-wilhelm_graf_6"/><text:bookmark-start text:name="mo._26.10._grafik_0900-1200_uhr_raum_friedrich-wilhelm_graf"/>Mo. 26.10. | grafik | (09:00-12:00 uhr / raum / friedrich-wilhelm graf)<text:bookmark-end text:name="__RefHeading___mo._26.10._grafik_0900-1200_uhr_raum_friedrich-wilhelm_graf_6"/><text:bookmark-end text:name="mo._26.10._grafik_0900-1200_uhr_raum_friedrich-wilhelm_graf"/></text:h>
      <text:list text:style-name="List_20_1" text:continue-numbering="false">
        <text:list-item>
          <text:p text:style-name="LastListParagraph_List_20_1_Content_First"> Input und Beratung Typo und Layout <text:line-break/></text:p>
        </text:list-item>
      </text:list>
      <text:p text:style-name="Text_20_body"><text:line-break/></text:p>
      <text:h text:style-name="Heading_20_3" text:outline-level="3"><text:bookmark-start text:name="__RefHeading___mo._2.11._0900-1200_raum_ug_ng_7"/><text:bookmark-start text:name="mo._2.11._0900-1200_raum_ug_ng"/>Mo. 2.11. | (09:00-12:00 / raum / ug, ng)<text:bookmark-end text:name="__RefHeading___mo._2.11._0900-1200_raum_ug_ng_7"/><text:bookmark-end text:name="mo._2.11._0900-1200_raum_ug_ng"/></text:h>
      <text:list text:style-name="List_20_1" text:continue-numbering="false">
        <text:list-item>
          <text:p text:style-name="LastListParagraph_List_20_1_Content_First"> <text:span text:style-name="Emphasis"> arbeitsgespräche </text:span></text:p>
        </text:list-item>
      </text:list>
      <text:p text:style-name="Text_20_body">09:00 - 09:20 → Yoel Curiger - …<text:line-break/>
09:20 - 10:00 → Luca Caluori - …<text:line-break/>
10:00 - 10:20 → ana hofmann - … <text:line-break/>
10:20 - 10:40 → PAUSE <text:line-break/>
10:40 - 11:00 → Anna Stüdeli - …<text:line-break/>
11:00 - 11:20 → Lara - karolin brägger<text:line-break/>
11:20 - 11:40 → Haineh Jahangiri - valentina triet <text:line-break/>
11:40 - 12:00 → Milena Sentobe - Laura Sotomonte <text:line-break/>
<text:line-break/></text:p>
      <text:h text:style-name="Heading_20_3" text:outline-level="3"><text:bookmark-start text:name="__RefHeading___mo._9.11._gaeste_0900-1300_ug_ng_8"/><text:bookmark-start text:name="mo._9.11._gaeste_0900-1300_ug_ng"/>Mo. 9.11. | gäste | (09:00-13:00 / ug, ng)<text:bookmark-end text:name="__RefHeading___mo._9.11._gaeste_0900-1300_ug_ng_8"/><text:bookmark-end text:name="mo._9.11._gaeste_0900-1300_ug_ng"/></text:h>
      <text:list text:style-name="List_20_1" text:continue-numbering="false">
        <text:list-item>
          <text:p text:style-name="List_20_1_Content_First"> MA (ulich görlich) (09:00 - 10:00)</text:p>
        </text:list-item>
        <text:list-item>
          <text:p text:style-name="List_20_1_Content"> Stipendium () (10:00 - 11:00)</text:p>
        </text:list-item>
        <text:list-item>
          <text:p text:style-name="List_20_1_Content"> Fotoagentin (beatice mächler) (11:00 - 12:00)</text:p>
        </text:list-item>
        <text:list-item>
          <text:p text:style-name="List_20_1_Content_Last"> Stifungen (martin jaeggi) (12:00 - 13:00)</text:p>
        </text:list-item>
      </text:list>
      <text:p text:style-name="Text_20_body">ziel: sichtwechsel
<text:line-break/></text:p>
      <text:h text:style-name="Heading_20_4" text:outline-level="4"><text:bookmark-start text:name="__RefHeading___mo._16.11._artist_statement_0900-1200_uhr_raum_bea_schlingelhof_9"/><text:bookmark-start text:name="mo._16.11._artist_statement_0900-1200_uhr_raum_bea_schlingelhof"/>Mo. 16.11. artist statement | (09:00-12:00 uhr / raum / bea schlingelhof)<text:bookmark-end text:name="__RefHeading___mo._16.11._artist_statement_0900-1200_uhr_raum_bea_schlingelhof_9"/><text:bookmark-end text:name="mo._16.11._artist_statement_0900-1200_uhr_raum_bea_schlingelhof"/></text:h>
      <text:list text:style-name="List_20_1" text:continue-numbering="false">
        <text:list-item>
          <text:p text:style-name="LastListParagraph_List_20_1_Content_First"> Einführung artist statement <text:line-break/>  </text:p>
        </text:list-item>
      </text:list>
      <text:p text:style-name="Text_20_body"><text:line-break/></text:p>
      <text:h text:style-name="Heading_20_4" text:outline-level="4"><text:bookmark-start text:name="__RefHeading___mo._30.11._0900-1200_raum_ug_ng_10"/><text:bookmark-start text:name="mo._30.11._0900-1200_raum_ug_ng"/>Mo. 30.11. (09:00-12:00 / raum / ug, ng)<text:bookmark-end text:name="__RefHeading___mo._30.11._0900-1200_raum_ug_ng_10"/><text:bookmark-end text:name="mo._30.11._0900-1200_raum_ug_ng"/></text:h>
      <text:list text:style-name="List_20_1" text:continue-numbering="false">
        <text:list-item>
          <text:p text:style-name="LastListParagraph_List_20_1_Content_First"> <text:span text:style-name="Emphasis"> arbeitsgespräche mit Ulrich</text:span></text:p>
        </text:list-item>
      </text:list>
      <text:p text:style-name="Text_20_body">09:00 - 09:20 → …. <text:line-break/>
09:20 - 10:00 → …. <text:line-break/>
10:00 - 10:20 → Ana Hofmann <text:line-break/>
10:20 - 10:40 → PAUSE <text:line-break/>
10:40 - 11:00 →Vera Zurbrügg <text:line-break/>
11:00 - 11:20 → Miriam Rutherfoord<text:line-break/>
11:20 - 11:40 → Thomas Baumgartner <text:line-break/>
11:40 - 12:00 → Laura Sotomonte <text:line-break/>
<text:line-break/></text:p>
      <text:h text:style-name="Heading_20_4" text:outline-level="4"><text:bookmark-start text:name="__RefHeading___mo._7.12._0900-1200_raum_ug_ng_11"/><text:bookmark-start text:name="mo._7.12._0900-1200_raum_ug_ng"/>Mo. 7.12. (09:00-12:00 / raum / ug, ng)<text:bookmark-end text:name="__RefHeading___mo._7.12._0900-1200_raum_ug_ng_11"/><text:bookmark-end text:name="mo._7.12._0900-1200_raum_ug_ng"/></text:h>
      <text:list text:style-name="List_20_1" text:continue-numbering="false">
        <text:list-item>
          <text:p text:style-name="List_20_1_Content_First"> Plenum Zwischenstand</text:p>
        </text:list-item>
        <text:list-item>
          <text:p text:style-name="List_20_1_Content_Last"> Buchbinden?</text:p>
        </text:list-item>
      </text:list>
      <text:h text:style-name="Heading_20_4" text:outline-level="4"><text:bookmark-start text:name="__RefHeading___mo._14.12._0900-1200_raum_ug_ng_12"/><text:bookmark-start text:name="mo._14.12._0900-1200_raum_ug_ng"/>Mo. 14.12. (09:00-12:00 / raum / ug, ng,)<text:bookmark-end text:name="__RefHeading___mo._14.12._0900-1200_raum_ug_ng_12"/><text:bookmark-end text:name="mo._14.12._0900-1200_raum_ug_ng"/></text:h>
      <text:list text:style-name="List_20_1" text:continue-numbering="false">
        <text:list-item>
          <text:p text:style-name="LastListParagraph_List_20_1_Content_First"> <text:span text:style-name="Emphasis"> arbeitsgespräche </text:span></text:p>
        </text:list-item>
      </text:list>
      <text:p text:style-name="Text_20_body">09:00 - 09:20 → …. <text:line-break/>
09:20 - 10:00 → Vera Zurbrügg<text:line-break/>
10:00 - 10:20 → <text:line-break/>
10:20 - 10:40 → PAUSE <text:line-break/>
10:40 - 11:00 → …. <text:line-break/>
11:00 - 11:20 → …<text:line-break/>
11:20 - 11:40 → …. <text:line-break/>
11:40 - 12:00 → Laura Sotomonte <text:line-break/>
<text:line-break/></text:p>
      <text:h text:style-name="Heading_20_4" text:outline-level="4"><text:bookmark-start text:name="__RefHeading___mo._4.1.2016_0900-1200_raum_ug_ng_gast_13"/><text:bookmark-start text:name="mo._4.1.2016_0900-1200_raum_ug_ng_gast"/>Mo. 4.1.2016 (09:00-12:00 / raum / ug, ng, gast?)<text:bookmark-end text:name="__RefHeading___mo._4.1.2016_0900-1200_raum_ug_ng_gast_13"/><text:bookmark-end text:name="mo._4.1.2016_0900-1200_raum_ug_ng_gast"/></text:h>
      <text:p text:style-name="Text_20_body"> * Schlusspräsent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0:20</meta:creation-date>
    <dc:creator>Generated</dc:creator>
    <dc:date>2026-08-15T06::00:20</dc:date>
    <dc:language>en-US</dc:language>
    <meta:editing-cycles>1</meta:editing-cycles>
    <meta:editing-duration>PT0S</meta:editing-duration>
    <dc:title>public:lehre:portfolio_15</dc:title>
  </office:meta>
</office:document-meta>
</file>