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chreibwerkstatt"/><text:bookmark-start text:name="__RefHeading___schreibwerkstatttexte_von_studenten_1"/><text:bookmark-start text:name="schreibwerkstatttexte_von_studenten"/>Schreibwerkstatt: Texte von Studenten<text:bookmark-end text:name="__RefHeading___schreibwerkstatttexte_von_studenten_1"/><text:bookmark-end text:name="schreibwerkstatttexte_von_studenten"/></text:h>
      <text:p text:style-name="Text_20_body"><text:a xlink:type="simple" xlink:href="https://wiki.zhdk.ch/vbk/doku.php?id=public:lehre:schreibwerkstatt_texte" text:style-name="Internet_20_link" text:visited-style-name="Visited_20_Internet_20_Link">schreibwerkstatt_texte</text:a></text:p>
      <text:h text:style-name="Heading_20_1" text:outline-level="1"><text:bookmark-start text:name="__RefHeading___schreibwerkstattexkurs_zu_blog_2"/><text:bookmark-start text:name="schreibwerkstattexkurs_zu_blog"/>Schreibwerkstatt: Exkurs zu Blog<text:bookmark-end text:name="__RefHeading___schreibwerkstattexkurs_zu_blog_2"/><text:bookmark-end text:name="schreibwerkstattexkurs_zu_blog"/></text:h>
      <text:p text:style-name="Text_20_body"><text:a xlink:type="simple" xlink:href="https://wiki.zhdk.ch/vbk/doku.php?id=public:lehre:schreibwerkstatt_blog" text:style-name="Internet_20_link" text:visited-style-name="Visited_20_Internet_20_Link">schreibwerkstatt_blo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5:45</meta:creation-date>
    <dc:creator>Generated</dc:creator>
    <dc:date>2026-08-15T05::05:45</dc:date>
    <dc:language>en-US</dc:language>
    <meta:editing-cycles>1</meta:editing-cycles>
    <meta:editing-duration>PT0S</meta:editing-duration>
    <dc:title>public:lehre:schreibwerkstatt</dc:title>
  </office:meta>
</office:document-meta>
</file>