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toni_organisation"/><text:bookmark-start text:name="__RefHeading___toni_dkm_1"/><text:bookmark-start text:name="toni_dkm"/>toni DKM<text:bookmark-end text:name="__RefHeading___toni_dkm_1"/><text:bookmark-end text:name="toni_dkm"/></text:h>
      <text:p text:style-name="Horizontal_20_Line"/>
      <text:h text:style-name="Heading_20_2" text:outline-level="2"><text:bookmark-start text:name="__RefHeading___offene_fragen_2"/><text:bookmark-start text:name="offene_fragen"/>offene Fragen<text:bookmark-end text:name="__RefHeading___offene_fragen_2"/><text:bookmark-end text:name="offene_fragen"/></text:h>
      <text:list text:style-name="List_20_1" text:continue-numbering="false">
        <text:list-item>
          <text:p text:style-name="List_20_1_Content_First"> Atelierraum für Studierende während des Umzuges (NG)</text:p>
        </text:list-item>
        <text:list-item>
          <text:p text:style-name="List_20_1_Content"> Definition von privat (NG)</text:p>
        </text:list-item>
        <text:list-item>
          <text:p text:style-name="List_20_1_Content"> Sockel aussuchen die wir umziehen wollen. Beim Museum nachfragen.(NG)</text:p>
        </text:list-item>
        <text:list-item>
          <text:p text:style-name="List_20_1_Content"> Ateliervergabe für das Hauptstudium (NG)</text:p>
        </text:list-item>
        <text:list-item>
          <text:p text:style-name="List_20_1_Content"> Stauraum</text:p>
        </text:list-item>
        <text:list-item>
          <text:p text:style-name="List_20_1_Content"> Einzugsverantwortliche: Wer? Welche Aufgabe?</text:p>
        </text:list-item>
        <text:list-item>
          <text:p text:style-name="List_20_1_Content"> Möbelierung Lager (FS) (Marco Castellano nachfragen)</text:p>
        </text:list-item>
        <text:list-item>
          <text:p text:style-name="List_20_1_Content"> Videolab: zuständig? (Christian Führholz)</text:p>
        </text:list-item>
        <text:list-item>
          <text:p text:style-name="List_20_1_Content_Last"> „Interface/Audio“ Lab: zuständig? (FS)</text:p>
        </text:list-item>
      </text:list>
      <text:p text:style-name="Horizontal_20_Line"/>
      <text:h text:style-name="Heading_20_2" text:outline-level="2"><text:bookmark-start text:name="__RefHeading___wer_fuer_was_3"/><text:bookmark-start text:name="wer_fuer_was"/>Wer für was<text:bookmark-end text:name="__RefHeading___wer_fuer_was_3"/><text:bookmark-end text:name="wer_fuer_was"/></text:h>
      <text:p text:style-name="Text_20_body">Felix Stalder:</text:p>
      <text:h text:style-name="Heading_20_5" text:outline-level="5"><text:bookmark-start text:name="__RefHeading___labs_4"/><text:bookmark-start text:name="labs"/>Labs<text:bookmark-end text:name="__RefHeading___labs_4"/><text:bookmark-end text:name="labs"/></text:h>
      <text:h text:style-name="Heading_20_5" text:outline-level="5"><text:bookmark-start text:name="__RefHeading___werkstaetten_5"/><text:bookmark-start text:name="werkstaetten"/>Werkstätten<text:bookmark-end text:name="__RefHeading___werkstaetten_5"/><text:bookmark-end text:name="werkstaetten"/></text:h>
      <text:h text:style-name="Heading_20_5" text:outline-level="5"><text:bookmark-start text:name="__RefHeading___atellierraeume_6"/><text:bookmark-start text:name="atellierraeume"/>Atellierräume<text:bookmark-end text:name="__RefHeading___atellierraeume_6"/><text:bookmark-end text:name="atellierraeume"/></text:h>
      <text:h text:style-name="Heading_20_5" text:outline-level="5"><text:bookmark-start text:name="__RefHeading___lager_7"/><text:bookmark-start text:name="lager"/>Lager<text:bookmark-end text:name="__RefHeading___lager_7"/><text:bookmark-end text:name="lager"/></text:h>
      <text:h text:style-name="Heading_20_5" text:outline-level="5"><text:bookmark-start text:name="__RefHeading___umzugsbeauftragte_8"/><text:bookmark-start text:name="umzugsbeauftragte"/>Umzugsbeauftragte<text:bookmark-end text:name="__RefHeading___umzugsbeauftragte_8"/><text:bookmark-end text:name="umzugsbeauftragte"/></text:h>
      <text:list text:style-name="List_20_1" text:continue-numbering="false">
        <text:list-item>
          <text:p text:style-name="List_20_1_Content_First"> VBK: Richard Müller (SQ) und Christian Fürholz (PF)</text:p>
        </text:list-item>
        <text:list-item>
          <text:p text:style-name="List_20_1_Content"> VFO: Marianne Mueller (Bruno Oberhänsli für Werkstatt Fotografie)</text:p>
        </text:list-item>
        <text:list-item>
          <text:p text:style-name="List_20_1_Content"> VMK: Irene Sommer</text:p>
        </text:list-item>
        <text:list-item>
          <text:p text:style-name="List_20_1_Content_Last"> VTH: Stefanie Lanfranconi</text:p>
        </text:list-item>
      </text:list>
      <text:h text:style-name="Heading_20_5" text:outline-level="5"><text:bookmark-start text:name="__RefHeading___arbeitsgruppen_9"/><text:bookmark-start text:name="arbeitsgruppen"/>Arbeitsgruppen<text:bookmark-end text:name="__RefHeading___arbeitsgruppen_9"/><text:bookmark-end text:name="arbeitsgruppen"/></text:h>
      <text:p text:style-name="Text_20_body">Nadia Graf (NG): Einsitz KEA, Auftrag der HSL Diplomausstellung 15 zu konzipieren.</text:p>
      <text:p text:style-name="Horizontal_20_Line"/>
      <text:h text:style-name="Heading_20_2" text:outline-level="2"><text:bookmark-start text:name="__RefHeading___unterlagen_10"/><text:bookmark-start text:name="unterlagen"/>Unterlagen<text:bookmark-end text:name="__RefHeading___unterlagen_10"/><text:bookmark-end text:name="unter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43</meta:creation-date>
    <dc:creator>Generated</dc:creator>
    <dc:date>2026-08-15T06::00:43</dc:date>
    <dc:language>en-US</dc:language>
    <meta:editing-cycles>1</meta:editing-cycles>
    <meta:editing-duration>PT0S</meta:editing-duration>
    <dc:title>public:lehre:toni_organisation</dc:title>
  </office:meta>
</office:document-meta>
</file>