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videopublizieren"/><text:bookmark-start text:name="__RefHeading___video_publizieren_1"/><text:bookmark-start text:name="video_publizieren"/>Video Publizieren<text:bookmark-end text:name="__RefHeading___video_publizieren_1"/><text:bookmark-end text:name="video_publizieren"/></text:h>
      <text:h text:style-name="Heading_20_2" text:outline-level="2"><text:bookmark-start text:name="__RefHeading___theoretische_einfuehrung_2"/><text:bookmark-start text:name="theoretische_einfuehrung"/>Theoretische Einführung<text:bookmark-end text:name="__RefHeading___theoretische_einfuehrung_2"/><text:bookmark-end text:name="theoretische_einfuehrung"/></text:h>
      <text:list text:style-name="List_20_1" text:continue-numbering="false">
        <text:list-item>
          <text:p text:style-name="List_20_1_Content_First"> Zeilensprung elimenieren (De-Interlacing)</text:p>
        </text:list-item>
        <text:list-item>
          <text:p text:style-name="List_20_1_Content"> Runterskalieren (Auflösung halbieren)</text:p>
        </text:list-item>
        <text:list-item>
          <text:p text:style-name="List_20_1_Content"> Framerate verändern (Framerate halbieren)</text:p>
        </text:list-item>
        <text:list-item>
          <text:p text:style-name="List_20_1_Content"> Was sind Keyframes</text:p>
        </text:list-item>
        <text:list-item>
          <text:p text:style-name="List_20_1_Content"> Wichtige Codecs</text:p>
        </text:list-item>
        <text:list-item>
          <text:p text:style-name="List_20_1_Content"> Video im Web</text:p>
        </text:list-item>
        <text:list-item>
          <text:p text:style-name="List_20_1_Content_Last"> Video Konvertierungsools auf dem Mac</text:p>
        </text:list-item>
      </text:list>
      <text:h text:style-name="Heading_20_2" text:outline-level="2"><text:bookmark-start text:name="__RefHeading___weiter_3"/><text:bookmark-start text:name="weiter"/>weiter<text:bookmark-end text:name="__RefHeading___weiter_3"/><text:bookmark-end text:name="wei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5:44</meta:creation-date>
    <dc:creator>Generated</dc:creator>
    <dc:date>2026-08-15T05::05:44</dc:date>
    <dc:language>en-US</dc:language>
    <meta:editing-cycles>1</meta:editing-cycles>
    <meta:editing-duration>PT0S</meta:editing-duration>
    <dc:title>public:lehre:videopublizieren</dc:title>
  </office:meta>
</office:document-meta>
</file>